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c7d1045075bd5557c2fc227f860a2c0.png"/>
  <manifest:file-entry manifest:media-type="image/png" manifest:full-path="Pictures/b304000d7301af3c98d6c9f74d201b8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items:item_basics:tab_usage"/><text:bookmark-start text:name="__RefHeading___items_-_usage_tab_1"/><text:bookmark-start text:name="items_-_usage_tab"/>4.01.04. Items - Usage tab<text:bookmark-end text:name="__RefHeading___items_-_usage_tab_1"/><text:bookmark-end text:name="items_-_usage_tab"/></text:h>
      <text:p text:style-name="Text_20_body"><text:span text:style-name="Emphasis">Back to Item Details window</text:span></text:p>
      <text:p text:style-name="Text_20_body">The Usage tab allows you to view the historic item usage per month in the store that you are logged in to.  This information is very useful for quickly spotting a trend in usage for a particular item.</text:p>
      <text:p text:style-name="Text_20_body"><draw:frame draw:style-name="mediacenter" draw:name="0" text:anchor-type="paragraph" draw:z-index="0" svg:width="15.875cm" svg:height="11.229960762332cm"><draw:image xlink:href="Pictures/ac7d1045075bd5557c2fc227f860a2c0.png" xlink:type="simple" xlink:show="embed" xlink:actuate="onLoad"/></draw:frame></text:p>
      <text:p text:style-name="Text_20_body">Below the list of usage for each month there is a drop down list to choose from 1 to 24 months. After choosing a value, the <text:span text:style-name="Strong_20_Emphasis">Mean</text:span> (average) <text:span text:style-name="Strong_20_Emphasis">usage</text:span> and <text:span text:style-name="Strong_20_Emphasis">Standard deviation</text:span> figures will be updated to give the figures for the period chosen (the period is from the selected number of months ago to the current day).</text:p>
      <text:p text:style-name="Text_20_body"><text:span text:style-name="Strong_20_Emphasis">Refresh usage button:</text:span> This button allows you to update the usage with transactions that were added since you opened the window (this applies to multi-user mode). It also allows you to show the usage with or without build transactions included in the totals, depending on whether or not the <text:span text:style-name="Strong_20_Emphasis">Include builds</text:span> checkbox is checked.</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f a user has the <text:span text:style-name="Strong_20_Emphasis">View items</text:span> permission but not the <text:span text:style-name="Strong_20_Emphasis">Edit items</text:span> permission, they are still able to use the functionality described here to investigate the usage of items in 'this' store (that they are logged in to) since this makes no changes to the properties of the item itself.</text:p></table:table-cell></table:table-row></table:table></draw:text-box></draw:frame></text:p>
      <text:h text:style-name="Heading_20_4" text:outline-level="4"><text:bookmark-start text:name="__RefHeading___show_graph_button_2"/><text:bookmark-start text:name="show_graph_button"/>Show Graph button<text:bookmark-end text:name="__RefHeading___show_graph_button_2"/><text:bookmark-end text:name="show_graph_button"/></text:h>
      <text:p text:style-name="Text_20_body">Clicking the <text:span text:style-name="Strong_20_Emphasis">Show Graph</text:span> button shows the same information in a graphical format:</text:p>
      <text:p text:style-name="Text_20_body"><draw:frame draw:style-name="mediacenter" draw:name="1" text:anchor-type="paragraph" draw:z-index="1" svg:width="14.552083333333cm" svg:height="10.284562265918cm"><draw:image xlink:href="Pictures/b304000d7301af3c98d6c9f74d201b81.png" xlink:type="simple" xlink:show="embed" xlink:actuate="onLoad"/></draw:frame></text:p>
      <text:p text:style-name="Text_20_body">One coloured set of bars shows the usage for the current year, another coloured set shows the usage for the previous year (if data is available).</text:p>
      <text:h text:style-name="Heading_20_4" text:outline-level="4"><text:bookmark-start text:name="__RefHeading___forecasting_3"/><text:bookmark-start text:name="forecasting"/>Forecasting<text:bookmark-end text:name="__RefHeading___forecasting_3"/><text:bookmark-end text:name="forecasting"/></text:h>
      <text:p text:style-name="Text_20_body">Refer to the section on Forecasting to see how the lower part of the Usage tab can be used.</text:p>
      <table:table table:style-name="Table">
        <table:table-column/>
        <table:table-column/>
        <table:table-column/>
        <table:table-row>
          <table:table-cell office:value-type="string" table:style-name="tablecell">
            <text:p text:style-name="tablealignright">  //  Previous:  <text:span text:style-name="Strong_20_Emphasis">4.01.03. Items - Misc(ellaneous) tab</text:span> </text:p>
          </table:table-cell>
          <table:table-cell office:value-type="string" table:style-name="tablecell"/>
          <table:table-cell office:value-type="string" table:style-name="tablecell">
            <text:p text:style-name="tablealignleft"> Next: <text:span text:style-name="Strong_20_Emphasis">4.01.05. Items - Stock tab</text:span> //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15::55:54</meta:creation-date>
    <dc:creator>Generated</dc:creator>
    <dc:date>2026-09-14T15::55:54</dc:date>
    <dc:language>en-US</dc:language>
    <meta:editing-cycles>1</meta:editing-cycles>
    <meta:editing-duration>PT0S</meta:editing-duration>
    <dc:title>items:item_basics:tab_usage</dc:title>
  </office:meta>
</office:document-meta>
</file>