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989a32c70f008ae1e1a7d93c3d7fae.png"/>
  <manifest:file-entry manifest:media-type="image/png" manifest:full-path="Pictures/d5c1d00ea62f08089bb3e6a0dd9d9fd3.png"/>
  <manifest:file-entry manifest:media-type="image/png" manifest:full-path="Pictures/28927345fa52a06b24f382d79b262d21.png"/>
  <manifest:file-entry manifest:media-type="image/png" manifest:full-path="Pictures/e57cc486ea4f043b2958da2bf4d249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tems:item_units_and_item_accounts"/><text:bookmark-start text:name="__RefHeading___units_1"/><text:bookmark-start text:name="units"/>Units<text:bookmark-end text:name="__RefHeading___units_1"/><text:bookmark-end text:name="units"/></text:h>
      <text:p text:style-name="Text_20_body">*</text:p>
      <text:p text:style-name="Text_20_body">Choose <text:span text:style-name="Strong_20_Emphasis">Show units</text:span> from the <text:span text:style-name="Strong_20_Emphasis">Items</text:span> menu. When you have defined your units, a list is displayed:</text:p>
      <text:p text:style-name="Text_20_body"><draw:frame draw:style-name="mediacenter" draw:name="0" text:anchor-type="paragraph" draw:z-index="0" svg:width="9.2604166666667cm" style:rel-width="100%" svg:height="10.814923061551cm" style:rel-height="scale"><draw:image xlink:href="Pictures/ce989a32c70f008ae1e1a7d93c3d7fae.png" xlink:type="simple" xlink:show="embed" xlink:actuate="onLoad"/></draw:frame></text:p>
      <text:p text:style-name="Text_20_body">Click the <text:span text:style-name="Strong_20_Emphasis">New</text:span> button to add a new unit.</text:p>
      <text:p text:style-name="Text_20_body"><draw:frame draw:style-name="mediacenter" draw:name="1" text:anchor-type="paragraph" draw:z-index="1" svg:width="8.5989583333333cm" style:rel-width="100%" svg:height="4.0829586330935cm" style:rel-height="scale"><draw:image xlink:href="Pictures/d5c1d00ea62f08089bb3e6a0dd9d9fd3.png" xlink:type="simple" xlink:show="embed" xlink:actuate="onLoad"/></draw:frame></text:p>
      <text:p text:style-name="Text_20_body">Note that you will need to have sufficient user permissions to use this function.</text:p>
      <text:p text:style-name="Text_20_body">&lt;note important&gt;Do not change the record for one unit into a different unit, as all items using that unit will be updated.&lt;/note&gt;</text:p>
      <text:h text:style-name="Heading_20_2" text:outline-level="2"><text:bookmark-start text:name="__RefHeading___accounts_2"/><text:bookmark-start text:name="accounts"/>Accounts...<text:bookmark-end text:name="__RefHeading___accounts_2"/><text:bookmark-end text:name="accounts"/></text:h>
      <text:p text:style-name="Text_20_body">Choose <text:span text:style-name="Strong_20_Emphasis">Show accounts</text:span> from the <text:span text:style-name="Strong_20_Emphasis">Items</text:span> menu. This window allows you to manage the range of accounts that can be assigned to items.</text:p>
      <text:p text:style-name="Text_20_body"><draw:frame draw:style-name="mediacenter" draw:name="2" text:anchor-type="paragraph" draw:z-index="2" svg:width="9.2604166666667cm" style:rel-width="100%" svg:height="10.833358253589cm" style:rel-height="scale"><draw:image xlink:href="Pictures/28927345fa52a06b24f382d79b262d21.png" xlink:type="simple" xlink:show="embed" xlink:actuate="onLoad"/></draw:frame></text:p>
      <text:p text:style-name="Text_20_body">Account codes are used when exporting transaction data from mSupply® to external accounting software. Double-click a line to edit its details. Changing an account code or description will affect all items that are assigned to that account.</text:p>
      <text:p text:style-name="Text_20_body">Click the <text:span text:style-name="Strong_20_Emphasis">New</text:span> button to add a new account.</text:p>
      <text:p text:style-name="Text_20_body"><draw:frame draw:style-name="mediacenter" draw:name="3" text:anchor-type="paragraph" draw:z-index="3" svg:width="6.6145833333333cm" style:rel-width="100%" svg:height="8.3809777462121cm" style:rel-height="scale"><draw:image xlink:href="Pictures/e57cc486ea4f043b2958da2bf4d24960.png" xlink:type="simple" xlink:show="embed" xlink:actuate="onLoad"/></draw:frame></text:p>
      <text:p text:style-name="Text_20_body">Fill in the code, description field and select the account type. The field <text:span text:style-name="Strong_20_Emphasis">Items that use this account code</text:span> will display such items for each account code. Account types are <text:span text:style-name="Strong_20_Emphasis">Expense, Income</text:span> and <text:span text:style-name="Strong_20_Emphasis">Asset</text:span> .Click on <text:span text:style-name="Strong_20_Emphasis">OK</text:span> button to add a new account, and <text:span text:style-name="Strong_20_Emphasis">Delete</text:span> button to delete an account.</text:p>
      <text:p text:style-name="Text_20_body">&lt;note&gt;To continue to the next section of the mSupply® user guide click here&lt;/not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56:39</meta:creation-date>
    <dc:creator>Generated</dc:creator>
    <dc:date>2026-09-17T01::56:39</dc:date>
    <dc:language>en-US</dc:language>
    <meta:editing-cycles>1</meta:editing-cycles>
    <meta:editing-duration>PT0S</meta:editing-duration>
    <dc:title>items:item_units_and_item_accounts</dc:title>
  </office:meta>
</office:document-meta>
</file>