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b668b2411fc05ea47f5f4c9c40e3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tems:merge_items"/><text:bookmark-start text:name="__RefHeading___merging_two_items_1"/><text:bookmark-start text:name="merging_two_items"/>Merging two items<text:bookmark-end text:name="__RefHeading___merging_two_items_1"/><text:bookmark-end text:name="merging_two_items"/></text:h>
      <text:p text:style-name="Text_20_body">*</text:p>
      <text:p text:style-name="Text_20_body"> If an item has inadvertently been added twice, with slightly different descriptions, here is your safety line! Choose <text:span text:style-name="Strong_20_Emphasis">Merge two items…</text:span> from the <text:span text:style-name="Strong_20_Emphasis">Item</text:span> menu. Enter the item to keep and the item to be merged.</text:p>
      <text:p text:style-name="Text_20_body"><draw:frame draw:style-name="mediacenter" draw:name="0" text:anchor-type="paragraph" draw:z-index="0" svg:width="10.583333333333cm" svg:height="6.4333958724203cm"><draw:image xlink:href="Pictures/dfb668b2411fc05ea47f5f4c9c40e331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f you merge two items that are, in fact, different, you will really mess things up. There is no un-do for this operation, so you will be begging us to help you fix the mess, and we charge a special penal rate for people who do things after having been warned</text:p></table:table-cell></table:table-row></table:table></draw:text-box></draw:frame></text:p>
      <text:list text:style-name="List_20_1" text:continue-numbering="false">
        <text:list-item>
          <text:p text:style-name="List_20_1_Content_First"> Notes</text:p>
          <text:list text:style-name="List_20_1">
            <text:list-item>
              <text:p text:style-name="List_20_1_Content">  Merging items affects all historical records except for item names on finalised transactions, which will retain the original name for safety reasons.</text:p>
            </text:list-item>
            <text:list-item>
              <text:p text:style-name="List_20_1_Content"> Items that either have a bill of materials or are used in a bill of materials cannot be used for the item to delete/merge. If you try to do so, you will be warned.</text:p>
            </text:list-item>
            <text:list-item>
              <text:p text:style-name="List_20_1_Content_Last"> If the item you merging/deleting has stocktake lines associated with it, these stocktake lines will be deleted, as you can't stocktake a non-existent item (except if you're Harry Potter).</text:p>
            </text:list-item>
          </text:list>
        </text:list-item>
      </text:list>
      <text:p text:style-name="Text_20_body"><text:span text:style-name="Emphasis"> Previous: Building (Manufacturing) Items     Next: Ad hoc item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1::32:43</meta:creation-date>
    <dc:creator>Generated</dc:creator>
    <dc:date>2026-09-05T11::32:43</dc:date>
    <dc:language>en-US</dc:language>
    <meta:editing-cycles>1</meta:editing-cycles>
    <meta:editing-duration>PT0S</meta:editing-duration>
    <dc:title>items:merge_items</dc:title>
  </office:meta>
</office:document-meta>
</file>