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cfb15fb18fa4e5fc5938d213289251.png"/>
  <manifest:file-entry manifest:media-type="image/jpeg" manifest:full-path="Pictures/05839e386cf8b2855449b989dc5602f3.jpg"/>
  <manifest:file-entry manifest:media-type="image/png" manifest:full-path="Pictures/f31d2ae8148d47f9b7d80c4378a49397.png"/>
  <manifest:file-entry manifest:media-type="image/png" manifest:full-path="Pictures/d513a3ab3fc31d37435926477f53178b.png"/>
  <manifest:file-entry manifest:media-type="image/png" manifest:full-path="Pictures/c94f6a066f7c4fbc373c94346e8cc7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non_stock_items"/><text:bookmark-start text:name="__RefHeading___non-stock_items_1"/><text:bookmark-start text:name="non-stock_items"/>4.10. Non-stock items<text:bookmark-end text:name="__RefHeading___non-stock_items_1"/><text:bookmark-end text:name="non-stock_items"/></text:h>
      <text:p text:style-name="Text_20_body">There are occasions when you need to order an item that you wish to add to your stock list, but which you currently do not wish to keep in stock. mSupply® treats such an item as a <text:span text:style-name="Strong_20_Emphasis">Non-stock item</text:span>. Although you do not hold any stock of a non-stock item, it is quite likely that you may place regular orders for it.</text:p>
      <text:p text:style-name="Text_20_body">Note that <text:span text:style-name="Strong_20_Emphasis">ad hoc items</text:span> are different to non-stock items in that:</text:p>
      <text:list text:style-name="List_20_1" text:continue-numbering="false">
        <text:list-item>
          <text:p text:style-name="List_20_1_Content_First"> they do not display in your list of items</text:p>
        </text:list-item>
        <text:list-item>
          <text:p text:style-name="List_20_1_Content_Last"> it is likely that an ad hoc item will be ordered once and once only</text:p>
        </text:list-item>
      </text:list>
      <text:p text:style-name="Text_20_body">The procedure for dealing with non-stock items is:</text:p>
      <text:h text:style-name="Heading_20_5" text:outline-level="5"><text:bookmark-start text:name="__RefHeading___step_1_2"/><text:bookmark-start text:name="step_1"/>Step 1<text:bookmark-end text:name="__RefHeading___step_1_2"/><text:bookmark-end text:name="step_1"/></text:h>
      <text:p text:style-name="Text_20_body">The example used here to demonstrate this is for non-stock item Penicillamine 250mg tablets.</text:p>
      <text:p text:style-name="Text_20_body">From the <text:span text:style-name="Strong_20_Emphasis">Item</text:span> menu, select <text:span text:style-name="Strong_20_Emphasis">New item</text:span>, and enter the particulars as you normally do, only this time check the <text:span text:style-name="Strong_20_Emphasis"> Non-stock item</text:span> box. In the box immediately below, select the customer from the list of customers held in mSupply®.</text:p>
      <text:p text:style-name="Text_20_body"><draw:frame draw:style-name="mediacenter" draw:name="0" text:anchor-type="paragraph" draw:z-index="0" svg:width="14.552083333333cm" svg:height="9.9483333333333cm"><draw:image xlink:href="Pictures/58cfb15fb18fa4e5fc5938d213289251.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o place an order for a non-stock item, a customer must be identified, and this customer becomes the <text:span text:style-name="Strong_20_Emphasis">default customer </text:span> for the item.</text:p></text:list-item><text:list-item><text:p text:style-name="List_20_1_Content_Last"> Should you need to order the same item for a different customer at a later date, the new customer is entered at the time the Purchase Order is being created.</text:p></text:list-item></text:list></table:table-cell></table:table-row></table:table></draw:text-box></draw:frame></text:p>
      <text:h text:style-name="Heading_20_5" text:outline-level="5"><text:bookmark-start text:name="__RefHeading___step_2_3"/><text:bookmark-start text:name="step_2"/>Step 2<text:bookmark-end text:name="__RefHeading___step_2_3"/><text:bookmark-end text:name="step_2"/></text:h>
      <text:p text:style-name="Text_20_body">Create the Purchase Order which will include the non-stock item. 
(from the navigator - <text:span text:style-name="Emphasis">Suppliers/+Purchase Order/+new line</text:span>)</text:p>
      <text:p text:style-name="Text_20_body"><draw:frame draw:style-name="mediacenter" draw:name="1" text:anchor-type="paragraph" draw:z-index="1" svg:width="20.372916666667cm" style:rel-width="100%" svg:height="13.97cm" style:rel-height="scale"><draw:image xlink:href="Pictures/05839e386cf8b2855449b989dc5602f3.jpg" xlink:type="simple" xlink:show="embed" xlink:actuate="onLoad"/></draw:frame></text:p>
      <text:h text:style-name="Heading_20_5" text:outline-level="5"><text:bookmark-start text:name="__RefHeading___step_3_4"/><text:bookmark-start text:name="step_3"/>Step 3<text:bookmark-end text:name="__RefHeading___step_3_4"/><text:bookmark-end text:name="step_3"/></text:h>
      <text:p text:style-name="Text_20_body">On receiving the order, proceed as usual to the <text:span text:style-name="Strong_20_Emphasis">New Goods receipt</text:span> form.</text:p>
      <text:p text:style-name="Text_20_body">In our example, we have ordered 2 items from IDA, one of which is our non-stock item, Penicillamine 250mg tablets, and it appears in blue.</text:p>
      <text:p text:style-name="Text_20_body">The Goods Received must be finalised in order to create the Supplier invoice:</text:p>
      <text:p text:style-name="Text_20_body"><draw:frame draw:style-name="mediacenter" draw:name="2" text:anchor-type="paragraph" draw:z-index="2" svg:width="17.197916666667cm" style:rel-width="100%" svg:height="12.942991688256cm" style:rel-height="scale"><draw:image xlink:href="Pictures/f31d2ae8148d47f9b7d80c4378a49397.png" xlink:type="simple" xlink:show="embed" xlink:actuate="onLoad"/></draw:frame></text:p>
      <text:p text:style-name="Text_20_body">Uncheck the <text:span text:style-name="Emphasis"> Hold</text:span> box ( bottom left corner) then click on OK, and this <text:span text:style-name="Emphasis"> Alert</text:span> message is displayed:</text:p>
      <text:p text:style-name="Text_20_body"><draw:frame draw:style-name="mediacenter" draw:name="3" text:anchor-type="paragraph" draw:z-index="3" svg:width="11.90625cm" svg:height="3.3134276437848cm"><draw:image xlink:href="Pictures/d513a3ab3fc31d37435926477f53178b.png" xlink:type="simple" xlink:show="embed" xlink:actuate="onLoad"/></draw:frame></text:p>
      <text:p text:style-name="Text_20_body">advising you that 'Customer invoices have been created for non stock items……': From the main menu, choosing <text:span text:style-name="Strong_20_Emphasis"> Customer &gt; Show invoices</text:span> allows us to select and process the invoice which has been created automatically for the non stock item for our customer, the Dispensary.</text:p>
      <text:p text:style-name="Text_20_body"><draw:frame draw:style-name="mediacenter" draw:name="4" text:anchor-type="paragraph" draw:z-index="4" svg:width="17.197916666667cm" style:rel-width="100%" svg:height="13.066222052846cm" style:rel-height="scale"><draw:image xlink:href="Pictures/c94f6a066f7c4fbc373c94346e8cc74a.png" xlink:type="simple" xlink:show="embed" xlink:actuate="onLoad"/></draw:frame>
<text:line-break/>
<text:line-break/></text:p>
      <table:table table:style-name="Table">
        <table:table-column/>
        <table:table-row>
          <table:table-cell office:value-type="string" table:style-name="tablecell">
            <text:p text:style-name="tablealigncenter">  <text:span text:style-name="Emphasis">  Previous:  <text:span text:style-name="Strong_20_Emphasis">4.09. Ad hoc items</text:span> | | Next: <text:span text:style-name="Strong_20_Emphasis">4.11. Managing drug interaction group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1::41:18</meta:creation-date>
    <dc:creator>Generated</dc:creator>
    <dc:date>2026-09-03T01::41:18</dc:date>
    <dc:language>en-US</dc:language>
    <meta:editing-cycles>1</meta:editing-cycles>
    <meta:editing-duration>PT0S</meta:editing-duration>
    <dc:title>items:non_stock_items</dc:title>
  </office:meta>
</office:document-meta>
</file>