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fc4cbd3a99c5afaf32854429ddf99a.png"/>
  <manifest:file-entry manifest:media-type="image/png" manifest:full-path="Pictures/9b451a199e5ee2c11bc5a94fdc0f5fd4.png"/>
  <manifest:file-entry manifest:media-type="image/png" manifest:full-path="Pictures/d2456e3db3d117a1cc82e243cf971fb4.png"/>
  <manifest:file-entry manifest:media-type="image/png" manifest:full-path="Pictures/21fb29cb4adf8097126fd332bcf8c21b.png"/>
  <manifest:file-entry manifest:media-type="image/png" manifest:full-path="Pictures/a692464adc3d5a69e61b89481173febf.png"/>
  <manifest:file-entry manifest:media-type="image/png" manifest:full-path="Pictures/ee7329a749cf5270b0c89feabb3bd821.png"/>
  <manifest:file-entry manifest:media-type="image/png" manifest:full-path="Pictures/31677ec0687c593664256fef865f772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phased_stocktakes"/><text:bookmark-start text:name="__RefHeading___phased_stocktakes_1"/><text:bookmark-start text:name="phased_stocktakes"/>4.18. Phased stocktakes<text:bookmark-end text:name="__RefHeading___phased_stocktakes_1"/><text:bookmark-end text:name="phased_stocktakes"/></text:h>
      <text:h text:style-name="Heading_20_2" text:outline-level="2"><text:bookmark-start text:name="__RefHeading___general_2"/><text:bookmark-start text:name="general"/>General<text:bookmark-end text:name="__RefHeading___general_2"/><text:bookmark-end text:name="general"/></text:h>
      <text:p text:style-name="Text_20_body">Phased stocktakes are commonly carried out in larger warehouses. In this type of stocktake, stocktakes are created for each aisle and level combination in the warehouse. When a stocktake is finalised then a new stocktake is created from it containing only the lines with discrepancies. When the third count is finalised then adjustments are made to make the stock in mSupply match any discrepancies. Thus, there is a maximum of 3 phases for each stocktake.</text:p>
      <text:h text:style-name="Heading_20_2" text:outline-level="2"><text:bookmark-start text:name="__RefHeading___setup_3"/><text:bookmark-start text:name="setup"/>Setup<text:bookmark-end text:name="__RefHeading___setup_3"/><text:bookmark-end text:name="setup"/></text:h>
      <text:h text:style-name="Heading_20_3" text:outline-level="3"><text:bookmark-start text:name="__RefHeading___store_preferences_4"/><text:bookmark-start text:name="store_preferences"/>Store preferences<text:bookmark-end text:name="__RefHeading___store_preferences_4"/><text:bookmark-end text:name="store_preferences"/></text:h>
      <text:p text:style-name="Text_20_body">Before using phased stocktakes you must tell mSupply which parts of your shelf location codes (see the 4.06. Stock locations and location types page for details) represent the aisle, level and position of the location (aisle = rack, level = horizontal level within the rack, position = vertical 'column' within the rack).</text:p>
      <text:p text:style-name="Text_20_body">See the 26.07. Virtual stores page for details on how this is set.</text:p>
      <text:h text:style-name="Heading_20_3" text:outline-level="3"><text:bookmark-start text:name="__RefHeading___confirm_customer_invoices_5"/><text:bookmark-start text:name="confirm_customer_invoices"/>Confirm Customer Invoices<text:bookmark-end text:name="__RefHeading___confirm_customer_invoices_5"/><text:bookmark-end text:name="confirm_customer_invoices"/></text:h>
      <text:p text:style-name="Text_20_body">mSupply will not allow stock that is on a Customer Invoice with status of new (<text:span text:style-name="Source_20_Text">nw</text:span>) or suggested (<text:span text:style-name="Source_20_Text">sg</text:span>) to be taken out of stock by <text:span text:style-name="Emphasis">any</text:span> other transaction process, including an inventory adjustment flowing from a stocktake - refer Creating inventory adjustment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t is <text:span text:style-name="Plugin_Wrap_Span_Emphasised">HIGHLY RECOMMENDED</text:span> to process (take the stock off the shelves) and confirm any customer invoices with a status of new (<text:span text:style-name="Source_20_Text">nw</text:span>) or suggested (<text:span text:style-name="Source_20_Text">sg</text:span>) <text:span text:style-name="Emphasis">before</text:span> doing a stocktake - please see Issuing Goods to a Customer (Customer Invoices), Confirming an invoice for details on how to do that.</text:p><text:p text:style-name="Text_20_body">This is so important that mSupply will show you a warning message when you try to create a new stocktake if it detects any customer invoices with suggested status. Please read the warning and take suitable action.</text:p></table:table-cell></table:table-row></table:table></draw:text-box></draw:frame></text:p>
      <text:h text:style-name="Heading_20_2" text:outline-level="2"><text:bookmark-start text:name="__RefHeading___creating_a_phased_stocktake_6"/><text:bookmark-start text:name="creating_a_phased_stocktake"/>Creating a phased stocktake<text:bookmark-end text:name="__RefHeading___creating_a_phased_stocktake_6"/><text:bookmark-end text:name="creating_a_phased_stocktake"/></text:h>
      <text:p text:style-name="Text_20_body">Choose <text:span text:style-name="Emphasis">Items &gt; Show Stocktakes…</text:span> from the menus or click on the <text:span text:style-name="Emphasis">Stocktakes</text:span> button on the <text:span text:style-name="Emphasis">Item</text:span> tab of the Navigator. This window will open, showing a list of the current stocktakes:</text:p>
      <text:p text:style-name="Text_20_body"><draw:frame draw:style-name="mediacenter" draw:name="0" text:anchor-type="paragraph" draw:z-index="0" svg:width="13.229166666667cm" svg:height="9.6739450730787cm"><draw:image xlink:href="Pictures/4cfc4cbd3a99c5afaf32854429ddf99a.png" xlink:type="simple" xlink:show="embed" xlink:actuate="onLoad"/></draw:frame></text:p>
      <text:p text:style-name="Text_20_body">Note that only phased stocktakes will have a value in the <text:span text:style-name="Emphasis">Reference</text:span> column.</text:p>
      <text:p text:style-name="Text_20_body">The <text:span text:style-name="Emphasis">Show:</text:span> filter allows you to choose which stocktakes are displayed in the list. Options are:</text:p>
      <text:list text:style-name="List_20_1" text:continue-numbering="false">
        <text:list-item>
          <text:p text:style-name="List_20_1_Content_First">  <text:span text:style-name="Strong_20_Emphasis">All:</text:span> shows all stocktakes in the current store with any status for all time. Could be many of them! </text:p>
        </text:list-item>
        <text:list-item>
          <text:p text:style-name="List_20_1_Content">  <text:span text:style-name="Strong_20_Emphasis">Current:</text:span> selected by default when the window is displayed and shows all 'suggested' stocktakes (status = <text:span text:style-name="Strong_20_Emphasis">sg</text:span>).  These are stocktakes which have not yet been processed into inventory adjustments (finalised; status = <text:span text:style-name="Strong_20_Emphasis">fn</text:span>)</text:p>
        </text:list-item>
        <text:list-item>
          <text:p text:style-name="List_20_1_Content">  <text:span text:style-name="Strong_20_Emphasis">This year:</text:span> shows all stocktakes of any status that have been created in the current year.</text:p>
        </text:list-item>
        <text:list-item>
          <text:p text:style-name="List_20_1_Content_Last">  <text:span text:style-name="Strong_20_Emphasis">Last year:</text:span> shows all stocktakes of any status that were created in the year before the current one.</text:p>
        </text:list-item>
      </text:list>
      <text:p text:style-name="Text_20_body">To create a phased stocktake click on the <text:span text:style-name="Strong_20_Emphasis">New phased stocktake</text:span> button. The options window opens:</text:p>
      <text:p text:style-name="Text_20_body"><draw:frame draw:style-name="mediacenter" draw:name="1" text:anchor-type="paragraph" draw:z-index="1" svg:width="10.583333333333cm" svg:height="10.692439862543cm"><draw:image xlink:href="Pictures/9b451a199e5ee2c11bc5a94fdc0f5fd4.png" xlink:type="simple" xlink:show="embed" xlink:actuate="onLoad"/></draw:frame></text:p>
      <text:list text:style-name="List_20_1" text:continue-numbering="false">
        <text:list-item>
          <text:p text:style-name="List_20_1_Content_First"> <text:span text:style-name="Strong_20_Emphasis">Count reference</text:span>: This is mandatory and is the unique reference for this phased stocktake (that is, the collection of all the individual stocktakes that makeup this one). It must be unique so you will be shown an alert if it isn't.</text:p>
        </text:list-item>
        <text:list-item>
          <text:p text:style-name="List_20_1_Content"> <text:span text:style-name="Strong_20_Emphasis">Item filter</text:span>: Make settings here to select the stock that is included in the stocktake. The filters work the same as for standard stocktakes as described on the 4.17. Stocktakes page.</text:p>
        </text:list-item>
        <text:list-item>
          <text:p text:style-name="List_20_1_Content"> <text:span text:style-name="Strong_20_Emphasis">Stock location</text:span>: Here you can select a particular aisle or level of the warehouse to include in the stocktake. Enter the identifier of an aisle in the <text:span text:style-name="Strong_20_Emphasis">Aisle</text:span> textbox or the identifer of a level in the <text:span text:style-name="Strong_20_Emphasis">Level</text:span> textbox:</text:p>
          <text:list text:style-name="List_20_1">
            <text:list-item>
              <text:p text:style-name="List_20_1_Content"> If you enter an <text:span text:style-name="Strong_20_Emphasis">Aisle</text:span> value only, then a stocktake will be created for each level in that aisle.</text:p>
            </text:list-item>
            <text:list-item>
              <text:p text:style-name="List_20_1_Content"> If you enter a <text:span text:style-name="Strong_20_Emphasis">Level</text:span> value only, then a stocktake will be created for that level in each aisle in the warehouse.</text:p>
            </text:list-item>
            <text:list-item>
              <text:p text:style-name="List_20_1_Content"> If you enter an <text:span text:style-name="Strong_20_Emphasis">Aisle</text:span> and <text:span text:style-name="Strong_20_Emphasis">Level</text:span> value then a single stocktake will be created for the level in the aisle specified.</text:p>
            </text:list-item>
            <text:list-item>
              <text:p text:style-name="List_20_1_Content_Last"> If you enter neither value then a stocktake will be created for every level in every aisle in the warehouse.</text:p>
            </text:list-item>
          </text:list>
        </text:list-item>
      </text:list>
      <text:p text:style-name="Text_20_body">When you click on the <text:span text:style-name="Strong_20_Emphasis">OK</text:span> button mSupply will create a stocktake for each level in each aisle you have selected to be included in the phased stocktake. Each stocktake will contain one line for each line of stock found in a location that beloings to the aisle/level combination that the stocktake is for.</text:p>
      <text:p text:style-name="Text_20_body">When the stocktake creation is complete you will be told how many stocktakes were created in an alert message. When you close the message, the stocktakes will be displayed in the table like this:</text:p>
      <text:p text:style-name="Text_20_body"><draw:frame draw:style-name="mediacenter" draw:name="2" text:anchor-type="paragraph" draw:z-index="2" svg:width="13.229166666667cm" svg:height="9.6789665725047cm"><draw:image xlink:href="Pictures/d2456e3db3d117a1cc82e243cf971fb4.png" xlink:type="simple" xlink:show="embed" xlink:actuate="onLoad"/></draw:frame></text:p>
      <text:p text:style-name="Text_20_body">The reference in the <text:span text:style-name="Emphasis">Reference</text:span> column is constructed as <text:span text:style-name="Source_20_Text">Count reference-Number-Aisle-Level/Phase</text:span> where:</text:p>
      <text:list text:style-name="List_20_1" text:continue-numbering="false">
        <text:list-item>
          <text:p text:style-name="List_20_1_Content_First"> <text:span text:style-name="Source_20_Text">Count reference</text:span> is the <text:span text:style-name="Strong_20_Emphasis">Count reference</text:span> value entered in the stocktake options</text:p>
        </text:list-item>
        <text:list-item>
          <text:p text:style-name="List_20_1_Content"> <text:span text:style-name="Source_20_Text">Number</text:span> is an incrementing number starting at 1 and padded to 5 digits with leading zeroes</text:p>
        </text:list-item>
        <text:list-item>
          <text:p text:style-name="List_20_1_Content"> <text:span text:style-name="Source_20_Text">Aisle</text:span> is the aisle this stocktake is for</text:p>
        </text:list-item>
        <text:list-item>
          <text:p text:style-name="List_20_1_Content"> <text:span text:style-name="Source_20_Text">Level</text:span> is the level this stocktake is for</text:p>
        </text:list-item>
        <text:list-item>
          <text:p text:style-name="List_20_1_Content_Last"> <text:span text:style-name="Source_20_Text">Phase</text:span> is the phase of this stocktake, a number from 1 to 3</text:p>
        </text:list-item>
      </text:list>
      <text:h text:style-name="Heading_20_2" text:outline-level="2"><text:bookmark-start text:name="__RefHeading___carrying_out_a_phased_stocktake_7"/><text:bookmark-start text:name="carrying_out_a_phased_stocktake"/>Carrying out a phased stocktake<text:bookmark-end text:name="__RefHeading___carrying_out_a_phased_stocktake_7"/><text:bookmark-end text:name="carrying_out_a_phased_stocktake"/></text:h>
      <text:p text:style-name="Text_20_body">To open a phased stocktake, double click on it in the list. The stocktake detail window is opened:</text:p>
      <text:p text:style-name="Text_20_body"><draw:frame draw:style-name="mediacenter" draw:name="3" text:anchor-type="paragraph" draw:z-index="3" svg:width="15.875cm" svg:height="11.176499508358cm"><draw:image xlink:href="Pictures/21fb29cb4adf8097126fd332bcf8c21b.png" xlink:type="simple" xlink:show="embed" xlink:actuate="onLoad"/></draw:frame></text:p>
      <text:list text:style-name="List_20_1" text:continue-numbering="false">
        <text:list-item>
          <text:p text:style-name="List_20_1_Content_First"> <text:span text:style-name="Strong_20_Emphasis">Description</text:span>: An editable description of the stocktake. Set to the date the stocktake was created followed by “Stocktake” by default</text:p>
        </text:list-item>
        <text:list-item>
          <text:p text:style-name="List_20_1_Content"> <text:span text:style-name="Strong_20_Emphasis">Reference</text:span>: The count reference, read only</text:p>
        </text:list-item>
        <text:list-item>
          <text:p text:style-name="List_20_1_Content"> <text:span text:style-name="Strong_20_Emphasis">Comment</text:span>: Enter anything you need to remember about this stocktake</text:p>
        </text:list-item>
        <text:list-item>
          <text:p text:style-name="List_20_1_Content_Last"> <text:span text:style-name="Strong_20_Emphasis">Stocktake date</text:span>: the date the stocktake count was started, set to the creation date by default</text:p>
        </text:list-item>
      </text:list>
      <text:h text:style-name="Heading_20_3" text:outline-level="3"><text:bookmark-start text:name="__RefHeading___print_the_count_sheets_8"/><text:bookmark-start text:name="print_the_count_sheets"/>Print the count sheets<text:bookmark-end text:name="__RefHeading___print_the_count_sheets_8"/><text:bookmark-end text:name="print_the_count_sheets"/></text:h>
      <text:p text:style-name="Text_20_body">The next thing to do is to print out the count sheets so that the warehouse operatives can take them into the warehouse to carry out the count. At this stage, when the stocktake is at sg (suggested) status, this is the only thing you can print and it looks like this:</text:p>
      <text:p text:style-name="Text_20_body"><draw:frame draw:style-name="mediacenter" draw:name="4" text:anchor-type="paragraph" draw:z-index="4" svg:width="15.875cm" svg:height="12.484223300971cm"><draw:image xlink:href="Pictures/a692464adc3d5a69e61b89481173febf.png" xlink:type="simple" xlink:show="embed" xlink:actuate="onLoad"/></draw:frame></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text:span text:style-name="Strong_20_Emphasis">NOTE:</text:span> When the <text:span text:style-name="Strong_20_Emphasis">Reference</text:span> value ends in <text:span text:style-name="Source_20_Text">/1</text:span> the count sheets contain a line for every location in the aisle/level combination this stocktake is for. These are the blank lines with a value only in the <text:span text:style-name="Emphasis">Location</text:span> (Emplace) column. When the <text:span text:style-name="Strong_20_Emphasis">Reference</text:span> value ends in <text:span text:style-name="Source_20_Text">/2</text:span> or <text:span text:style-name="Source_20_Text">/3</text:span> then only lines in the stocktake are printed.</text:p></table:table-cell></table:table-row></table:table></draw:text-box></draw:frame></text:p>
      <text:p text:style-name="Text_20_body">Using the count sheets, the warehouse operatives count the stock in the warehouse.</text:p>
      <text:h text:style-name="Heading_20_3" text:outline-level="3"><text:bookmark-start text:name="__RefHeading___after_counting_the_stock_9"/><text:bookmark-start text:name="after_counting_the_stock"/>After counting the stock<text:bookmark-end text:name="__RefHeading___after_counting_the_stock_9"/><text:bookmark-end text:name="after_counting_the_stock"/></text:h>
      <text:p text:style-name="Text_20_body">After counting the stock, the count sheets are brought back to mSupply and the information is entered into the stocktake.</text:p>
      <text:p text:style-name="Text_20_body">The stocktake is completely blind so the batch, expiry date and number of packs of each line entered on the count sheets should be entered in the <text:span text:style-name="Emphasis">Counted batch</text:span>, <text:span text:style-name="Emphasis">Counted Expiry date</text:span> and <text:span text:style-name="Emphasis">Counted number of packs</text:span> columns. Optionally, you can enter a value in the <text:span text:style-name="Emphasis">Comment</text:span> column if there is something you need to remember about this line.</text:p>
      <text:p text:style-name="Text_20_body">To enter something in one of the columns, simply click into it and type what you want to enter. If you need to enter more than the batch, expiry date, number of packs or comment then double-click on the line to make more fields available for entry:</text:p>
      <text:p text:style-name="Text_20_body"><draw:frame draw:style-name="mediacenter" draw:name="5" text:anchor-type="paragraph" draw:z-index="5" svg:width="15.875cm" svg:height="6.9295634920635cm"><draw:image xlink:href="Pictures/ee7329a749cf5270b0c89feabb3bd821.png" xlink:type="simple" xlink:show="embed" xlink:actuate="onLoad"/></draw:frame></text:p>
      <text:list text:style-name="List_20_1" text:continue-numbering="false">
        <text:list-item>
          <text:p text:style-name="List_20_1_Content_First"> <text:span text:style-name="Strong_20_Emphasis">Counted number of packs</text:span>: The number of packs counted on the shelf</text:p>
        </text:list-item>
        <text:list-item>
          <text:p text:style-name="List_20_1_Content"> <text:span text:style-name="Strong_20_Emphasis">Pack size</text:span>: The number of units that are in a pack</text:p>
        </text:list-item>
        <text:list-item>
          <text:p text:style-name="List_20_1_Content"> <text:span text:style-name="Strong_20_Emphasis">Batch</text:span>: The batch of the stock</text:p>
        </text:list-item>
        <text:list-item>
          <text:p text:style-name="List_20_1_Content"> <text:span text:style-name="Strong_20_Emphasis">Expiry date</text:span>: The expiry date of the stock. Enter is manually or select it by clicking on the calendar button</text:p>
        </text:list-item>
        <text:list-item>
          <text:p text:style-name="List_20_1_Content"> <text:span text:style-name="Strong_20_Emphasis">Location</text:span>: The location the stock was found in. Type the first few characters of the location and press the <text:span text:style-name="Emphasis">Tab</text:span> key to select the location from a list of locations that begin with what you typed (if there is only one that matches then it will be selected and filled in for you)</text:p>
        </text:list-item>
        <text:list-item>
          <text:p text:style-name="List_20_1_Content"> <text:span text:style-name="Strong_20_Emphasis">Donor</text:span>: The donor of this stock (only shown if the option to track donor is turned on - see the 16.03. Invoice preferences page for details). Type the first few characters of the donor's name and press the <text:span text:style-name="Emphasis">Tab</text:span> key to select the location from a list of locations that begin with what you typed (if there is only one that matches then it will be selected and filled in for you)</text:p>
        </text:list-item>
        <text:list-item>
          <text:p text:style-name="List_20_1_Content"> <text:span text:style-name="Strong_20_Emphasis">Cost price</text:span>: The cost price of one pack</text:p>
        </text:list-item>
        <text:list-item>
          <text:p text:style-name="List_20_1_Content"> <text:span text:style-name="Strong_20_Emphasis">12 month average checkbox</text:span>: Check this to replace the cost price with an average of the cost prices for stock of the same item received in the last 12 months</text:p>
        </text:list-item>
        <text:list-item>
          <text:p text:style-name="List_20_1_Content_Last"> <text:span text:style-name="Strong_20_Emphasis">Sell price</text:span>: The sell price of one pack</text:p>
        </text:list-item>
      </text:list>
      <text:p text:style-name="Text_20_body">If a new line of stock was found which isn't in mSupply then add it using the <text:span text:style-name="Strong_20_Emphasis">New line</text:span> button (see the <text:a xlink:type="simple" xlink:href="#__RefHeading___add_a_new_line_to_the_stocktake_10" text:style-name="Local_20_link" text:visited-style-name="Visited_20_Local_20_Link">Add a new line to a stocktake</text:a> section below for details).</text:p>
      <text:p text:style-name="Text_20_body">When all the count sheet details have been entered into the stocktake and checked, it is time to finalise the stocktake. To do this, click on the <text:span text:style-name="Strong_20_Emphasis">Finalise</text:span> button. After confirming that you want to finalise the stocktake, this will do two things:</text:p>
      <text:list text:style-name="Numbering_20_1" text:continue-numbering="false">
        <text:list-item>
          <text:p text:style-name="Numbering_20_1_Content_First"> The stocktake will be made read-only and no further changes can be made to it.</text:p>
        </text:list-item>
        <text:list-item>
          <text:p text:style-name="Numbering_20_1_Content"> If there are any differencies between the the batch, expiry date or number of packs that were entered for a line and the actual batch, expiry date or number of packs of the stock line in mSupply then:</text:p>
          <text:list text:style-name="Numbering_20_1">
            <text:list-item>
              <text:p text:style-name="Numbering_20_1_Content"> if the <text:span text:style-name="Strong_20_Emphasis">Reference</text:span> value of the stocktake ends in <text:span text:style-name="Source_20_Text">/1</text:span> or <text:span text:style-name="Source_20_Text">/2</text:span>, a new stocktake containing only the lines that showed a discrepancy is created. This sticktake will have the same reference value as this stocktake except that its phase number will be incremented by 1. So, if the <text:span text:style-name="Strong_20_Emphasis">Reference</text:span> ended in <text:span text:style-name="Source_20_Text">/1</text:span>, the new stocktake's reference will end in <text:span text:style-name="Source_20_Text">/2</text:span>, if it ended in <text:span text:style-name="Source_20_Text">/2</text:span> then the new stocktake's reference will end in <text:span text:style-name="Source_20_Text">/3</text:span>.</text:p>
            </text:list-item>
            <text:list-item>
              <text:p text:style-name="Numbering_20_1_Content_Last"> if the <text:span text:style-name="Strong_20_Emphasis">Reference</text:span> value of the stocktake ends in <text:span text:style-name="Source_20_Text">/3</text:span> then inventory adjustments are created to make the stock of the lines with discrepancies match what was counted in the stocktake. Note: any lines that only have a discrepancy in the batch or expiry date will not appear in an inventory adjustment but the changes will be made and logged.</text:p>
            </text:list-item>
          </text:list>
        </text:list-item>
      </text:list>
      <text:p text:style-name="Text_20_body">If there are no differences between the batch, expiry date or number of packs that were entered for all lines and the actual batch, expiry date or number of packs of the matching stock lines in mSupply then nothing further is done and the user is shown an alert message to say that the count for this aisle/level combination is complete.</text:p>
      <text:h text:style-name="Heading_20_3" text:outline-level="3"><text:bookmark-start text:name="__RefHeading___add_a_new_line_to_the_stocktake_10"/><text:bookmark-start text:name="add_a_new_line_to_the_stocktake"/>Add a new line to the stocktake<text:bookmark-end text:name="__RefHeading___add_a_new_line_to_the_stocktake_10"/><text:bookmark-end text:name="add_a_new_line_to_the_stocktake"/></text:h>
      <text:p text:style-name="Text_20_body">To add a new line to the stocktake (for stock that you find during the stocktake that is not in mSupply already), click on the <text:span text:style-name="Strong_20_Emphasis">New line</text:span> button. This window will open:</text:p>
      <text:p text:style-name="Text_20_body"><draw:frame draw:style-name="mediacenter" draw:name="6" text:anchor-type="paragraph" draw:z-index="6" svg:width="15.875cm" svg:height="6.9623513870542cm"><draw:image xlink:href="Pictures/31677ec0687c593664256fef865f772b.png" xlink:type="simple" xlink:show="embed" xlink:actuate="onLoad"/></draw:frame></text:p>
      <text:p text:style-name="Text_20_body">Enter the first few characters of the item the stock is for in the <text:span text:style-name="Strong_20_Emphasis">Item</text:span> text box and press the <text:span text:style-name="Emphasis">Tab</text:span> key on the keyboard to select the right item from a list of items beginning with what you typed (if there is only one item that matched it will be selected for you and entered in the <text:span text:style-name="Strong_20_Emphasis">Item</text:span> text box).</text:p>
      <text:p text:style-name="Text_20_body">Now enter the details of the stock in the <text:span text:style-name="Emphasis">New stock line</text:span> section:</text:p>
      <text:list text:style-name="List_20_1" text:continue-numbering="false">
        <text:list-item>
          <text:p text:style-name="List_20_1_Content_First"> <text:span text:style-name="Strong_20_Emphasis">Counted number of packs</text:span>: The number of packs counted on the shelf</text:p>
        </text:list-item>
        <text:list-item>
          <text:p text:style-name="List_20_1_Content"> <text:span text:style-name="Strong_20_Emphasis">Pack size</text:span>: The number of units that are in a pack</text:p>
        </text:list-item>
        <text:list-item>
          <text:p text:style-name="List_20_1_Content"> <text:span text:style-name="Strong_20_Emphasis">Batch</text:span>: The batch of the stock</text:p>
        </text:list-item>
        <text:list-item>
          <text:p text:style-name="List_20_1_Content"> <text:span text:style-name="Strong_20_Emphasis">Expiry date</text:span>: The expiry date of the stock. Enter is manually or select it by clicking on the calendar button</text:p>
        </text:list-item>
        <text:list-item>
          <text:p text:style-name="List_20_1_Content"> <text:span text:style-name="Strong_20_Emphasis">Location</text:span>: The location the stock was found in. Type the first few characters of the location and press the <text:span text:style-name="Emphasis">Tab</text:span> key to select the location from a list of locations that begin with what you typed (if there is only one that matches then it will be selected and filled in for you)</text:p>
        </text:list-item>
        <text:list-item>
          <text:p text:style-name="List_20_1_Content"> <text:span text:style-name="Strong_20_Emphasis">Donor</text:span>: The donor of this stock (only shown if the option to track donor is turned on - see the 16.03. Invoice preferences page for details). Type the first few characters of the donor's name and press the <text:span text:style-name="Emphasis">Tab</text:span> key to select the location from a list of locations that begin with what you typed (if there is only one that matches then it will be selected and filled in for you)</text:p>
        </text:list-item>
        <text:list-item>
          <text:p text:style-name="List_20_1_Content"> <text:span text:style-name="Strong_20_Emphasis">Cost price</text:span>: The cost price of one pack</text:p>
        </text:list-item>
        <text:list-item>
          <text:p text:style-name="List_20_1_Content"> <text:span text:style-name="Strong_20_Emphasis">12 month average checkbox</text:span>: Check this to replace the cost price with an average of the cost prices for stock of the same item received in the last 12 months</text:p>
        </text:list-item>
        <text:list-item>
          <text:p text:style-name="List_20_1_Content_Last"> <text:span text:style-name="Strong_20_Emphasis">Sell price</text:span>: The sell price of one pack</text:p>
        </text:list-item>
      </text:list>
      <text:p text:style-name="Text_20_body">When you've added all the details click on the <text:span text:style-name="Strong_20_Emphasis">Add new</text:span> button to add the line to the stocktake. It will appear at the bottom of the table of stocktake lines.</text:p>
      <text:h text:style-name="Heading_20_3" text:outline-level="3"><text:bookmark-start text:name="__RefHeading___delete_a_line_from_the_stocktake_11"/><text:bookmark-start text:name="delete_a_line_from_the_stocktake"/>Delete a line from the stocktake<text:bookmark-end text:name="__RefHeading___delete_a_line_from_the_stocktake_11"/><text:bookmark-end text:name="delete_a_line_from_the_stocktake"/></text:h>
      <text:p text:style-name="Text_20_body">To delete one or more lines from the stocktake, select them in the table and click on the <text:span text:style-name="Strong_20_Emphasis">Delete line(s)</text:span> button. After confirmation the selected lines will be deleted.</text:p>
      <text:p text:style-name="Text_20_body">Please note, you can only delete lines from the stocktake that you manually added to it uysing the <text:span text:style-name="Strong_20_Emphasis">New line</text:span> button.</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17. Stocktakes</text:span> | | Next: <text:span text:style-name="Strong_20_Emphasis">4.19. Inventory adjustmen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21::09:12</meta:creation-date>
    <dc:creator>Generated</dc:creator>
    <dc:date>2026-09-01T21::09:12</dc:date>
    <dc:language>en-US</dc:language>
    <meta:editing-cycles>1</meta:editing-cycles>
    <meta:editing-duration>PT0S</meta:editing-duration>
    <dc:title>items:phased_stocktakes</dc:title>
  </office:meta>
</office:document-meta>
</file>