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d54cf1b4f026ee10920aaee94a84da.png"/>
  <manifest:file-entry manifest:media-type="image/png" manifest:full-path="Pictures/7eab41f53447170eae12aea069f7a32b.png"/>
  <manifest:file-entry manifest:media-type="image/png" manifest:full-path="Pictures/b4ee22c8d31133055b5355d9876e2b0f.png"/>
  <manifest:file-entry manifest:media-type="image/png" manifest:full-path="Pictures/91538ee8d7f377b6454ab271de7a5b18.png"/>
  <manifest:file-entry manifest:media-type="image/png" manifest:full-path="Pictures/d9e64c929b2328ed3d5f44011c896f43.png"/>
  <manifest:file-entry manifest:media-type="image/png" manifest:full-path="Pictures/21877a429adc226b3c3393bd3140aa6e.png"/>
  <manifest:file-entry manifest:media-type="image/png" manifest:full-path="Pictures/9b2d34e4abe2ccee9c13e70d839a361a.png"/>
  <manifest:file-entry manifest:media-type="image/png" manifest:full-path="Pictures/51a0bd4cb3c2515d118adb4b41e220fa.png"/>
  <manifest:file-entry manifest:media-type="image/png" manifest:full-path="Pictures/a7057b78905cd80865164c9d558e2eff.png"/>
  <manifest:file-entry manifest:media-type="image/png" manifest:full-path="Pictures/8c347da98f6cadbc21e7ffe317355dba.png"/>
  <manifest:file-entry manifest:media-type="image/png" manifest:full-path="Pictures/560746243b1c3c82e6337b84ddd563b4.png"/>
  <manifest:file-entry manifest:media-type="image/png" manifest:full-path="Pictures/04fc5a1610df9f89195ecced6a0775be.png"/>
  <manifest:file-entry manifest:media-type="image/png" manifest:full-path="Pictures/a39f41088440c49e7a279cfc34bebc18.png"/>
  <manifest:file-entry manifest:media-type="image/png" manifest:full-path="Pictures/5fc6437a99ecf7a9025a211fb384f6a2.png"/>
  <manifest:file-entry manifest:media-type="image/png" manifest:full-path="Pictures/40a1a133aef795e5300d7dd8eabba314.png"/>
  <manifest:file-entry manifest:media-type="image/png" manifest:full-path="Pictures/74e67b0facc429fd1af436625b6571fe.png"/>
  <manifest:file-entry manifest:media-type="image/png" manifest:full-path="Pictures/6964eaee7f4e0e6db08f9b0ea09a7d06.png"/>
  <manifest:file-entry manifest:media-type="image/png" manifest:full-path="Pictures/390748d05dcc98f1f3dd2401cb5b6bcd.png"/>
  <manifest:file-entry manifest:media-type="image/png" manifest:full-path="Pictures/2d7620aa0073226a84c6cc352e5e9c79.png"/>
  <manifest:file-entry manifest:media-type="image/png" manifest:full-path="Pictures/b56b3d6b2fd139f1626b8c3598069705.png"/>
  <manifest:file-entry manifest:media-type="image/png" manifest:full-path="Pictures/1a0a03970ba1ddac9810b91ab16690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programs"/><text:bookmark-start text:name="__RefHeading___programs_1"/><text:bookmark-start text:name="programs"/>4.05. Programs<text:bookmark-end text:name="__RefHeading___programs_1"/><text:bookmark-end text:name="programs"/></text:h>
      <text:p text:style-name="Text_20_body">There are a number of ways of modelling programs in mSupply:</text:p>
      <text:list text:style-name="List_20_1" text:continue-numbering="false">
        <text:list-item>
          <text:p text:style-name="List_20_1_Content_First"> completely separate sets of virtual stores for each program (see section 22.08. Virtual stores)</text:p>
        </text:list-item>
        <text:list-item>
          <text:p text:style-name="List_20_1_Content"> tag stock with different program labels in the same store (see section 7.06. Custom stock fields)</text:p>
        </text:list-item>
        <text:list-item>
          <text:p text:style-name="List_20_1_Content"> use the donor field as the program label (see section 7.07. Managing donors)</text:p>
        </text:list-item>
        <text:list-item>
          <text:p text:style-name="List_20_1_Content_Last"> and probably a few more ways you can think of!</text:p>
        </text:list-item>
      </text:list>
      <text:p text:style-name="Text_20_body">You can also manage requisitions by program. This involves using some special settings for master lists. In this method, a program is an extension to a master list. A program includes a standard list of items as well as:</text:p>
      <text:list text:style-name="List_20_1" text:continue-numbering="false">
        <text:list-item>
          <text:p text:style-name="List_20_1_Content_First"> <text:span text:style-name="Strong_20_Emphasis">Order Types:</text:span> defined categories setting the maximum number of orders and quantity of stock to be ordered per period.</text:p>
        </text:list-item>
        <text:list-item>
          <text:p text:style-name="List_20_1_Content"> <text:span text:style-name="Strong_20_Emphasis">Period Schedules:</text:span> defined time intervals when orders can be placed; schedules and periods must be set up before creating programs.</text:p>
        </text:list-item>
        <text:list-item>
          <text:p text:style-name="List_20_1_Content_Last"> <text:span text:style-name="Strong_20_Emphasis">Regimen Data:</text:span> a defined list of additional information that may need to be provided by a customer when making a program requisition.</text:p>
        </text:list-item>
      </text:list>
      <text:p text:style-name="Text_20_body">Examples of items commonly managed by programs include malaria, HIV and tuberculosis medicines and medical supplies.</text:p>
      <text:h text:style-name="Heading_20_2" text:outline-level="2"><text:bookmark-start text:name="__RefHeading___creating_a_program_2"/><text:bookmark-start text:name="creating_a_program"/>4.05.01. Creating a program<text:bookmark-end text:name="__RefHeading___creating_a_program_2"/><text:bookmark-end text:name="creating_a_program"/></text:h>
      <text:p text:style-name="Text_20_body">A program is defined by additional settings made to a master list: </text:p>
      <text:p text:style-name="Text_20_body">1. Navigate to the <text:span text:style-name="Strong_20_Emphasis">Item</text:span> tab and click the <text:span text:style-name="Strong_20_Emphasis">Master List</text:span> icon:</text:p>
      <text:p text:style-name="Text_20_body"><draw:frame draw:style-name="mediacenter" draw:name="0" text:anchor-type="paragraph" draw:z-index="0" svg:width="13.229166666667cm" svg:height="9.6505737304688cm"><draw:image xlink:href="Pictures/3ad54cf1b4f026ee10920aaee94a84da.png" xlink:type="simple" xlink:show="embed" xlink:actuate="onLoad"/></draw:frame></text:p>
      <text:p text:style-name="Text_20_body">2. Double-click on a master list to open it (or create a new master list):</text:p>
      <text:p text:style-name="Text_20_body"><draw:frame draw:style-name="mediacenter" draw:name="1" text:anchor-type="paragraph" draw:z-index="1" svg:width="7.9375cm" style:rel-width="100%" svg:height="10.14631956912cm" style:rel-height="scale"><draw:image xlink:href="Pictures/7eab41f53447170eae12aea069f7a32b.png" xlink:type="simple" xlink:show="embed" xlink:actuate="onLoad"/></draw:frame></text:p>
      <text:p text:style-name="Text_20_body">3. The Master list details window opens. Click on the <text:span text:style-name="Strong_20_Emphasis">Program Settings</text:span> tab:</text:p>
      <text:p text:style-name="Text_20_body"><draw:frame draw:style-name="mediacenter" draw:name="2" text:anchor-type="paragraph" draw:z-index="2" svg:width="13.229166666667cm" svg:height="13.853552114061cm"><draw:image xlink:href="Pictures/b4ee22c8d31133055b5355d9876e2b0f.png" xlink:type="simple" xlink:show="embed" xlink:actuate="onLoad"/></draw:frame></text:p>
      <text:p text:style-name="Text_20_body">4. This shows all the settings available for a program:</text:p>
      <text:p text:style-name="Text_20_body"><draw:frame draw:style-name="mediacenter" draw:name="3" text:anchor-type="paragraph" draw:z-index="3" svg:width="13.229166666667cm" svg:height="13.562547728141cm"><draw:image xlink:href="Pictures/91538ee8d7f377b6454ab271de7a5b18.png" xlink:type="simple" xlink:show="embed" xlink:actuate="onLoad"/></draw:frame></text:p>
      <text:p text:style-name="Text_20_body">5. Tick the <text:span text:style-name="Strong_20_Emphasis">This master list is a program</text:span> checkbox to enable the program based features for this master list. Create a <text:span text:style-name="Emphasis">Store tag</text:span> for the program by clicking on the <draw:frame draw:style-name="media" draw:name="4" text:anchor-type="as-char" draw:z-index="4" svg:width="0.52916666666667cm" svg:height="0.52916666666667cm"><draw:image xlink:href="Pictures/d9e64c929b2328ed3d5f44011c896f43.png" xlink:type="simple" xlink:show="embed" xlink:actuate="onLoad"/></draw:frame> button just above the <text:span text:style-name="Emphasis">Store tag</text:span> section. The <text:span text:style-name="Strong_20_Emphasis">Tag</text:span> field will be automatically populated with a new tag. Edit this new tag name and click on the <draw:frame draw:style-name="media" draw:name="5" text:anchor-type="as-char" draw:z-index="5" svg:width="0.52916666666667cm" svg:height="0.52916666666667cm"><draw:image xlink:href="Pictures/21877a429adc226b3c3393bd3140aa6e.png" xlink:type="simple" xlink:show="embed" xlink:actuate="onLoad"/></draw:frame> button. The field then becomes a drop down list which will contain any existing name tags (and the tick button becomes a modify button <draw:frame draw:style-name="media" draw:name="6" text:anchor-type="as-char" draw:z-index="6" svg:width="0.52916666666667cm" svg:height="0.52916666666667cm"><draw:image xlink:href="Pictures/9b2d34e4abe2ccee9c13e70d839a361a.png" xlink:type="simple" xlink:show="embed" xlink:actuate="onLoad"/></draw:frame>. If you click it you will be able to edit the tag name you just entered). and you can select one of those. When you click on the <text:span text:style-name="Strong_20_Emphasis">OK</text:span> button any new tags you have created will be saved and will appear in the name tags list (see the 5.05. Name tags page for details). Note, you can edit the tags entered here <text:span text:style-name="Strong_20_Emphasis">until</text:span> you close this window. After that, you cannot edit existing ones, you can only delete them and add new ones.</text:p>
      <text:p text:style-name="Text_20_body">Any customers or stores that have a name tag matching the tag you set here will be able to use this program; those that don't have this tag assigned will not be able to use this program.</text:p>
      <text:p text:style-name="Text_20_body">6. Select the <text:span text:style-name="Strong_20_Emphasis">Period Schedule</text:span> from the dropdown list (you must have set the periods up first):</text:p>
      <text:p text:style-name="Text_20_body"><draw:frame draw:style-name="mediacenter" draw:name="7" text:anchor-type="paragraph" draw:z-index="7" svg:width="13.229166666667cm" svg:height="6.0562094155844cm"><draw:image xlink:href="Pictures/51a0bd4cb3c2515d118adb4b41e220fa.png" xlink:type="simple" xlink:show="embed" xlink:actuate="onLoad"/></draw:frame></text:p>
      <text:p text:style-name="Text_20_body">7. For each period schedule, one or more <text:span text:style-name="Strong_20_Emphasis">Order Types</text:span> can be created - these set the parameters for program requisitions. Add order types by clicking the plus icon.</text:p>
      <text:p text:style-name="Text_20_body">8. Give each order type a unique name and set its parameters:</text:p>
      <text:list text:style-name="List_20_1" text:continue-numbering="false">
        <text:list-item>
          <text:p text:style-name="List_20_1_Content_First"> <text:span text:style-name="Strong_20_Emphasis">Emergency:</text:span> check this box if the order type is for emergencies.</text:p>
        </text:list-item>
        <text:list-item>
          <text:p text:style-name="List_20_1_Content"> <text:span text:style-name="Strong_20_Emphasis">Max orders per period:</text:span> maximum number of orders that can be placed in a given period.</text:p>
        </text:list-item>
        <text:list-item>
          <text:p text:style-name="List_20_1_Content"> <text:span text:style-name="Strong_20_Emphasis">Max MOS:</text:span> maximum number of months' stock to be kept for each item. Used in the calculation of the suggested amount to order.</text:p>
        </text:list-item>
        <text:list-item>
          <text:p text:style-name="List_20_1_Content"> <text:span text:style-name="Strong_20_Emphasis">Threshold MOS:</text:span> items with a number of months' stock less than this value will appear in the order by default.</text:p>
        </text:list-item>
        <text:list-item>
          <text:p text:style-name="List_20_1_Content_Last"> <text:span text:style-name="Strong_20_Emphasis">Max lines:</text:span> maximum number of items allowed to be ordered for an emergency order (default = 5); an alert will appear if the user tries to exceed the maximum number of items allowed.</text:p>
        </text:list-item>
      </text:list>
      <text:p text:style-name="Text_20_body"><draw:frame draw:style-name="mediacenter" draw:name="8" text:anchor-type="paragraph" draw:z-index="8" svg:width="13.229166666667cm" svg:height="7.5308892496392cm"><draw:image xlink:href="Pictures/a7057b78905cd80865164c9d558e2eff.png" xlink:type="simple" xlink:show="embed" xlink:actuate="onLoad"/></draw:frame></text:p>
      <text:h text:style-name="Heading_20_3" text:outline-level="3"><text:bookmark-start text:name="__RefHeading___adding_indicators_to_a_program_3"/><text:bookmark-start text:name="adding_indicators_to_a_program"/>4.05.02. Adding indicators to a program<text:bookmark-end text:name="__RefHeading___adding_indicators_to_a_program_3"/><text:bookmark-end text:name="adding_indicators_to_a_program"/></text:h>
      <text:p text:style-name="Text_20_body">Indicators are used for reporting on the performance of programs (drug regimens). Each indicator value provides data on a metric for a particular store and regimen over a given period.  Indicator values are recorded while creating a program requisition. </text:p>
      <text:p text:style-name="Text_20_body">Indicators allow an organisation to analyse regimen performance and determine what further data should be collected, stored and processed.</text:p>
      <text:p text:style-name="Text_20_body">To add indicators to a program:</text:p>
      <text:list text:style-name="List_20_1" text:continue-numbering="false">
        <text:list-item>
          <text:p text:style-name="List_20_1_Content_First"> Open the program via the <text:span text:style-name="Strong_20_Emphasis">Master List</text:span> (Click on the <text:span text:style-name="Strong_20_Emphasis">Master list</text:span> icon on the <text:span text:style-name="Emphasis">Item</text:span> tab of the Navigator).</text:p>
        </text:list-item>
        <text:list-item>
          <text:p text:style-name="List_20_1_Content"> Click on the <text:span text:style-name="Strong_20_Emphasis">Program Settings</text:span> tab.</text:p>
        </text:list-item>
        <text:list-item>
          <text:p text:style-name="List_20_1_Content"> In the <text:span text:style-name="Strong_20_Emphasis">Regimen Data</text:span> table add fields for the data that should be provided to the supplier with each program requisition e.g. the number of patients treated.</text:p>
        </text:list-item>
        <text:list-item>
          <text:p text:style-name="List_20_1_Content"> Check the <text:span text:style-name="Strong_20_Emphasis">HIV program</text:span> checkbox if you want a fixed set of HIV-related indicators to be entered for this program.</text:p>
        </text:list-item>
        <text:list-item>
          <text:p text:style-name="List_20_1_Content_Last"> If the customer <text:span text:style-name="Strong_20_Emphasis">must</text:span> provide this information for supply to occur, tick the <text:span text:style-name="Strong_20_Emphasis">Is required?</text:span> box to make this a mandatory requirement.</text:p>
        </text:list-item>
      </text:list>
      <text:p text:style-name="Text_20_body"><draw:frame draw:style-name="mediacenter" draw:name="9" text:anchor-type="paragraph" draw:z-index="9" svg:width="13.229166666667cm" svg:height="13.562547728141cm"><draw:image xlink:href="Pictures/91538ee8d7f377b6454ab271de7a5b18.png" xlink:type="simple" xlink:show="embed" xlink:actuate="onLoad"/></draw:frame></text:p>
      <text:h text:style-name="Heading_20_3" text:outline-level="3"><text:bookmark-start text:name="__RefHeading___connecting_a_program_to_a_store_4"/><text:bookmark-start text:name="connecting_a_program_to_a_store"/>4.05.03 Connecting a program to a store<text:bookmark-end text:name="__RefHeading___connecting_a_program_to_a_store_4"/><text:bookmark-end text:name="connecting_a_program_to_a_store"/></text:h>
      <text:p text:style-name="Text_20_body">To allow a store to place program requisitions:</text:p>
      <text:p text:style-name="Text_20_body">1. Navigate to the <text:span text:style-name="Strong_20_Emphasis">Special</text:span> tab and click on the <text:span text:style-name="Strong_20_Emphasis">Stores</text:span> icon:</text:p>
      <text:p text:style-name="Text_20_body"><draw:frame draw:style-name="mediacenter" draw:name="10" text:anchor-type="paragraph" draw:z-index="10" svg:width="13.229166666667cm" svg:height="9.6498466810967cm"><draw:image xlink:href="Pictures/8c347da98f6cadbc21e7ffe317355dba.png" xlink:type="simple" xlink:show="embed" xlink:actuate="onLoad"/></draw:frame></text:p>
      <text:p text:style-name="Text_20_body">2. Double click on the store.</text:p>
      <text:p text:style-name="Text_20_body">3. In the <text:span text:style-name="Strong_20_Emphasis">Tags</text:span> field, type in the Store Tag you set for the program above then press <text:span text:style-name="Emphasis">Tab</text:span>.</text:p>
      <text:p text:style-name="Text_20_body"><draw:frame draw:style-name="mediacenter" draw:name="11" text:anchor-type="paragraph" draw:z-index="11" svg:width="13.229166666667cm" svg:height="8.490147005772cm"><draw:image xlink:href="Pictures/560746243b1c3c82e6337b84ddd563b4.png" xlink:type="simple" xlink:show="embed" xlink:actuate="onLoad"/></draw:frame></text:p>
      <text:p text:style-name="Text_20_body">4. Click on the <text:span text:style-name="Strong_20_Emphasis">Master Lists</text:span> tab, check the <text:span text:style-name="Strong_20_Emphasis">Use master list</text:span> box next to the program master list to be used:</text:p>
      <text:p text:style-name="Text_20_body"><draw:frame draw:style-name="mediacenter" draw:name="12" text:anchor-type="paragraph" draw:z-index="12" svg:width="13.229166666667cm" svg:height="8.4758297258297cm"><draw:image xlink:href="Pictures/04fc5a1610df9f89195ecced6a0775be.png" xlink:type="simple" xlink:show="embed" xlink:actuate="onLoad"/></draw:frame></text:p>
      <text:p text:style-name="Text_20_body">5. All done - the store is now connected to the program you have created so click on the <text:span text:style-name="Strong_20_Emphasis">OK</text:span> button to save all the settings.</text:p>
      <text:h text:style-name="Heading_20_3" text:outline-level="3"><text:bookmark-start text:name="__RefHeading___creating_a_program_requisition_5"/><text:bookmark-start text:name="creating_a_program_requisition"/>4.05.04. Creating a program requisition<text:bookmark-end text:name="__RefHeading___creating_a_program_requisition_5"/><text:bookmark-end text:name="creating_a_program_requisition"/></text:h>
      <text:p text:style-name="Text_20_body">Once a store has been connected to a program, it can then place program requisitions:</text:p>
      <text:p text:style-name="Text_20_body">1. In the customer store, navigate to the <text:span text:style-name="Strong_20_Emphasis">Suppliers</text:span> tab and click on the <text:span text:style-name="Strong_20_Emphasis">Internal Orders</text:span> icon:</text:p>
      <text:p text:style-name="Text_20_body"><draw:frame draw:style-name="mediacenter" draw:name="13" text:anchor-type="paragraph" draw:z-index="13" svg:width="13.229166666667cm" svg:height="9.6212121212121cm"><draw:image xlink:href="Pictures/a39f41088440c49e7a279cfc34bebc18.png" xlink:type="simple" xlink:show="embed" xlink:actuate="onLoad"/></draw:frame></text:p>
      <text:p text:style-name="Text_20_body">2. Click <text:span text:style-name="Strong_20_Emphasis">New Internal Order</text:span>. When a store uses programs, they will have the option to create a <text:span text:style-name="Strong_20_Emphasis">Program</text:span> order or <text:span text:style-name="Strong_20_Emphasis">General</text:span> (regular) order:</text:p>
      <text:p text:style-name="Text_20_body"><draw:frame draw:style-name="mediacenter" draw:name="14" text:anchor-type="paragraph" draw:z-index="14" svg:width="10.583333333333cm" svg:height="9.6185543278085cm"><draw:image xlink:href="Pictures/5fc6437a99ecf7a9025a211fb384f6a2.png" xlink:type="simple" xlink:show="embed" xlink:actuate="onLoad"/></draw:frame></text:p>
      <text:p text:style-name="Text_20_body">Check the <text:span text:style-name="Strong_20_Emphasis">Program</text:span> button to create a program requisition.</text:p>
      <text:p text:style-name="Text_20_body">3. In the <text:span text:style-name="Strong_20_Emphasis">Order Details</text:span> section, select the <text:span text:style-name="Strong_20_Emphasis">Program</text:span>, <text:span text:style-name="Strong_20_Emphasis">Requisition Type</text:span> and <text:span text:style-name="Strong_20_Emphasis">Period</text:span> from the dropdown lists. Enter the <text:span text:style-name="Strong_20_Emphasis">Supplier</text:span> by typing the first few letters, pressing <text:span text:style-name="Emphasis">Tab</text:span> and selecting the supplier from the list of those starting with what you typed. These details need to be entered sequentially as the program uses them to determine the requisition type, which in turn determines the perio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text:span text:style-name="Strong_20_Emphasis">maximum number of program orders</text:span> that can be requested within a given period is set when the program is created (<text:span text:style-name="Emphasis">Max. orders per period</text:span>). </text:p><text:p text:style-name="Text_20_body">If you try to create another order for the same period which <text:span text:style-name="Strong_20_Emphasis">exceeds the maximum number</text:span>, an error message will appear and you will not be able to proceed.</text:p></table:table-cell></table:table-row></table:table></draw:text-box></draw:frame></text:p>
      <text:p text:style-name="Text_20_body">4. Click <text:span text:style-name="Strong_20_Emphasis">OK</text:span> to generate an internal order with all the items listed in the program master list. The details relating to the program order are in the top left. Review the data in the table, then enter the quantity of stock to be ordered in the <text:span text:style-name="Strong_20_Emphasis">User requested quantity</text:span> column:</text:p>
      <text:p text:style-name="Text_20_body"><draw:frame draw:style-name="mediacenter" draw:name="15" text:anchor-type="paragraph" draw:z-index="15" svg:width="13.229166666667cm" svg:height="8.3756087662338cm"><draw:image xlink:href="Pictures/40a1a133aef795e5300d7dd8eabba314.png" xlink:type="simple" xlink:show="embed" xlink:actuate="onLoad"/></draw:frame></text:p>
      <text:p text:style-name="Text_20_body">5. Click the <text:span text:style-name="Strong_20_Emphasis">Indicators</text:span> tab to enter the additional data defined for the program:</text:p>
      <text:p text:style-name="Text_20_body"><draw:frame draw:style-name="mediacenter" draw:name="16" text:anchor-type="paragraph" draw:z-index="16" svg:width="13.229166666667cm" svg:height="8.3990158902131cm"><draw:image xlink:href="Pictures/74e67b0facc429fd1af436625b6571fe.png" xlink:type="simple" xlink:show="embed" xlink:actuate="onLoad"/></draw:frame></text:p>
      <text:p text:style-name="Text_20_body">This data will be sent to the supplier with the requisition when the requisition is finalised.</text:p>
      <text:p text:style-name="Text_20_body">6. To send the program requisition to the supplier, return to the <text:span text:style-name="Strong_20_Emphasis">Data Entry</text:span> tab, check the <text:span text:style-name="Strong_20_Emphasis">Finalise</text:span> box and click <text:span text:style-name="Strong_20_Emphasis">OK</text:span>.</text:p>
      <text:p text:style-name="Text_20_body"><draw:frame draw:style-name="mediacenter" draw:name="17" text:anchor-type="paragraph" draw:z-index="17" svg:width="13.229166666667cm" svg:height="8.389926046176cm"><draw:image xlink:href="Pictures/6964eaee7f4e0e6db08f9b0ea09a7d06.png" xlink:type="simple" xlink:show="embed" xlink:actuate="onLoad"/></draw:frame></text:p>
      <text:h text:style-name="Heading_20_3" text:outline-level="3"><text:bookmark-start text:name="__RefHeading___creating_a_program_stocktake_6"/><text:bookmark-start text:name="creating_a_program_stocktake"/>4.05.05. Creating a program stocktake<text:bookmark-end text:name="__RefHeading___creating_a_program_stocktake_6"/><text:bookmark-end text:name="creating_a_program_stocktake"/></text:h>
      <text:p text:style-name="Text_20_body">Creating a stocktake with items from a particular program is just the same as creating a normal stocktake. The only difference is that you select the program in the <text:span text:style-name="Strong_20_Emphasis">Master list</text:span> (or <text:span text:style-name="Strong_20_Emphasis">Program</text:span>) filter:</text:p>
      <text:p text:style-name="Text_20_body">1. Navigate to the <text:span text:style-name="Strong_20_Emphasis">Item</text:span> tab and click the <text:span text:style-name="Strong_20_Emphasis">Stocktakes</text:span> icon:</text:p>
      <text:p text:style-name="Text_20_body"><draw:frame draw:style-name="mediacenter" draw:name="18" text:anchor-type="paragraph" draw:z-index="18" svg:width="13.229166666667cm" svg:height="9.6355294011544cm"><draw:image xlink:href="Pictures/390748d05dcc98f1f3dd2401cb5b6bcd.png" xlink:type="simple" xlink:show="embed" xlink:actuate="onLoad"/></draw:frame></text:p>
      <text:p text:style-name="Text_20_body">2. The list of stocktakes window opens. Click the <text:span text:style-name="Strong_20_Emphasis">New Stocktake</text:span> icon:</text:p>
      <text:p text:style-name="Text_20_body"><draw:frame draw:style-name="mediacenter" draw:name="19" text:anchor-type="paragraph" draw:z-index="19" svg:width="13.229166666667cm" svg:height="10.652056277056cm"><draw:image xlink:href="Pictures/2d7620aa0073226a84c6cc352e5e9c79.png" xlink:type="simple" xlink:show="embed" xlink:actuate="onLoad"/></draw:frame></text:p>
      <text:p text:style-name="Text_20_body">3. Select the program from the <text:span text:style-name="Strong_20_Emphasis">Program is</text:span> (or <text:span text:style-name="Strong_20_Emphasis">Master list is</text:span>) dropdown menu and click the <text:span text:style-name="Strong_20_Emphasis">OK</text:span> button to pre-populate your stocktake with items from the program:</text:p>
      <text:p text:style-name="Text_20_body"><draw:frame draw:style-name="mediacenter" draw:name="20" text:anchor-type="paragraph" draw:z-index="20" svg:width="10.583333333333cm" svg:height="8.7621753246753cm"><draw:image xlink:href="Pictures/b56b3d6b2fd139f1626b8c3598069705.png" xlink:type="simple" xlink:show="embed" xlink:actuate="onLoad"/></draw:frame></text:p>
      <text:p text:style-name="Text_20_body">Note: To further refine the selection of stock appearing in the stocktake you can also select other filter items at the same time.</text:p>
      <text:p text:style-name="Text_20_body"><text:span text:style-name="Strong_20_Emphasis">For detailed information on how to complete the stocktake, refer to the 4.17. Stocktakes section.</text:span></text:p>
      <text:p text:style-name="Text_20_body">Tip: In your stocktakes list, you can easily identify program stocktakes by referring to the <text:span text:style-name="Strong_20_Emphasis">Program</text:span> column:</text:p>
      <text:p text:style-name="Text_20_body"><draw:frame draw:style-name="mediacenter" draw:name="21" text:anchor-type="paragraph" draw:z-index="21" svg:width="13.229166666667cm" svg:height="10.222537878788cm"><draw:image xlink:href="Pictures/1a0a03970ba1ddac9810b91ab1669046.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04. Item master lists</text:span> | | Next: <text:span text:style-name="Strong_20_Emphasis">4.06. Stock locations and location typ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02:33</meta:creation-date>
    <dc:creator>Generated</dc:creator>
    <dc:date>2026-08-14T00::02:33</dc:date>
    <dc:language>en-US</dc:language>
    <meta:editing-cycles>1</meta:editing-cycles>
    <meta:editing-duration>PT0S</meta:editing-duration>
    <dc:title>items:programs</dc:title>
  </office:meta>
</office:document-meta>
</file>