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7934e076d9672304c733f7d75ed972.png"/>
  <manifest:file-entry manifest:media-type="image/png" manifest:full-path="Pictures/ab747d35e0bbe4f2fe9c5121b4f4a360.png"/>
  <manifest:file-entry manifest:media-type="image/png" manifest:full-path="Pictures/b88a02956ffd6fc7f1abed508168e45d.png"/>
  <manifest:file-entry manifest:media-type="image/png" manifest:full-path="Pictures/62795fefb92700b389c88d2c046b80bc.png"/>
  <manifest:file-entry manifest:media-type="image/png" manifest:full-path="Pictures/434520a0ce949638386295cd229d2c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ems:repacking"/><text:bookmark-start text:name="__RefHeading___repacking_items_1"/><text:bookmark-start text:name="repacking_items"/>Repacking Items<text:bookmark-end text:name="__RefHeading___repacking_items_1"/><text:bookmark-end text:name="repacking_items"/></text:h>
      <text:h text:style-name="Heading_20_3" text:outline-level="3"><text:bookmark-start text:name="__RefHeading___creating_a_new_repack_2"/><text:bookmark-start text:name="creating_a_new_repack"/>Creating a New repack<text:bookmark-end text:name="__RefHeading___creating_a_new_repack_2"/><text:bookmark-end text:name="creating_a_new_repack"/></text:h>
      <text:p text:style-name="Text_20_body">The command <text:span text:style-name="Strong_20_Emphasis"> Items &gt; New repack</text:span> will display a window where you can repack a particular item into smaller  or larger packs and/or move all or part of a batch to another location. It is a more complex version of the split functionality and will allow you to handle several batches at a time.</text:p>
      <text:p text:style-name="Text_20_body"><draw:frame draw:style-name="mediacenter" draw:name="0" text:anchor-type="paragraph" draw:z-index="0" svg:width="15.875cm" svg:height="10.646706586826cm"><draw:image xlink:href="Pictures/a57934e076d9672304c733f7d75ed972.png" xlink:type="simple" xlink:show="embed" xlink:actuate="onLoad"/></draw:frame></text:p>
      <text:p text:style-name="Text_20_body">There are 4 steps for creating a repack. The window is numbered from top to bottom to help you follow the correct steps:</text:p>
      <text:list text:style-name="Numbering_20_1" text:continue-numbering="false">
        <text:list-item>
          <text:p text:style-name="Numbering_20_1_Content_First"> <text:span text:style-name="Strong_20_Emphasis">Choose item to be repacked:</text:span> At [1.] type the first characters or code of the item to be repacked, then press the <text:span text:style-name="Emphasis"> Tab</text:span> key. If only one item text or code matches your entry, it will be filled in automatically, otherwise you will be shown a standard choice list from where you can select the item.</text:p>
        </text:list-item>
        <text:list-item>
          <text:p text:style-name="Numbering_20_1_Content"> <text:span text:style-name="Strong_20_Emphasis">Choose a batch:</text:span> At [2.] double click a line to choose the batch; for repacking, batches cannot be mixed, and a single batch must be used.</text:p>
        </text:list-item>
        <text:list-item>
          <text:p text:style-name="Numbering_20_1_Content"> <text:span text:style-name="Strong_20_Emphasis">Quantity to be repacked:</text:span>  At [3.] enter the quantity which is to be repacked; the pack size field is automatically completed.</text:p>
        </text:list-item>
        <text:list-item>
          <text:p text:style-name="Numbering_20_1_Content_Last"> <text:span text:style-name="Strong_20_Emphasis">Details of new line(s) - i.e. the repacks:</text:span> At [4.] click the <text:span text:style-name="Strong_20_Emphasis">New line</text:span> icon to bring up this window calling for the details of the repacks, and enter the details as appropriate.</text:p>
        </text:list-item>
      </text:list>
      <text:p text:style-name="Text_20_body"><draw:frame draw:style-name="mediacenter" draw:name="1" text:anchor-type="paragraph" draw:z-index="1" svg:width="7.9375cm" style:rel-width="100%" svg:height="7.4873134328358cm" style:rel-height="scale"><draw:image xlink:href="Pictures/ab747d35e0bbe4f2fe9c5121b4f4a360.png" xlink:type="simple" xlink:show="embed" xlink:actuate="onLoad"/></draw:frame></text:p>
      <text:p text:style-name="Text_20_body">Note that repacks of different sizes may be created at this stage - e.g. 5,000 Paracetamol tablets may be repacked into 40×50 and 30×100. The <text:span text:style-name="Strong_20_Emphasis">Sell price</text:span>, the <text:span text:style-name="Strong_20_Emphasis">Batch number</text:span> and the <text:span text:style-name="Strong_20_Emphasis">New Location</text:span> are automatically completed, but all these fields may be edited as required.</text:p>
      <text:p text:style-name="Text_20_body">Not infrequently, because some tablets may be broken, for example, the total quantity of the item re-packed will be less than the quantity selected for re-packing at [2.]. To maintain the accuracy of your stock record, an inventory stock adjustment should be performed - see the stock adjustments section here for this.</text:p>
      <text:h text:style-name="Heading_20_4" text:outline-level="4"><text:bookmark-start text:name="__RefHeading___printing_a_repack_3"/><text:bookmark-start text:name="printing_a_repack"/>Printing a repack<text:bookmark-end text:name="__RefHeading___printing_a_repack_3"/><text:bookmark-end text:name="printing_a_repack"/></text:h>
      <text:p text:style-name="Text_20_body"><draw:frame draw:style-name="mediacenter" draw:name="2" text:anchor-type="paragraph" draw:z-index="2" svg:width="7.2760416666667cm" style:rel-width="100%" svg:height="3.4226117050439cm" style:rel-height="scale"><draw:image xlink:href="Pictures/b88a02956ffd6fc7f1abed508168e45d.png" xlink:type="simple" xlink:show="embed" xlink:actuate="onLoad"/></draw:frame></text:p>
      <text:p text:style-name="Text_20_body">While the status of the repacking transaction is suggested (sg), checking the box beside the print icon will produce a picking slip of the number and size of packs of the original item; once the status is finalised, the same operation will give you the choice to produce a detailed record of the re-packs or a stock movement report (for when you're moving stock - perfect for giving to the people physically moving the stock in the warehouse because it shows what is to be moved to which location).</text:p>
      <text:p text:style-name="Text_20_body">On clicking the OK button, a transaction is created showing the original line taken out of stock, and the new line(s) put into stock. The total value of the transaction is always zero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not edit a repack transaction after you have clicked the <text:span text:style-name="Strong_20_Emphasis">OK</text:span> button, so get it right the first time! (Tip: You can always “re-repack” an item to adjust a mistake however!)</text:p></table:table-cell></table:table-row></table:table></draw:text-box></draw:frame></text:p>
      <text:h text:style-name="Heading_20_3" text:outline-level="3"><text:bookmark-start text:name="__RefHeading___deleting_a_repack_4"/><text:bookmark-start text:name="deleting_a_repack"/>Deleting a repack<text:bookmark-end text:name="__RefHeading___deleting_a_repack_4"/><text:bookmark-end text:name="deleting_a_repack"/></text:h>
      <text:p text:style-name="Text_20_body">If you click on the <text:span text:style-name="Strong_20_Emphasis">Delete</text:span> button, then the repack will be deleted. Only repacks whose status is “sg” (suggested) or “nw” (new) can be deleted.</text:p>
      <text:h text:style-name="Heading_20_3" text:outline-level="3"><text:bookmark-start text:name="__RefHeading___viewing_repacks_5"/><text:bookmark-start text:name="viewing_repacks"/>Viewing repacks<text:bookmark-end text:name="__RefHeading___viewing_repacks_5"/><text:bookmark-end text:name="viewing_repacks"/></text:h>
      <text:p text:style-name="Text_20_body">Repacked items can be viewed in the normal transaction list window - (<text:span text:style-name="Strong_20_Emphasis">Item &gt; Show repacks</text:span>) and select <text:span text:style-name="Strong_20_Emphasis">Repacks</text:span> from the drop down list</text:p>
      <text:p text:style-name="Text_20_body"><draw:frame draw:style-name="mediacenter" draw:name="3" text:anchor-type="paragraph" draw:z-index="3" svg:width="7.9375cm" style:rel-width="100%" svg:height="3.8185810810811cm" style:rel-height="scale"><draw:image xlink:href="Pictures/62795fefb92700b389c88d2c046b80bc.png" xlink:type="simple" xlink:show="embed" xlink:actuate="onLoad"/></draw:frame></text:p>
      <text:p text:style-name="Text_20_body">Note that repacks created with versions of mSupply® prior to v1.4 will not show up using the “recent transactions” section of the window- you will have to enter the number directly.</text:p>
      <text:p text:style-name="Text_20_body"><draw:frame draw:style-name="mediacenter" draw:name="4" text:anchor-type="paragraph" draw:z-index="4" svg:width="17.197916666667cm" style:rel-width="100%" svg:height="9.3490970309152cm" style:rel-height="scale"><draw:image xlink:href="Pictures/434520a0ce949638386295cd229d2c03.png" xlink:type="simple" xlink:show="embed" xlink:actuate="onLoad"/></draw:frame></text:p>
      <text:p text:style-name="Text_20_body"><text:span text:style-name="Emphasis"> Previous: Prices in mSupply     Next: Show items with sto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00:38</meta:creation-date>
    <dc:creator>Generated</dc:creator>
    <dc:date>2026-08-14T00::00:38</dc:date>
    <dc:language>en-US</dc:language>
    <meta:editing-cycles>1</meta:editing-cycles>
    <meta:editing-duration>PT0S</meta:editing-duration>
    <dc:title>items:repacking</dc:title>
  </office:meta>
</office:document-meta>
</file>