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e497d9757afb228ff2abdbe43885069.png"/>
  <manifest:file-entry manifest:media-type="image/png" manifest:full-path="Pictures/23c15b34ac5679d8e87014aa4053173a.png"/>
  <manifest:file-entry manifest:media-type="image/png" manifest:full-path="Pictures/69b64384e74298573f5a5e1632a39a8f.png"/>
  <manifest:file-entry manifest:media-type="image/jpeg" manifest:full-path="Pictures/28bf798b4d422bfcadd060da438f2fcb.jpg"/>
  <manifest:file-entry manifest:media-type="image/jpeg" manifest:full-path="Pictures/b3df154ebe6dc92ea218fe8440058e45.jpg"/>
  <manifest:file-entry manifest:media-type="image/jpeg" manifest:full-path="Pictures/8bbfa7d7b5ce7ae772ed270b0ec6870a.jpg"/>
  <manifest:file-entry manifest:media-type="image/png" manifest:full-path="Pictures/3a982d00b232c4a8653d799cec6c6f6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tems:showing_batches"/><text:bookmark-start text:name="__RefHeading___show_items_with_stock_1"/><text:bookmark-start text:name="show_items_with_stock"/>4.15. Show items with stock<text:bookmark-end text:name="__RefHeading___show_items_with_stock_1"/><text:bookmark-end text:name="show_items_with_stock"/></text:h>
      <text:p text:style-name="Text_20_body"><text:span text:style-name="Plugin_Wrap_Span_Info">Updated: version 3.12</text:span></text:p>
      <text:p text:style-name="Text_20_body">This can be accessed by choosing <text:span text:style-name="Strong_20_Emphasis">Show items with stock</text:span> from the <text:span text:style-name="Strong_20_Emphasis">Item</text:span> menu or by clicking on the <text:span text:style-name="Emphasis">Stock</text:span> icon <draw:frame draw:style-name="media" draw:name="0" text:anchor-type="as-char" draw:z-index="0" svg:width="0.66145833333333cm" svg:height="0.5930316091954cm"><draw:image xlink:href="Pictures/7e497d9757afb228ff2abdbe43885069.png" xlink:type="simple" xlink:show="embed" xlink:actuate="onLoad"/></draw:frame> on the <text:span text:style-name="Emphasis">Item</text:span> tab of the Navigator. Either of these options will display this window:</text:p>
      <text:p text:style-name="Text_20_body"><draw:frame draw:style-name="mediacenter" draw:name="1" text:anchor-type="paragraph" draw:z-index="1" svg:width="15.875cm" svg:height="11.380619684083cm"><draw:image xlink:href="Pictures/23c15b34ac5679d8e87014aa4053173a.png" xlink:type="simple" xlink:show="embed" xlink:actuate="onLoad"/></draw:frame></text:p>
      <text:p text:style-name="Text_20_body">By default all stock is listed, and where the stock of an item is present in different batch numbers, each one is displayed.</text:p>
      <text:p text:style-name="Text_20_body">Just like nearly all the other tables of information in mSupply, you can order the information by any column by simply clicking on the column header. Reverse the sort order by clicking on the same column again.</text:p>
      <text:h text:style-name="Heading_20_3" text:outline-level="3"><text:bookmark-start text:name="__RefHeading___customising_the_list_2"/><text:bookmark-start text:name="customising_the_list"/>Customising the list<text:bookmark-end text:name="__RefHeading___customising_the_list_2"/><text:bookmark-end text:name="customising_the_list"/></text:h>
      <text:p text:style-name="Text_20_body">You can choose the columns displayed by clicking on the <text:span text:style-name="Strong_20_Emphasis">Customise</text:span> button to display this window: </text:p>
      <text:p text:style-name="Text_20_body"><draw:frame draw:style-name="mediacenter" draw:name="2" text:anchor-type="paragraph" draw:z-index="2" svg:width="13.229166666667cm" svg:height="12.3425558495cm"><draw:image xlink:href="Pictures/69b64384e74298573f5a5e1632a39a8f.png" xlink:type="simple" xlink:show="embed" xlink:actuate="onLoad"/></draw:frame></text:p>
      <text:p text:style-name="Text_20_body">Listed under <text:span text:style-name="Strong_20_Emphasis">Available</text:span> are the columns not presently displayed, and under <text:span text:style-name="Strong_20_Emphasis">Chosen</text:span> are the columns presently displayed. Changes are made by highlighting your chosen column on this window, and moving it using the buttons in the centre to add or remove it from the display.</text:p>
      <text:p text:style-name="Text_20_body">You can drag the items in the <text:span text:style-name="Emphasis">Chosen</text:span> column into the order of your choice to change the order they are displayed in the list (top of the list is displayed on the furthest left, bottom of the list is displayed the furthest right).</text:p>
      <text:h text:style-name="Heading_20_3" text:outline-level="3"><text:bookmark-start text:name="__RefHeading___printing_exporting_the_contents_of_the_table_3"/><text:bookmark-start text:name="printing_exporting_the_contents_of_the_table"/>Printing / exporting the contents of the table<text:bookmark-end text:name="__RefHeading___printing_exporting_the_contents_of_the_table_3"/><text:bookmark-end text:name="printing_exporting_the_contents_of_the_table"/></text:h>
      <text:p text:style-name="Text_20_body">You can export the stock information on the items displayed in the table by clicking on the <text:span text:style-name="Emphasis">Export to Excel</text:span> button. Only the items displayed in the table will be exported and a fixed set of columns will be exported - this set is not affected by any changes you make to the displayed columns using the <text:span text:style-name="Emphasis">Customise</text:span> button described above.</text:p>
      <text:p text:style-name="Text_20_body">In your spreadsheet application you can manipulate or print the data as you please.  </text:p>
      <text:h text:style-name="Heading_20_3" text:outline-level="3"><text:bookmark-start text:name="__RefHeading___filtering_the_list_4"/><text:bookmark-start text:name="filtering_the_list"/>Filtering the list<text:bookmark-end text:name="__RefHeading___filtering_the_list_4"/><text:bookmark-end text:name="filtering_the_list"/></text:h>
      <text:p text:style-name="Text_20_body">Entering the item name or code in the box will filter the list; entering the first few characters of an item name will display only those items which begin with those letters (or numbers). </text:p>
      <text:p text:style-name="Text_20_body"><draw:frame draw:style-name="mediacenter" draw:name="3" text:anchor-type="paragraph" draw:z-index="3" svg:width="22.172083333333cm" style:rel-width="100%" svg:height="15.39875cm" style:rel-height="scale"><draw:image xlink:href="Pictures/28bf798b4d422bfcadd060da438f2fcb.jpg" xlink:type="simple" xlink:show="embed" xlink:actuate="onLoad"/></draw:frame></text:p>
      <text:p text:style-name="Text_20_body">To display a specific item, either the item code or the full name should be entered.</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o find all items containing <text:span text:style-name="Strong_20_Emphasis">ran</text:span> enter <text:span text:style-name="Strong_20_Emphasis">@ran</text:span> which will display all items which include the characters entered, not only those items where the characters entered are at the start of the item name - e.g. this will not only display any Ranitidine in stock, but will also display `Py<text:span text:style-name="Strong_20_Emphasis">ran</text:span>tel', `Nitrofu<text:span text:style-name="Strong_20_Emphasis">ran</text:span>toin', Prop<text:span text:style-name="Strong_20_Emphasis">ran</text:span>olol', etc..</text:p></table:table-cell></table:table-row></table:table></draw:text-box></draw:frame></text:p>
      <text:h text:style-name="Heading_20_4" text:outline-level="4"><text:bookmark-start text:name="__RefHeading___filtering_by_location_5"/><text:bookmark-start text:name="filtering_by_location"/>Filtering by location<text:bookmark-end text:name="__RefHeading___filtering_by_location_5"/><text:bookmark-end text:name="filtering_by_location"/></text:h>
      <text:p text:style-name="Text_20_body">Alternatively you can filter by location. Leave the first search box blank and enter a location into the second search box. This will show only the items with that location.</text:p>
      <text:p text:style-name="Text_20_body"><draw:frame draw:style-name="mediacenter" draw:name="4" text:anchor-type="paragraph" draw:z-index="4" svg:width="21.537083333333cm" style:rel-width="100%" svg:height="15.08125cm" style:rel-height="scale"><draw:image xlink:href="Pictures/b3df154ebe6dc92ea218fe8440058e45.jpg" xlink:type="simple" xlink:show="embed" xlink:actuate="onLoad"/></draw:frame></text:p>
      <text:h text:style-name="Heading_20_4" text:outline-level="4"><text:bookmark-start text:name="__RefHeading___even_more_specific_6"/><text:bookmark-start text:name="even_more_specific"/>Even more specific<text:bookmark-end text:name="__RefHeading___even_more_specific_6"/><text:bookmark-end text:name="even_more_specific"/></text:h>
      <text:p text:style-name="Text_20_body">To view an even more specific selection of stock you can filter by both item name and location. By entering your criteria into both boxes, only the stock which matches your specified name and location will appear.</text:p>
      <text:p text:style-name="Text_20_body"><draw:frame draw:style-name="mediacenter" draw:name="5" text:anchor-type="paragraph" draw:z-index="5" svg:width="20.902083333333cm" style:rel-width="100%" svg:height="14.76375cm" style:rel-height="scale"><draw:image xlink:href="Pictures/8bbfa7d7b5ce7ae772ed270b0ec6870a.jpg" xlink:type="simple" xlink:show="embed" xlink:actuate="onLoad"/></draw:frame></text:p>
      <text:h text:style-name="Heading_20_3" text:outline-level="3"><text:bookmark-start text:name="__RefHeading___editing_stock_lines_7"/><text:bookmark-start text:name="editing_stock_lines"/>Editing stock lines<text:bookmark-end text:name="__RefHeading___editing_stock_lines_7"/><text:bookmark-end text:name="editing_stock_lines"/></text:h>
      <text:p text:style-name="Text_20_body">If you have the permissions, you can double-click on one of the stock lines shown in the list and a window will open to allow you to edit some details of the stock line:</text:p>
      <text:p text:style-name="Text_20_body"><draw:frame draw:style-name="mediacenter" draw:name="6" text:anchor-type="paragraph" draw:z-index="6" svg:width="14.552083333333cm" svg:height="11.406762995896cm"><draw:image xlink:href="Pictures/3a982d00b232c4a8653d799cec6c6f69.png" xlink:type="simple" xlink:show="embed" xlink:actuate="onLoad"/></draw:frame></text:p>
      <text:p text:style-name="Text_20_body">See the 4.01.05 Items - Stock tab page for details on what the various fields mean.</text:p>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4.14. Repacking items</text:span> | | Next: <text:span text:style-name="Strong_20_Emphasis">4.16. Splitting a stock line</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01::19:46</meta:creation-date>
    <dc:creator>Generated</dc:creator>
    <dc:date>2026-08-10T01::19:46</dc:date>
    <dc:language>en-US</dc:language>
    <meta:editing-cycles>1</meta:editing-cycles>
    <meta:editing-duration>PT0S</meta:editing-duration>
    <dc:title>items:showing_batches</dc:title>
  </office:meta>
</office:document-meta>
</file>