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e3f8779496e5e8859c28f37e45e024.png"/>
  <manifest:file-entry manifest:media-type="image/png" manifest:full-path="Pictures/d97072c816399a69d56a21d48ed465c0.png"/>
  <manifest:file-entry manifest:media-type="image/png" manifest:full-path="Pictures/ca9fd77d7088d6391ba823cc21ea681b.png"/>
  <manifest:file-entry manifest:media-type="image/png" manifest:full-path="Pictures/95c2ab661a41a0f2de40675088bfff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ems:splitting_a_stock_line"/><text:bookmark-start text:name="__RefHeading___splitting_a_stock_line_1"/><text:bookmark-start text:name="splitting_a_stock_line"/>4.15. Splitting a stock line<text:bookmark-end text:name="__RefHeading___splitting_a_stock_line_1"/><text:bookmark-end text:name="splitting_a_stock_line"/></text:h>
      <text:p text:style-name="Text_20_body">The Split feature of mSupply provides us with the ability to break down stock into smaller pack sizes, consolidate it into larger pack sizes or move part or all of a stock line to a new location. Here's how to use it:</text:p>
      <text:list text:style-name="List_20_1" text:continue-numbering="false">
        <text:list-item>
          <text:p text:style-name="List_20_1_Content_First"> From the <text:span text:style-name="Strong_20_Emphasis">Item</text:span> menu choose <text:span text:style-name="Strong_20_Emphasis">Show items</text:span> to find the item to be split</text:p>
        </text:list-item>
        <text:list-item>
          <text:p text:style-name="List_20_1_Content"> Enter the start of the item name and click <text:span text:style-name="Strong_20_Emphasis">Find</text:span> </text:p>
        </text:list-item>
        <text:list-item>
          <text:p text:style-name="List_20_1_Content_Last"> Once the <text:span text:style-name="Strong_20_Emphasis">Item details</text:span> window is displayed, choose <text:span text:style-name="Strong_20_Emphasis">Stock</text:span> from the side bar list and you will see this window:</text:p>
        </text:list-item>
      </text:list>
      <text:p text:style-name="Text_20_body"><draw:frame draw:style-name="mediacenter" draw:name="0" text:anchor-type="paragraph" draw:z-index="0" svg:width="18.520833333333cm" style:rel-width="100%" svg:height="11.129110612855cm" style:rel-height="scale"><draw:image xlink:href="Pictures/c6e3f8779496e5e8859c28f37e45e024.png" xlink:type="simple" xlink:show="embed" xlink:actuate="onLoad"/></draw:frame></text:p>
      <text:list text:style-name="List_20_1" text:continue-numbering="false">
        <text:list-item>
          <text:p text:style-name="LastListParagraph_List_20_1_Content_First"> Click on the line you want to split, then click <text:span text:style-name="Strong_20_Emphasis">Split</text:span>:</text:p>
        </text:list-item>
      </text:list>
      <text:p text:style-name="Text_20_body"> <draw:frame draw:style-name="mediacenter" draw:name="1" text:anchor-type="paragraph" draw:z-index="1" svg:width="7.8052083333333cm" style:rel-width="100%" svg:height="6.0589583333333cm" style:rel-height="scale"><draw:image xlink:href="Pictures/d97072c816399a69d56a21d48ed465c0.png" xlink:type="simple" xlink:show="embed" xlink:actuate="onLoad"/></draw:frame></text:p>
      <text:list text:style-name="List_20_1" text:continue-numbering="false">
        <text:list-item>
          <text:p text:style-name="List_20_1_Content_First"> In the <text:span text:style-name="Strong_20_Emphasis">Quantity to split</text:span> field enter the number of packs you want to move/split (if you're repacking the whole lot, then enter the total quantity - the number to the right of the word 'of'!)</text:p>
        </text:list-item>
        <text:list-item>
          <text:p text:style-name="List_20_1_Content"> In <text:span text:style-name="Strong_20_Emphasis">New location</text:span> enter the new location for the packs that are being split (leave it alone if you're not changing the location)</text:p>
        </text:list-item>
        <text:list-item>
          <text:p text:style-name="List_20_1_Content"> In the <text:span text:style-name="Strong_20_Emphasis">New pack size</text:span> field enter the The new pack size for the split items (leave this as it is if you're not changing the pack size!).</text:p>
        </text:list-item>
        <text:list-item>
          <text:p text:style-name="List_20_1_Content_Last"> Click <text:span text:style-name="Strong_20_Emphasis">OK</text:span> and you're done - the changes will be immediately visible in the item stock details window.</text:p>
        </text:list-item>
      </text:list>
      <text:p text:style-name="Text_20_body">So, to summarise, you can use the split command to perform these actions:</text:p>
      <text:list text:style-name="List_20_1" text:continue-numbering="false">
        <text:list-item>
          <text:p text:style-name="List_20_1_Content_First"> Change the location of some or all of a stock line</text:p>
        </text:list-item>
        <text:list-item>
          <text:p text:style-name="List_20_1_Content"> Repack some of a stock line into a different pack size</text:p>
        </text:list-item>
        <text:list-item>
          <text:p text:style-name="List_20_1_Content_Last"> Both of the above at the same time!</text:p>
        </text:list-item>
      </text:list>
      <text:h text:style-name="Heading_20_2" text:outline-level="2"><text:bookmark-start text:name="__RefHeading___produce_a_movement_report_2"/><text:bookmark-start text:name="produce_a_movement_report"/>Produce a movement report<text:bookmark-end text:name="__RefHeading___produce_a_movement_report_2"/><text:bookmark-end text:name="produce_a_movement_report"/></text:h>
      <text:p text:style-name="Text_20_body">mSupply provides a feature to produce a 'Movement report' for stock that you have moved to a different location using the split function. It's useful for printing off and giving to the person who is going to physically move the stock in the store.</text:p>
      <text:p text:style-name="Text_20_body">Here's how to create one:</text:p>
      <text:list text:style-name="List_20_1" text:continue-numbering="false">
        <text:list-item>
          <text:p text:style-name="LastListParagraph_List_20_1_Content_First"> Once you have entered the details of your split/new stock location, click on the checkbox labelled <text:span text:style-name="Strong_20_Emphasis">Print Location Movement report</text:span> and click <text:span text:style-name="Strong_20_Emphasis">OK</text:span>:</text:p>
        </text:list-item>
      </text:list>
      <text:p text:style-name="Text_20_body"><draw:frame draw:style-name="mediacenter" draw:name="2" text:anchor-type="paragraph" draw:z-index="2" svg:width="7.77875cm" style:rel-width="100%" svg:height="6.0325cm" style:rel-height="scale"><draw:image xlink:href="Pictures/ca9fd77d7088d6391ba823cc21ea681b.png" xlink:type="simple" xlink:show="embed" xlink:actuate="onLoad"/></draw:frame></text:p>
      <text:list text:style-name="List_20_1" text:continue-numbering="false">
        <text:list-item>
          <text:p text:style-name="LastListParagraph_List_20_1_Content_First"> The following report is displayed:</text:p>
        </text:list-item>
      </text:list>
      <text:p text:style-name="Text_20_body"><draw:frame draw:style-name="mediacenter" draw:name="3" text:anchor-type="paragraph" draw:z-index="3" svg:width="17.197916666667cm" style:rel-width="100%" svg:height="9.7271568357222cm" style:rel-height="scale"><draw:image xlink:href="Pictures/95c2ab661a41a0f2de40675088bfff30.png" xlink:type="simple" xlink:show="embed" xlink:actuate="onLoad"/></draw:frame></text:p>
      <text:list text:style-name="List_20_1" text:continue-numbering="false">
        <text:list-item>
          <text:p text:style-name="LastListParagraph_List_20_1_Content_First"> Note that the original and new locations are clearly identified so a printed version of this report can be easily referred to when physically carrying out the move in the warehouse.</text:p>
        </text:list-item>
      </text:list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4.14. Show items with stock</text:span> | | Next: <text:span text:style-name="Strong_20_Emphasis">4.16. Stocktakes</text:span> </text:span>  </text:p>
          </table:table-cell>
        </table:table-row>
      </table:table>
      <text:p text:style-name="Text_20_body"><text:span text:style-name="Emphasis"> Previous: Show items with stock     Next: Stocktak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2::52:53</meta:creation-date>
    <dc:creator>Generated</dc:creator>
    <dc:date>2026-08-18T22::52:53</dc:date>
    <dc:language>en-US</dc:language>
    <meta:editing-cycles>1</meta:editing-cycles>
    <meta:editing-duration>PT0S</meta:editing-duration>
    <dc:title>items:splitting_a_stock_line</dc:title>
  </office:meta>
</office:document-meta>
</file>