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e20bb69f753b3c5c6bad59c3ed34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bile:mobilesetup"/><text:bookmark-start text:name="__RefHeading___msupply_mobile_technical_instructions_for_setup_1"/><text:bookmark-start text:name="msupply_mobile_technical_instructions_for_setup"/>22.02. mSupply Mobile technical instructions for setup<text:bookmark-end text:name="__RefHeading___msupply_mobile_technical_instructions_for_setup_1"/><text:bookmark-end text:name="msupply_mobile_technical_instructions_for_setup"/></text:h>
      <text:p text:style-name="Text_20_body"><draw:frame draw:style-name="mediacenter" draw:name="0" text:anchor-type="paragraph" draw:z-index="0" svg:width="6.6145833333333cm" style:rel-width="100%" svg:height="4.3920833333333cm" style:rel-height="scale"><draw:image xlink:href="Pictures/a4e20bb69f753b3c5c6bad59c3ed34d9.png" xlink:type="simple" xlink:show="embed" xlink:actuate="onLoad"/></draw:frame></text:p>
      <text:p text:style-name="Text_20_body"><text:span text:style-name="Strong_20_Emphasis">The mSupply Mobile information has now been moved to the open source project website here: https://docs.msupply.foundation</text:span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2.01. mSupply Mobile user guide</text:span> | | Next: <text:span text:style-name="Strong_20_Emphasis">22.03. mSupply configuration for mobile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9::49:25</meta:creation-date>
    <dc:creator>Generated</dc:creator>
    <dc:date>2026-09-06T09::49:25</dc:date>
    <dc:language>en-US</dc:language>
    <meta:editing-cycles>1</meta:editing-cycles>
    <meta:editing-duration>PT0S</meta:editing-duration>
    <dc:title>mobile:mobilesetup</dc:title>
  </office:meta>
</office:document-meta>
</file>