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9c6102e81b169643157c4eec51f7fa.png"/>
  <manifest:file-entry manifest:media-type="image/png" manifest:full-path="Pictures/31021c7a398dfebea97f0396f6963b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ames:contacts"/><text:bookmark-start text:name="__RefHeading___contacts_1"/><text:bookmark-start text:name="contacts"/>Contacts...<text:bookmark-end text:name="__RefHeading___contacts_1"/><text:bookmark-end text:name="contacts"/></text:h>
      <text:p text:style-name="Text_20_body">*</text:p>
      <text:p text:style-name="Text_20_body">This command from the <text:span text:style-name="Emphasis">Special</text:span> menu displays a window where you can edit contacts.</text:p>
      <text:p text:style-name="Text_20_body"><draw:frame draw:style-name="mediacenter" draw:name="0" text:anchor-type="paragraph" draw:z-index="0" svg:width="15.875cm" svg:height="8.1196018893387cm"><draw:image xlink:href="Pictures/589c6102e81b169643157c4eec51f7fa.png" xlink:type="simple" xlink:show="embed" xlink:actuate="onLoad"/></draw:frame></text:p>
      <text:p text:style-name="Text_20_body">Contacts are usually associated with a name (a customer or supplier), and it is easier to edit such contacts using the “show suppliers…” or “show customers…” command.</text:p>
      <text:p text:style-name="Text_20_body">If a contact is not associated with a name, you can edit details for that contact using this command.</text:p>
      <text:h text:style-name="Heading_20_4" text:outline-level="4"><text:bookmark-start text:name="__RefHeading___buttons_in_the_contact_list_window_2"/><text:bookmark-start text:name="buttons_in_the_contact_list_window"/>Buttons in the contact list window:<text:bookmark-end text:name="__RefHeading___buttons_in_the_contact_list_window_2"/><text:bookmark-end text:name="buttons_in_the_contact_list_window"/></text:h>
      <text:p text:style-name="Text_20_body">**New: **Use to add a new contact.</text:p>
      <text:p text:style-name="Text_20_body">**Report: **Presents the Quick report editor window. See Using the Query Search editor</text:p>
      <text:p text:style-name="Text_20_body">**Find: **Use to find an individual contact</text:p>
      <text:p text:style-name="Text_20_body">**Order by: **sort the contacts</text:p>
      <text:p text:style-name="Text_20_body">**Print: **// clicking this button will present you with a dialog with two choices://</text:p>
      <text:list text:style-name="List_20_1" text:continue-numbering="false">
        <text:list-item>
          <text:p text:style-name="List_20_1_Content_First"> If you click // list// a list will be printed of the records in the window.</text:p>
        </text:list-item>
        <text:list-item>
          <text:p text:style-name="List_20_1_Content_Last"> If you choose // labels,// you will be shown the label editor, allowing you to print a set of address labels for the current list of contacts. Note that you can save a particular label layout and then use the // load// command in the label editor to restore your layout.</text:p>
        </text:list-item>
      </text:list>
      <text:p text:style-name="Text_20_body">**New: **To edit a contact, double-click on the line you want to edit. You will be shown the contact details:</text:p>
      <text:p text:style-name="Text_20_body"><draw:frame draw:style-name="mediacenter" draw:name="1" text:anchor-type="paragraph" draw:z-index="1" svg:width="7.9375cm" style:rel-width="100%" svg:height="5.8989071038251cm" style:rel-height="scale"><draw:image xlink:href="Pictures/31021c7a398dfebea97f0396f6963b71.png" xlink:type="simple" xlink:show="embed" xlink:actuate="onLoad"/></draw:frame></text:p>
      <text:p text:style-name="Text_20_body">// Previous: Names: Using, adding and editing     Next: Merge two names....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0::15:08</meta:creation-date>
    <dc:creator>Generated</dc:creator>
    <dc:date>2026-09-15T10::15:08</dc:date>
    <dc:language>en-US</dc:language>
    <meta:editing-cycles>1</meta:editing-cycles>
    <meta:editing-duration>PT0S</meta:editing-duration>
    <dc:title>names:contacts</dc:title>
  </office:meta>
</office:document-meta>
</file>