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names"/><text:bookmark-start text:name="__RefHeading___customers_and_suppliers_1"/><text:bookmark-start text:name="customers_and_suppliers"/>5. Customers and Suppliers<text:bookmark-end text:name="__RefHeading___customers_and_suppliers_1"/><text:bookmark-end text:name="customers_and_suppliers"/></text:h>
      <text:p text:style-name="Horizontal_20_Line"/>
      <text:p text:style-name="Text_20_body">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 topic: <text:span text:style-name="Strong_20_Emphasis">4. Items</text:span> | | Next topic: <text:span text:style-name="Strong_20_Emphasis">6. Purchasing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2::23:43</meta:creation-date>
    <dc:creator>Generated</dc:creator>
    <dc:date>2026-09-08T12::23:43</dc:date>
    <dc:language>en-US</dc:language>
    <meta:editing-cycles>1</meta:editing-cycles>
    <meta:editing-duration>PT0S</meta:editing-duration>
    <dc:title>names</dc:title>
  </office:meta>
</office:document-meta>
</file>