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d5a2d5c632c1c4365a248500a83d44.png"/>
  <manifest:file-entry manifest:media-type="image/png" manifest:full-path="Pictures/52ca9fbefa81dcb8adcb3755f81ee2f6.png"/>
  <manifest:file-entry manifest:media-type="image/png" manifest:full-path="Pictures/2d88cc9029d3915b05ec862562735a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ifications:setup_and_use"/><text:bookmark-start text:name="__RefHeading___notifications_alerts_1"/><text:bookmark-start text:name="notifications_alerts"/>14.01. Notifications (Alerts)<text:bookmark-end text:name="__RefHeading___notifications_alerts_1"/><text:bookmark-end text:name="notifications_alerts"/></text:h>
      <text:p text:style-name="Text_20_body"><text:span text:style-name="Plugin_Wrap_Span_Info">Available in version 5.05 onwards</text:span></text:p>
      <text:p text:style-name="Text_20_body">To help with the proper management of your stock, mSupply can inform you of things that need attention - transactions that need completing, stock that you are running out of etc.</text:p>
      <text:p text:style-name="Text_20_body">This page will tell you how to set up and use the notifications (alerts) that mSupply can give you.</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you want to receive alerts via SMS, email or social media then you can use the mSupply dashboard for that. See the mSupply dashboard pages for details.</text:p><text:p text:style-name="Text_20_body">You can also get notifications/alerts for cold chain monitoring events. See the 20.03. Cold Chain App Notifications page for details. </text:p></table:table-cell></table:table-row></table:table></draw:text-box></draw:frame></text:p>
      <text:h text:style-name="Heading_20_2" text:outline-level="2"><text:bookmark-start text:name="__RefHeading___setup_2"/><text:bookmark-start text:name="setup"/>Setup<text:bookmark-end text:name="__RefHeading___setup_2"/><text:bookmark-end text:name="setup"/></text:h>
      <text:h text:style-name="Heading_20_3" text:outline-level="3"><text:bookmark-start text:name="__RefHeading___set_the_store_parameters_3"/><text:bookmark-start text:name="set_the_store_parameters"/>Set the store parameters<text:bookmark-end text:name="__RefHeading___set_the_store_parameters_3"/><text:bookmark-end text:name="set_the_store_parameters"/></text:h>
      <text:p text:style-name="Text_20_body">Some of the notifications, like understocked or overstocked items, require some parameters to be set for each store. To set them choose <text:span text:style-name="Emphasis">Special &gt; Show stores</text:span> from the menus, double-click on the store to change the settings for and go to the <text:span text:style-name="Emphasis">Preferences</text:span> tab. The settings you need to make are in the <text:span text:style-name="Emphasis">Notifications</text:span> section.</text:p>
      <text:p text:style-name="Text_20_body">All the details about these settings can be seen on the 26.08. Virtual stores page.</text:p>
      <text:h text:style-name="Heading_20_3" text:outline-level="3"><text:bookmark-start text:name="__RefHeading___select_which_notifications_a_user_will_see_4"/><text:bookmark-start text:name="select_which_notifications_a_user_will_see"/>Select which notifications a user will see<text:bookmark-end text:name="__RefHeading___select_which_notifications_a_user_will_see_4"/><text:bookmark-end text:name="select_which_notifications_a_user_will_see"/></text:h>
      <text:p text:style-name="Text_20_body">The notifications a user will see and whether they see them on login or only when they click on the Notification icon (see below) is set in a user's settings.</text:p>
      <text:p text:style-name="Text_20_body">From the menus, select <text:span text:style-name="Emphasis">File &gt; Edit users</text:span>, double-click on the user you wish to adjust the settings for and click on the <text:span text:style-name="Emphasis">Notifications</text:span> tab. The details on the various preferences can be found on the 25.15. Managing users page.</text:p>
      <text:h text:style-name="Heading_20_2" text:outline-level="2"><text:bookmark-start text:name="__RefHeading___notifications_in_use_5"/><text:bookmark-start text:name="notifications_in_use"/>Notifications in use<text:bookmark-end text:name="__RefHeading___notifications_in_use_5"/><text:bookmark-end text:name="notifications_in_use"/></text:h>
      <text:p text:style-name="Text_20_body">On the top left of the Navigator, you will see the Notifications (bell) icon:</text:p>
      <text:p text:style-name="Text_20_body"><draw:frame draw:style-name="mediacenter" draw:name="0" text:anchor-type="paragraph" draw:z-index="0" svg:width="15.875cm" svg:height="11.56890625cm"><draw:image xlink:href="Pictures/b8d5a2d5c632c1c4365a248500a83d44.png" xlink:type="simple" xlink:show="embed" xlink:actuate="onLoad"/></draw:frame></text:p>
      <text:p text:style-name="Text_20_body">Click on it to show the notifications window:</text:p>
      <text:p text:style-name="Text_20_body"><draw:frame draw:style-name="mediacenter" draw:name="1" text:anchor-type="paragraph" draw:z-index="1" svg:width="10.583333333333cm" svg:height="7.5318459191457cm"><draw:image xlink:href="Pictures/52ca9fbefa81dcb8adcb3755f81ee2f6.png" xlink:type="simple" xlink:show="embed" xlink:actuate="onLoad"/></draw:frame></text:p>
      <text:p text:style-name="Text_20_body">All the alerts selected to show for the logged-in user are displayed in the list and their values are calculated as the window opens. Some of the alerts might take a while to calculate, in which case you will see the word <text:span text:style-name="Emphasis">Calculating…</text:span> in the <text:span text:style-name="Emphasis">Value</text:span> column. While any of the alerts are still being calculated there will be a busy indicator in the tope right hand corner of the window, as shown in the screenshot above.</text:p>
      <text:p text:style-name="Text_20_body">When all the calculations are finished and the notificaitons are comnplete, the window will look like this:</text:p>
      <text:p text:style-name="Text_20_body"><draw:frame draw:style-name="mediacenter" draw:name="2" text:anchor-type="paragraph" draw:z-index="2" svg:width="10.583333333333cm" svg:height="7.5560640732265cm"><draw:image xlink:href="Pictures/2d88cc9029d3915b05ec862562735a27.png" xlink:type="simple" xlink:show="embed" xlink:actuate="onLoad"/></draw:frame></text:p>
      <text:p text:style-name="Text_20_body">The meaning of each notification:</text:p>
      <text:list text:style-name="List_20_1" text:continue-numbering="false">
        <text:list-item>
          <text:p text:style-name="List_20_1_Content_First"> <text:span text:style-name="Strong_20_Emphasis">Expiring items:</text:span> The number of items which have one or more batches whose expiry date is equal to or less than the threshold number of months away.</text:p>
        </text:list-item>
        <text:list-item>
          <text:p text:style-name="List_20_1_Content"> <text:span text:style-name="Strong_20_Emphasis">Overstocked items:</text:span> The number of items which, at the current rate of consumption (calculated using the last 12 months consumption data), have more than the threshold months of total stock. These are in danger of expiring in the warehouse before they will be used.</text:p>
        </text:list-item>
        <text:list-item>
          <text:p text:style-name="List_20_1_Content"> <text:span text:style-name="Strong_20_Emphasis">Understocked items:</text:span> The number of items which, at the current rate of consumption (calculated using the last 12 months consumption data), have less than the threshold months of total stock. You are in danger of running out of stock of these items.</text:p>
        </text:list-item>
        <text:list-item>
          <text:p text:style-name="List_20_1_Content"> <text:span text:style-name="Strong_20_Emphasis">Pending supplier invoices:</text:span> The number of supplier invoices that are waiting for processing i.e. that have a status of new (<text:span text:style-name="Emphasis">nw</text:span>) or suggested (<text:span text:style-name="Emphasis">sg</text:span>). The goods on these supplier invoices have not yet been added to your stock.</text:p>
        </text:list-item>
        <text:list-item>
          <text:p text:style-name="List_20_1_Content"> <text:span text:style-name="Strong_20_Emphasis">Pending customer requisitions:</text:span> The number of customer requisitions that are at suggested (<text:span text:style-name="Emphasis">sg</text:span>) status. These requisitions have not had a customer invoice created from them yet.</text:p>
        </text:list-item>
        <text:list-item>
          <text:p text:style-name="List_20_1_Content"> <text:span text:style-name="Strong_20_Emphasis">Pending customer invoices:</text:span> The number of customer invoices that are at new (<text:span text:style-name="Emphasis">nw</text:span>) or suggested (<text:span text:style-name="Emphasis">sg</text:span>) status. These invoices might have been picked but have not been confirmed yet so the goods on them are reserved for the customer (i.e. they have been removed from the <text:span text:style-name="Strong_20_Emphasis">available</text:span> stock) but not removed from the <text:span text:style-name="Strong_20_Emphasis">total</text:span> stock in your store.</text:p>
        </text:list-item>
        <text:list-item>
          <text:p text:style-name="List_20_1_Content"> <text:span text:style-name="Strong_20_Emphasis">Pending customer credits:</text:span> The number of customer credits that have new (<text:span text:style-name="Emphasis">nw</text:span>) or suggested <text:span text:style-name="Emphasis">sg</text:span>) status. The goods on these customer credits have not yet been added to your stock and credited to the customers.</text:p>
        </text:list-item>
        <text:list-item>
          <text:p text:style-name="List_20_1_Content_Last"> <text:span text:style-name="Strong_20_Emphasis">Overdue purchase orders:</text:span> The number of purchase orders that have items on them that have not been received by their expected delivery date.</text:p>
        </text:list-item>
      </text:list>
      <text:p text:style-name="Text_20_body">If your <text:span text:style-name="Emphasis">Show notifications window on login</text:span> preference is turned on, the notification window will open as soon as you login and the notifications you have selected to be displayed (see the settings section above) will be shown: </text:p>
      <text:p text:style-name="Text_20_body">More information coming soo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4. Notifications</text:span> | | Next: <text:span text:style-name="Strong_20_Emphasis">15. Barcode Scanning</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30:42</meta:creation-date>
    <dc:creator>Generated</dc:creator>
    <dc:date>2026-08-14T04::30:42</dc:date>
    <dc:language>en-US</dc:language>
    <meta:editing-cycles>1</meta:editing-cycles>
    <meta:editing-duration>PT0S</meta:editing-duration>
    <dc:title>notifications:setup_and_use</dc:title>
  </office:meta>
</office:document-meta>
</file>