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2be4d8109d564995559c5b7c4c2a0f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draw:frame draw:style-name="media" draw:name="0" text:anchor-type="as-char" draw:z-index="0" svg:width="34.395833333333cm" style:rel-width="100%" svg:height="6.746875cm" style:rel-height="scale"><draw:image xlink:href="Pictures/b2be4d8109d564995559c5b7c4c2a0f2.jpg" xlink:type="simple" xlink:show="embed" xlink:actuate="onLoad"/></draw:frame></text:p>
      <text:h text:style-name="Heading_20_1" text:outline-level="1"><text:bookmark text:name="notifications"/><text:bookmark-start text:name="__RefHeading___notifications_1"/><text:bookmark-start text:name="notifications"/>14. Notifications<text:bookmark-end text:name="__RefHeading___notifications_1"/><text:bookmark-end text:name="notifications"/></text:h>
      <text:p text:style-name="Horizontal_20_Line"/>
      <text:p text:style-name="Text_20_body"><text:line-break/></text:p>
      <table:table table:style-name="Table">
        <table:table-column/>
        <table:table-row>
          <table:table-cell office:value-type="string" table:style-name="tablecell">
            <text:p text:style-name="tablealigncenter">  <text:span text:style-name="Emphasis">  Previous topic: <text:span text:style-name="Strong_20_Emphasis">13. Reports</text:span> | | Next topic: <text:span text:style-name="Strong_20_Emphasis">15. Barcode Scanning</text:span> </text:span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02::17:12</meta:creation-date>
    <dc:creator>Generated</dc:creator>
    <dc:date>2026-08-25T02::17:12</dc:date>
    <dc:language>en-US</dc:language>
    <meta:editing-cycles>1</meta:editing-cycles>
    <meta:editing-duration>PT0S</meta:editing-duration>
    <dc:title>notifications</dc:title>
  </office:meta>
</office:document-meta>
</file>