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71337615149cf7f0d49a3d28d7b709.png"/>
  <manifest:file-entry manifest:media-type="image/png" manifest:full-path="Pictures/cabfb20581806380eb4454336dd4ca0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ther_stuff:currencies"/><text:bookmark-start text:name="__RefHeading___currencies_1"/><text:bookmark-start text:name="currencies"/>Currencies...<text:bookmark-end text:name="__RefHeading___currencies_1"/><text:bookmark-end text:name="currencies"/></text:h>
      <text:p text:style-name="Text_20_body">Choosing<text:span text:style-name="Emphasis"> Currencies</text:span> from the <text:span text:style-name="Emphasis">Special</text:span> menu opens a window with a list of currently entered currencies. The home (default) currency always has a rate of 1, and the entry in the rate column of additional currencies is the number of units of the default currency equivalent to 1 unit of the other currency. In the screenshot below, the home currency is the Australian dollar (AUD) and the <text:span text:style-name="Emphasis"> Rate</text:span> of the Euro is 1.3317, so, at the time of writing, 1.3317 Australian dollars (the default currency) was equivalent to 1 Euro, 0.7485 Australian dollars was equivalent to 1 New Zealand dollar, etc.</text:p>
      <text:p text:style-name="Text_20_body"><draw:frame draw:style-name="mediacenter" draw:name="0" text:anchor-type="paragraph" draw:z-index="0" svg:width="9.2604166666667cm" style:rel-width="100%" svg:height="9.6462673611111cm" style:rel-height="scale"><draw:image xlink:href="Pictures/7e71337615149cf7f0d49a3d28d7b709.png" xlink:type="simple" xlink:show="embed" xlink:actuate="onLoad"/></draw:frame></text:p>
      <text:h text:style-name="Heading_20_3" text:outline-level="3"><text:bookmark-start text:name="__RefHeading___buttons_in_the_currency_list_window_2"/><text:bookmark-start text:name="buttons_in_the_currency_list_window"/>Buttons in the currency list window :<text:bookmark-end text:name="__RefHeading___buttons_in_the_currency_list_window_2"/><text:bookmark-end text:name="buttons_in_the_currency_list_window"/></text:h>
      <text:p text:style-name="Text_20_body"><text:span text:style-name="Strong_20_Emphasis">New: </text:span> To add a new currency.</text:p>
      <text:p text:style-name="Text_20_body"><text:span text:style-name="Strong_20_Emphasis">Get internet rates: </text:span> Providing you have an internet connection, clicking this button will update the rate of exchange from the Yahoo website.</text:p>
      <text:p text:style-name="Text_20_body"><text:span text:style-name="Strong_20_Emphasis">Update mSupply rate: </text:span> The refreshed rates will only become active when you click this button.</text:p>
      <text:p text:style-name="Text_20_body"><text:span text:style-name="Strong_20_Emphasis">OK: </text:span>Click <text:span text:style-name="Emphasis"> OK</text:span> to close the <text:span text:style-name="Emphasis"> Currencies</text:span> window when you have finished editing currencies.</text:p>
      <text:h text:style-name="Heading_20_4" text:outline-level="4"><text:bookmark-start text:name="__RefHeading___editing_a_currency_entry_3"/><text:bookmark-start text:name="editing_a_currency_entry"/>Editing a currency entry:<text:bookmark-end text:name="__RefHeading___editing_a_currency_entry_3"/><text:bookmark-end text:name="editing_a_currency_entry"/></text:h>
      <text:p text:style-name="Text_20_body">Double click a currency to edit it manually. Note that your “home” currency should be entered with a value of “1”, and all other currencies should be entered with a rate relative to your home currency. A window with the currency code and the current rate will appear.</text:p>
      <text:p text:style-name="Text_20_body"><draw:frame draw:style-name="mediacenter" draw:name="1" text:anchor-type="paragraph" draw:z-index="1" svg:width="7.2760416666667cm" style:rel-width="100%" svg:height="3.3072916666667cm" style:rel-height="scale"><draw:image xlink:href="Pictures/cabfb20581806380eb4454336dd4ca0d.png" xlink:type="simple" xlink:show="embed" xlink:actuate="onLoad"/></draw:frame></text:p>
      <text:p text:style-name="Text_20_body">You can edit the rate. Note that doing so will automatically update quotes that use that currency.</text:p>
      <text:h text:style-name="Heading_20_4" text:outline-level="4"><text:bookmark-start text:name="__RefHeading___to_change_your_default_currency_4"/><text:bookmark-start text:name="to_change_your_default_currency"/>To change your default currency<text:bookmark-end text:name="__RefHeading___to_change_your_default_currency_4"/><text:bookmark-end text:name="to_change_your_default_currency"/></text:h>
      <text:list text:style-name="Numbering_20_1" text:continue-numbering="false">
        <text:list-item>
          <text:p text:style-name="Numbering_20_1_Content_First"> Double-click on your default currency in the list</text:p>
        </text:list-item>
        <text:list-item>
          <text:p text:style-name="Numbering_20_1_Content"> Click the padlock icon</text:p>
        </text:list-item>
        <text:list-item>
          <text:p text:style-name="Numbering_20_1_Content_Last"> Choose a different home currency.</text:p>
        </text:list-item>
      </text:list>
      <text:p text:style-name="Text_20_body">Note that all other currencies will have to have their rate entered relative to the new default currency</text:p>
      <text:h text:style-name="Heading_20_4" text:outline-level="4"><text:bookmark-start text:name="__RefHeading___buttons_in_the_edit_currency_window_5"/><text:bookmark-start text:name="buttons_in_the_edit_currency_window"/>Buttons in the Edit currency window :<text:bookmark-end text:name="__RefHeading___buttons_in_the_edit_currency_window_5"/><text:bookmark-end text:name="buttons_in_the_edit_currency_window"/></text:h>
      <text:p text:style-name="Text_20_body"><text:span text:style-name="Strong_20_Emphasis">Delete: </text:span>Click to delete the currency. If the field is dimmed, the currency is in use by quotations, and cannot be deleted.</text:p>
      <text:p text:style-name="Text_20_body"><text:span text:style-name="Strong_20_Emphasis">Cancel: </text:span>Click to exit the window without saving changes.</text:p>
      <text:p text:style-name="Text_20_body"><text:span text:style-name="Strong_20_Emphasis">OK: </text:span>Click this button when you are finished editing currencies.</text:p>
      <text:p text:style-name="Text_20_body"><text:span text:style-name="Emphasis"> Previous:  E-mail    Next: Keyboard shortcut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9::19:15</meta:creation-date>
    <dc:creator>Generated</dc:creator>
    <dc:date>2026-08-23T19::19:15</dc:date>
    <dc:language>en-US</dc:language>
    <meta:editing-cycles>1</meta:editing-cycles>
    <meta:editing-duration>PT0S</meta:editing-duration>
    <dc:title>other_stuff:currencies</dc:title>
  </office:meta>
</office:document-meta>
</file>