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548f796a8972f6bcd8ddebf7f42d0fc.png"/>
  <manifest:file-entry manifest:media-type="image/png" manifest:full-path="Pictures/7f577a3863bfee6762552cc4b8378d9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ther_stuff:document_registry"/><text:bookmark-start text:name="__RefHeading___document_registry_1"/><text:bookmark-start text:name="document_registry"/>26.20. Document registry<text:bookmark-end text:name="__RefHeading___document_registry_1"/><text:bookmark-end text:name="document_registry"/></text:h>
      <text:p text:style-name="Text_20_body">The document registry is for storing…something very mysterious for Open mSupply. We will divulge the secret soon…</text:p>
      <text:h text:style-name="Heading_20_2" text:outline-level="2"><text:bookmark-start text:name="__RefHeading___view_the_current_stored_documents_2"/><text:bookmark-start text:name="view_the_current_stored_documents"/>View the current stored documents<text:bookmark-end text:name="__RefHeading___view_the_current_stored_documents_2"/><text:bookmark-end text:name="view_the_current_stored_documents"/></text:h>
      <text:p text:style-name="Text_20_body">To see a list of the currently stored documents, choose <text:span text:style-name="Emphasis">Special</text:span>&gt;<text:span text:style-name="Emphasis">Show document registry…</text:span> from the menus. This window will open:</text:p>
      <text:p text:style-name="Text_20_body"><draw:frame draw:style-name="mediacenter" draw:name="0" text:anchor-type="paragraph" draw:z-index="0" svg:width="11.90625cm" svg:height="11.406369274809cm"><draw:image xlink:href="Pictures/c548f796a8972f6bcd8ddebf7f42d0fc.png" xlink:type="simple" xlink:show="embed" xlink:actuate="onLoad"/></draw:frame></text:p>
      <text:p text:style-name="Text_20_body">This shows a list of all the documents currently stored. If the list is long and you want to find a particular document then type something in the <text:span text:style-name="Emphasis">Type here to search</text:span> field and the list will show only those documents with what you typed in their <text:span text:style-name="Emphasis">Document type</text:span>.</text:p>
      <text:p text:style-name="Text_20_body">The number in the bottom left of the window is in the format <text:span text:style-name="Source_20_Text">x/y</text:span> where <text:span text:style-name="Source_20_Text">x</text:span> is the number of documents displayed in the table and <text:span text:style-name="Source_20_Text">y</text:span> is how many documents are stored altogether (i.e. displayed when nothing is entered in the <text:span text:style-name="Emphasis">Type here to search</text:span> field.</text:p>
      <text:h text:style-name="Heading_20_2" text:outline-level="2"><text:bookmark-start text:name="__RefHeading___deleting_a_document_3"/><text:bookmark-start text:name="deleting_a_document"/>Deleting a document<text:bookmark-end text:name="__RefHeading___deleting_a_document_3"/><text:bookmark-end text:name="deleting_a_document"/></text:h>
      <text:p text:style-name="Text_20_body">Select a document in the list by clicking on it and click on the <text:span text:style-name="Strong_20_Emphasis">Delete</text:span> button. After confirmation the document will be deleted and will no longer be available for use.</text:p>
      <text:h text:style-name="Heading_20_2" text:outline-level="2"><text:bookmark-start text:name="__RefHeading___adding_a_document_4"/><text:bookmark-start text:name="adding_a_document"/>Adding a document<text:bookmark-end text:name="__RefHeading___adding_a_document_4"/><text:bookmark-end text:name="adding_a_document"/></text:h>
      <text:p text:style-name="Text_20_body">Click on the <text:span text:style-name="Strong_20_Emphasis">New</text:span> button and this window will open:</text:p>
      <text:p text:style-name="Text_20_body"><draw:frame draw:style-name="mediacenter" draw:name="1" text:anchor-type="paragraph" draw:z-index="1" svg:width="11.90625cm" svg:height="6.905625cm"><draw:image xlink:href="Pictures/7f577a3863bfee6762552cc4b8378d97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Document type:</text:span></text:p>
        </text:list-item>
        <text:list-item>
          <text:p text:style-name="List_20_1_Content"> <text:span text:style-name="Strong_20_Emphasis">Category:</text:span></text:p>
        </text:list-item>
        <text:list-item>
          <text:p text:style-name="List_20_1_Content"> <text:span text:style-name="Strong_20_Emphasis">Context:</text:span></text:p>
        </text:list-item>
        <text:list-item>
          <text:p text:style-name="List_20_1_Content"> <text:span text:style-name="Strong_20_Emphasis">Name:</text:span></text:p>
        </text:list-item>
        <text:list-item>
          <text:p text:style-name="List_20_1_Content"> <text:span text:style-name="Strong_20_Emphasis">Data schema:</text:span></text:p>
        </text:list-item>
        <text:list-item>
          <text:p text:style-name="List_20_1_Content"> <text:span text:style-name="Strong_20_Emphasis">UI schema:</text:span></text:p>
        </text:list-item>
        <text:list-item>
          <text:p text:style-name="List_20_1_Content"> <text:span text:style-name="Strong_20_Emphasis">Config:</text:span></text:p>
        </text:list-item>
        <text:list-item>
          <text:p text:style-name="List_20_1_Content_Last"> <text:span text:style-name="Strong_20_Emphasis">Data field:</text:span></text:p>
        </text:list-item>
      </text:list>
      <text:p text:style-name="Text_20_body">Click on the <text:span text:style-name="Strong_20_Emphasis">OK</text:span> button to save your changes or the <text:span text:style-name="Strong_20_Emphasis">Cancel</text:span> button to discard them.</text:p>
      <text:h text:style-name="Heading_20_2" text:outline-level="2"><text:bookmark-start text:name="__RefHeading___editing_a_document_5"/><text:bookmark-start text:name="editing_a_document"/>Editing a document<text:bookmark-end text:name="__RefHeading___editing_a_document_5"/><text:bookmark-end text:name="editing_a_document"/></text:h>
      <text:p text:style-name="Text_20_body">Double-click on the document you want to edit in the table and the same window for adding a new document will open but populated with the selected document's details. Edit any of the details as required then click on the <text:span text:style-name="Strong_20_Emphasis">OK</text:span> button to save your changes. Click on the <text:span text:style-name="Strong_20_Emphasis">Cancel</text:span> button to discard your changes.</text:p>
      <text:p text:style-name="Text_20_body"><text:line-break/>
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:  <text:span text:style-name="Strong_20_Emphasis">26.19. Migrating to Open mSupply</text:span> | | Next: <text:span text:style-name="Strong_20_Emphasis">27. Help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4::54:00</meta:creation-date>
    <dc:creator>Generated</dc:creator>
    <dc:date>2026-08-25T04::54:00</dc:date>
    <dc:language>en-US</dc:language>
    <meta:editing-cycles>1</meta:editing-cycles>
    <meta:editing-duration>PT0S</meta:editing-duration>
    <dc:title>other_stuff:document_registry</dc:title>
  </office:meta>
</office:document-meta>
</file>