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fd89e7533163a63cb95debd34a56f8.png"/>
  <manifest:file-entry manifest:media-type="image/png" manifest:full-path="Pictures/4b17d44399e80da743184cd910c169e2.png"/>
  <manifest:file-entry manifest:media-type="image/png" manifest:full-path="Pictures/58a050b2a07138359b573c04cb16c4e8.png"/>
  <manifest:file-entry manifest:media-type="image/png" manifest:full-path="Pictures/4dcb01c0e588ad59556fc986d57d4387.png"/>
  <manifest:file-entry manifest:media-type="image/png" manifest:full-path="Pictures/b11f2a603b508ad0f665bd8d4eb199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ther_stuff:foreign_currency_transactions"/><text:bookmark-start text:name="__RefHeading___using_foreign_currencies_in_transactions_1"/><text:bookmark-start text:name="using_foreign_currencies_in_transactions"/>23.12. Using foreign currencies in transactions<text:bookmark-end text:name="__RefHeading___using_foreign_currencies_in_transactions_1"/><text:bookmark-end text:name="using_foreign_currencies_in_transactions"/></text:h>
      <text:p text:style-name="Text_20_body"> <text:line-break/>
<text:line-break/>
The foreign currency feature enables you to receive stock from suppliers in the suppliers own foreign currency and also distribute goods to customers in their own currency.</text:p>
      <text:h text:style-name="Heading_20_4" text:outline-level="4"><text:bookmark-start text:name="__RefHeading___set_up_foreign_currencies_for_customers_and_or_suppliers_2"/><text:bookmark-start text:name="set_up_foreign_currencies_for_customers_and_or_suppliers"/>Set up foreign currencies for customers and/or suppliers<text:bookmark-end text:name="__RefHeading___set_up_foreign_currencies_for_customers_and_or_suppliers_2"/><text:bookmark-end text:name="set_up_foreign_currencies_for_customers_and_or_suppliers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You must have <text:span text:style-name="Emphasis">Foreign Currencies</text:span> configured in mSupply if you are using this feature; you can set them up now using Currencies and once you have done this, performing the steps below.</text:p></table:table-cell></table:table-row></table:table></draw:text-box></draw:frame></text:p>
      <text:p text:style-name="Text_20_body"><text:line-break/>
<text:span text:style-name="underline">Set the Store to use foreign currency</text:span></text:p>
      <text:list text:style-name="Numbering_20_1" text:continue-numbering="false">
        <text:list-item>
          <text:p text:style-name="Numbering_20_1_Content_First"> From the Navigator click drop down menu <text:span text:style-name="Strong_20_Emphasis">Special&gt; Show Stores…</text:span> double click to select the store in which you want foreign currencies to be used and in the window that appears hit tab <text:span text:style-name="Strong_20_Emphasis">Preferences</text:span>.</text:p>
        </text:list-item>
        <text:list-item>
          <text:p text:style-name="Numbering_20_1_Content"> Check <text:span text:style-name="Strong_20_Emphasis">Store mode: Able to issue in foreign currency</text:span>.</text:p>
        </text:list-item>
        <text:list-item>
          <text:p text:style-name="Numbering_20_1_Content_Last"> Click <text:span text:style-name="Strong_20_Emphasis">OK</text:span> and return to the mSupply Navigator.</text:p>
        </text:list-item>
      </text:list>
      <text:p text:style-name="Text_20_body"><text:span text:style-name="underline">Set the currency of the Customer or Supplier</text:span></text:p>
      <text:list text:style-name="Numbering_20_1" text:continue-numbering="false">
        <text:list-item>
          <text:p text:style-name="Numbering_20_1_Content_First"> From the <text:span text:style-name="Strong_20_Emphasis">Navigator</text:span> choose <text:span text:style-name="Strong_20_Emphasis">Customers &gt; Show Customers</text:span>.</text:p>
        </text:list-item>
        <text:list-item>
          <text:p text:style-name="Numbering_20_1_Content"> Locate the Customer and double-click it. In the window that appears click the <text:span text:style-name="Strong_20_Emphasis">General</text:span> tab and in <text:span text:style-name="Strong_20_Emphasis">Currency</text:span> drop-down list (top-right) select the appropriate currency for that Customer.</text:p>
        </text:list-item>
        <text:list-item>
          <text:p text:style-name="Numbering_20_1_Content_Last"> Click <text:span text:style-name="Strong_20_Emphasis">OK</text:span> to return to the Navigator and do the same for the Supplier if required.</text:p>
        </text:list-item>
      </text:list>
      <text:h text:style-name="Heading_20_3" text:outline-level="3"><text:bookmark-start text:name="__RefHeading___using_foreign_currencies_3"/><text:bookmark-start text:name="using_foreign_currencies"/>Using foreign currencies<text:bookmark-end text:name="__RefHeading___using_foreign_currencies_3"/><text:bookmark-end text:name="using_foreign_currencies"/></text:h>
      <text:list text:style-name="List_20_1" text:continue-numbering="false">
        <text:list-item>
          <text:p text:style-name="List_20_1_Content_First"> Generating an invoice for goods (either from a Supplier or to a Customer):</text:p>
          <text:list text:style-name="List_20_1">
            <text:list-item>
              <text:p text:style-name="List_20_1_Content"> <text:a xlink:type="simple" xlink:href="#__RefHeading___supplier_invoices_4" text:style-name="Local_20_link" text:visited-style-name="Visited_20_Local_20_Link">receive goods from a Supplier in a foreign currency</text:a></text:p>
            </text:list-item>
            <text:list-item>
              <text:p text:style-name="List_20_1_Content"> <text:a xlink:type="simple" xlink:href="#__RefHeading___customer_invoices_5" text:style-name="Local_20_link" text:visited-style-name="Visited_20_Local_20_Link">issue goods to a Customer in a foreign currency</text:a></text:p>
            </text:list-item>
          </text:list>
        </text:list-item>
        <text:list-item>
          <text:p text:style-name="List_20_1_Content"> Generating a credit for returned or unwanted goods (either from a Customer or to a Supplier):</text:p>
          <text:list text:style-name="List_20_1">
            <text:list-item>
              <text:p text:style-name="List_20_1_Content"> <text:a xlink:type="simple" xlink:href="#__RefHeading___customer_credit_7" text:style-name="Local_20_link" text:visited-style-name="Visited_20_Local_20_Link">receive returned goods from a Customer in a foreign currency</text:a></text:p>
            </text:list-item>
            <text:list-item>
              <text:p text:style-name="List_20_1_Content_Last"> <text:a xlink:type="simple" xlink:href="#__RefHeading___supplier_credit_6" text:style-name="Local_20_link" text:visited-style-name="Visited_20_Local_20_Link">send/return goods to a Supplier in a foreign currency</text:a></text:p>
            </text:list-item>
          </text:list>
        </text:list-item>
      </text:list>
      <text:h text:style-name="Heading_20_4" text:outline-level="4"><text:bookmark-start text:name="__RefHeading___supplier_invoices_4"/><text:bookmark-start text:name="supplier_invoices"/>Supplier invoices<text:bookmark-end text:name="__RefHeading___supplier_invoices_4"/><text:bookmark-end text:name="supplier_invoices"/></text:h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As an example for the guide, our store operates with Australian dollars (AUD) as the local currency, and is making a purchase from a European supplier which uses the Euro (EUR) </text:p></table:table-cell></table:table-row></table:table></draw:text-box></draw:frame></text:p>
      <text:list text:style-name="List_20_1" text:continue-numbering="false">
        <text:list-item>
          <text:p text:style-name="List_20_1_Content_First"> From the Navigator choose <text:span text:style-name="Strong_20_Emphasis">Suppliers &gt; New Supplier Invoice</text:span></text:p>
        </text:list-item>
        <text:list-item>
          <text:p text:style-name="List_20_1_Content"> In the Supplier Invoice window that appears select your supplier and view its details by double-clicking.</text:p>
        </text:list-item>
        <text:list-item>
          <text:p text:style-name="List_20_1_Content"> Click the <text:span text:style-name="Strong_20_Emphasis">Price</text:span> tab and change the currency (as highlighted in box <text:span text:style-name="Strong_20_Emphasis">1</text:span> below) to the currency in which the supplier provides the items to you.</text:p>
        </text:list-item>
        <text:list-item>
          <text:p text:style-name="List_20_1_Content"> Return to the <text:span text:style-name="Strong_20_Emphasis">General</text:span> tab and click button <text:span text:style-name="Strong_20_Emphasis">New line</text:span> to add a new item line.</text:p>
        </text:list-item>
        <text:list-item>
          <text:p text:style-name="List_20_1_Content"> In the window that appears type the details of the item you are receiving and hit button <text:span text:style-name="Strong_20_Emphasis">OK &amp; Next</text:span> to add further items.</text:p>
        </text:list-item>
        <text:list-item>
          <text:p text:style-name="List_20_1_Content_Last"> Once all items are added, again click the <text:span text:style-name="Strong_20_Emphasis">Price</text:span> tab and review the item prices as highlighted in <text:span text:style-name="Strong_20_Emphasis">2</text:span> below:</text:p>
        </text:list-item>
      </text:list>
      <text:p text:style-name="Text_20_body"><draw:frame draw:style-name="mediacenter" draw:name="0" text:anchor-type="paragraph" draw:z-index="0" svg:width="18.520833333333cm" style:rel-width="100%" svg:height="13.566077686916cm" style:rel-height="scale"><draw:image xlink:href="Pictures/b4fd89e7533163a63cb95debd34a56f8.png" xlink:type="simple" xlink:show="embed" xlink:actuate="onLoad"/></draw:frame></text:p>
      <text:p text:style-name="Text_20_body"><draw:frame draw:style-name="PluginODTAutoStyle_Frame_9_text_frame" draw:name="Frame3" text:anchor-type="paragraph" svg:width="289.134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The columns headed 'Price FC' and 'Extension FC' in <text:span text:style-name="underline">box 2</text:span> above show the cost price of goods to you in Euros - i.e. the Foreign currency which the supplier uses, while the figures in the columns on the right show the prices in Australian dollars - i.e. your local currency. 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Click <text:span text:style-name="Strong_20_Emphasis">OK</text:span> to save the Supplier invoice and introduce the items to stock.</text:p>
        </text:list-item>
      </text:list>
      <text:h text:style-name="Heading_20_4" text:outline-level="4"><text:bookmark-start text:name="__RefHeading___customer_invoices_5"/><text:bookmark-start text:name="customer_invoices"/>Customer invoices<text:bookmark-end text:name="__RefHeading___customer_invoices_5"/><text:bookmark-end text:name="customer_invoices"/></text:h>
      <text:list text:style-name="List_20_1" text:continue-numbering="false">
        <text:list-item>
          <text:p text:style-name="List_20_1_Content_First"> Ensure <text:span text:style-name="Emphasis">Foreign Currencies</text:span> are active as per the instructions at the top of this page.</text:p>
        </text:list-item>
        <text:list-item>
          <text:p text:style-name="List_20_1_Content"> From the Navigator choose <text:span text:style-name="Strong_20_Emphasis">Customers &gt; New Customer Invoice</text:span>.</text:p>
        </text:list-item>
        <text:list-item>
          <text:p text:style-name="List_20_1_Content"> In the Customer Invoice window that appears select your Customer in field <text:span text:style-name="Strong_20_Emphasis">Name</text:span> and note the currently set currency and its rate as highlighted in <text:span text:style-name="underline">box 1</text:span> below.</text:p>
        </text:list-item>
        <text:list-item>
          <text:p text:style-name="List_20_1_Content"> Now click the <text:span text:style-name="Strong_20_Emphasis">New Line</text:span> button to add a new item line.</text:p>
        </text:list-item>
        <text:list-item>
          <text:p text:style-name="List_20_1_Content_Last"> In the window that appears type the details of the item you are issuing and hit button <text:span text:style-name="Strong_20_Emphasis">OK</text:span>. Repeat as needed.</text:p>
        </text:list-item>
      </text:list>
      <text:p text:style-name="Text_20_body"><draw:frame draw:style-name="PluginODTAutoStyle_Frame_13_text_frame" draw:name="Frame4" text:anchor-type="paragraph" svg:width="289.134pt" draw:z-index="0" svg:min-height="1cm"><draw:text-box><table:table table:style-name="Table"><table:table-column table:style-name="odt_auto_style_table_column_4_1"/><table:table-row><table:table-cell office:value-type="string" table:style-name="tablecell"><text:p text:style-name="tablealignleft"> In our example, the supplier uses Australian dollars (AUD), and is creating an invoice for Highland Health Centre which uses Solomon Islands dollars (SBD).</text:p></table:table-cell></table:table-row></table:table></draw:text-box></draw:frame></text:p>
      <text:list text:style-name="List_20_1" text:continue-numbering="false">
        <text:list-item>
          <text:p text:style-name="List_20_1_Content_First"> Box 1 shows the customer's currency, SBD, the Currency Rate, which shows the value of 1 Solomon Island dollar in the supplier's currency, Australian dollars, and the invoice value in the customer's currency. </text:p>
        </text:list-item>
        <text:list-item>
          <text:p text:style-name="List_20_1_Content_Last"> Note the item's foreign currency values (SBD) in the columns <text:span text:style-name="Emphasis">Price fc</text:span> and <text:span text:style-name="Emphasis">Price fc ext</text:span> on the Customer Invoice in <text:span text:style-name="underline">box 2</text:span> below:</text:p>
        </text:list-item>
      </text:list>
      <text:p text:style-name="Text_20_body"> <draw:frame draw:style-name="mediacenter" draw:name="1" text:anchor-type="paragraph" draw:z-index="1" svg:width="19.84375cm" style:rel-width="100%" svg:height="14.299819844789cm" style:rel-height="scale"><draw:image xlink:href="Pictures/4b17d44399e80da743184cd910c169e2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<text:span text:style-name="Strong_20_Emphasis">OK</text:span> to save the Customer invoice.</text:p>
        </text:list-item>
      </text:list>
      <text:p text:style-name="Text_20_body"><draw:frame draw:style-name="PluginODTAutoStyle_Frame_17_text_frame" draw:name="Frame5" text:anchor-type="paragraph" svg:width="289.134pt" draw:z-index="0" svg:min-height="1cm"><draw:text-box><table:table table:style-name="Table"><table:table-column table:style-name="odt_auto_style_table_column_5_1"/><table:table-row><table:table-cell office:value-type="string" table:style-name="tablecell"><text:p text:style-name="tablealignleft">If you change the customer on an invoice that has item lines, the following message will appear. Check the currency is correct for the new customer and adjust it if necessary.</text:p></table:table-cell></table:table-row></table:table></draw:text-box></draw:frame></text:p>
      <text:p text:style-name="Text_20_body"><text:line-break/>
<draw:frame draw:style-name="mediacenter" draw:name="2" text:anchor-type="paragraph" draw:z-index="2" svg:width="10.583333333333cm" svg:height="5.4904147104851cm"><draw:image xlink:href="Pictures/58a050b2a07138359b573c04cb16c4e8.png" xlink:type="simple" xlink:show="embed" xlink:actuate="onLoad"/></draw:frame>
<text:line-break/>
Note that this message also appears on a Customer Credit and Supplier Credit.</text:p>
      <text:h text:style-name="Heading_20_4" text:outline-level="4"><text:bookmark-start text:name="__RefHeading___supplier_credit_6"/><text:bookmark-start text:name="supplier_credit"/>Supplier credit<text:bookmark-end text:name="__RefHeading___supplier_credit_6"/><text:bookmark-end text:name="supplier_credit"/></text:h>
      <text:list text:style-name="List_20_1" text:continue-numbering="false">
        <text:list-item>
          <text:p text:style-name="List_20_1_Content_First"> Ensure Foreign currencies are active as per the instructions at the top of this page.</text:p>
        </text:list-item>
        <text:list-item>
          <text:p text:style-name="List_20_1_Content"> From the Navigator click drop down menu <text:span text:style-name="Strong_20_Emphasis">Supplier&gt; New Supplier Credit</text:span>.</text:p>
        </text:list-item>
        <text:list-item>
          <text:p text:style-name="List_20_1_Content"> In the Supplier Credit window that appears select your Supplier in field <text:span text:style-name="Strong_20_Emphasis">Name</text:span> and note the currently set currency and its rate as highlighted in <text:span text:style-name="underline">box 1</text:span> below.</text:p>
        </text:list-item>
        <text:list-item>
          <text:p text:style-name="List_20_1_Content"> Now click button <text:span text:style-name="Strong_20_Emphasis">New Line</text:span> to add a new item line.</text:p>
        </text:list-item>
        <text:list-item>
          <text:p text:style-name="List_20_1_Content"> In the window that appears type the details of the item you are receiving and hit <text:span text:style-name="Strong_20_Emphasis">OK</text:span>. Repeat as needed.</text:p>
        </text:list-item>
        <text:list-item>
          <text:p text:style-name="List_20_1_Content_Last"> As this is a credit note, the value is shown as a negative amount</text:p>
        </text:list-item>
      </text:list>
      <text:p text:style-name="Text_20_body"><draw:frame draw:style-name="PluginODTAutoStyle_Frame_21_text_frame" draw:name="Frame6" text:anchor-type="paragraph" svg:width="289.134pt" draw:z-index="0" svg:min-height="1cm"><draw:text-box><table:table table:style-name="Table"><table:table-column table:style-name="odt_auto_style_table_column_6_1"/><table:table-row><table:table-cell office:value-type="string" table:style-name="tablecell"><text:p text:style-name="tablealignleft"> In our example, the supplier, International Dispensary, uses Euros (EUR), while we use Australian dollars (AUD).</text:p></table:table-cell></table:table-row></table:table></draw:text-box></draw:frame></text:p>
      <text:list text:style-name="List_20_1" text:continue-numbering="false">
        <text:list-item>
          <text:p text:style-name="List_20_1_Content_First"> Box 1 shows the supplier's currency, EUR, the Currency Rate, which shows the value of 1 Euro in our currency, Australian dollars, and the credit note value in the supplier's currency. </text:p>
        </text:list-item>
        <text:list-item>
          <text:p text:style-name="List_20_1_Content_Last"> Note the item's foreign currency values (SBD) in the columns <text:span text:style-name="Emphasis">Price fc</text:span> and <text:span text:style-name="Emphasis">Price fc ext</text:span> on the Supplier Credit in box 2 below:  </text:p>
        </text:list-item>
      </text:list>
      <text:p text:style-name="Text_20_body"> <draw:frame draw:style-name="mediacenter" draw:name="3" text:anchor-type="paragraph" draw:z-index="3" svg:width="19.84375cm" style:rel-width="100%" svg:height="14.52432983683cm" style:rel-height="scale"><draw:image xlink:href="Pictures/4dcb01c0e588ad59556fc986d57d4387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<text:span text:style-name="Strong_20_Emphasis">OK</text:span> to save the Supplier credit.</text:p>
        </text:list-item>
      </text:list>
      <text:h text:style-name="Heading_20_4" text:outline-level="4"><text:bookmark-start text:name="__RefHeading___customer_credit_7"/><text:bookmark-start text:name="customer_credit"/>Customer credit<text:bookmark-end text:name="__RefHeading___customer_credit_7"/><text:bookmark-end text:name="customer_credit"/></text:h>
      <text:list text:style-name="List_20_1" text:continue-numbering="false">
        <text:list-item>
          <text:p text:style-name="List_20_1_Content_First"> Ensure Foreign currencies are active as per the instructions at the top of this page.</text:p>
        </text:list-item>
        <text:list-item>
          <text:p text:style-name="List_20_1_Content"> From the Navigator click drop down menu <text:span text:style-name="Strong_20_Emphasis">Customer&gt; New credit…</text:span></text:p>
        </text:list-item>
        <text:list-item>
          <text:p text:style-name="List_20_1_Content"> In the Customer Credit window that appears select your Customer in field <text:span text:style-name="Strong_20_Emphasis">Name</text:span> and note the currently set currency and its rate as highlighted in <text:span text:style-name="underline">box 1</text:span> below.</text:p>
        </text:list-item>
        <text:list-item>
          <text:p text:style-name="List_20_1_Content"> Now click button <text:span text:style-name="Strong_20_Emphasis">New Line</text:span> to add a new item line.</text:p>
        </text:list-item>
        <text:list-item>
          <text:p text:style-name="List_20_1_Content_Last"> In the window that appears type the details of the item you are crediting and hit button <text:span text:style-name="Strong_20_Emphasis">OK</text:span>.</text:p>
        </text:list-item>
      </text:list>
      <text:p text:style-name="Text_20_body"><draw:frame draw:style-name="PluginODTAutoStyle_Frame_25_text_frame" draw:name="Frame7" text:anchor-type="paragraph" svg:width="289.134pt" draw:z-index="0" svg:min-height="1cm"><draw:text-box><table:table table:style-name="Table"><table:table-column table:style-name="odt_auto_style_table_column_7_1"/><table:table-row><table:table-cell office:value-type="string" table:style-name="tablecell"><text:p text:style-name="tablealignleft"> In our example, the supplier uses Australian dollars (AUD), and is creating a credit note for Highland Health Centre which uses Solomon Islands dollars (SBD).</text:p></table:table-cell></table:table-row></table:table></draw:text-box></draw:frame></text:p>
      <text:list text:style-name="List_20_1" text:continue-numbering="false">
        <text:list-item>
          <text:p text:style-name="LastListParagraph_List_20_1_Content_First"> Boxes 1 and 2 show details exactly the same as explained in the previous two examples</text:p>
        </text:list-item>
      </text:list>
      <text:p text:style-name="Text_20_body"> <draw:frame draw:style-name="mediacenter" draw:name="4" text:anchor-type="paragraph" draw:z-index="4" svg:width="19.84375cm" style:rel-width="100%" svg:height="14.319320712695cm" style:rel-height="scale"><draw:image xlink:href="Pictures/b11f2a603b508ad0f665bd8d4eb199f3.png" xlink:type="simple" xlink:show="embed" xlink:actuate="onLoad"/></draw:frame></text:p>
      <text:list text:style-name="List_20_1" text:continue-numbering="false">
        <text:list-item>
          <text:p text:style-name="LastListParagraph_List_20_1_Content_First"> Click <text:span text:style-name="Strong_20_Emphasis">OK</text:span> to save the Customer credit.</text:p>
        </text:list-item>
      </text:list>
      <text:p text:style-name="Text_20_body"><text:span text:style-name="Emphasis"> Previous: Currencies     Next:  Authorisation</text:span></text:p>
      <text:p text:style-name="Text_20_body"><text:line-break/>
<text:line-break/></text:p>
      <table:table table:style-name="Table">
        <table:table-column/>
        <table:table-row>
          <table:table-cell office:value-type="string" table:style-name="tablecell">
            <text:p text:style-name="tablealigncenter">  <text:span text:style-name="Emphasis">  Previous:  <text:span text:style-name="Strong_20_Emphasis">23.10. Currencies</text:span> | | Next: <text:span text:style-name="Strong_20_Emphasis">23.12. Asset management</text:span> </text:span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3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17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2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3T08::19:19</meta:creation-date>
    <dc:creator>Generated</dc:creator>
    <dc:date>2026-09-03T08::19:19</dc:date>
    <dc:language>en-US</dc:language>
    <meta:editing-cycles>1</meta:editing-cycles>
    <meta:editing-duration>PT0S</meta:editing-duration>
    <dc:title>other_stuff:foreign_currency_transactions</dc:title>
  </office:meta>
</office:document-meta>
</file>