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0da42720b78a3fb2195252a0b2c212.png"/>
  <manifest:file-entry manifest:media-type="image/png" manifest:full-path="Pictures/068628874cecc3aba1cd6fb420236348.png"/>
  <manifest:file-entry manifest:media-type="image/png" manifest:full-path="Pictures/fd8c20982a35720974d8f1f79a0f6d25.png"/>
  <manifest:file-entry manifest:media-type="image/png" manifest:full-path="Pictures/56e11ea76ebddc1bc0a1ffdcc6312f66.png"/>
  <manifest:file-entry manifest:media-type="image/png" manifest:full-path="Pictures/46b5b8a41d0a1f19487dddb98e3f688c.png"/>
  <manifest:file-entry manifest:media-type="image/png" manifest:full-path="Pictures/6e1c3825c07fd85fc963dcb62de2cdf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her_stuff:invoice_authorization"/><text:bookmark-start text:name="__RefHeading___authorisation_1"/><text:bookmark-start text:name="authorisation"/>26.14. Authorisation<text:bookmark-end text:name="__RefHeading___authorisation_1"/><text:bookmark-end text:name="authorisation"/></text:h>
      <text:p text:style-name="Text_20_body">Sometimes it is important that certain critical processes are not carried out until they have been <text:span text:style-name="Strong_20_Emphasis">authorised</text:span>.  mSupply allows authorisation to be set according to local needs for:</text:p>
      <text:list text:style-name="List_20_1" text:continue-numbering="false">
        <text:list-item>
          <text:p text:style-name="List_20_1_Content_First"> <text:a xlink:type="simple" xlink:href="#__RefHeading___purchase_order_authorisation_8" text:style-name="Local_20_link" text:visited-style-name="Visited_20_Local_20_Link">Purchase orders</text:a></text:p>
        </text:list-item>
        <text:list-item>
          <text:p text:style-name="List_20_1_Content"> <text:a xlink:type="simple" xlink:href="#__RefHeading___goods_receipt_authorisation_7" text:style-name="Local_20_link" text:visited-style-name="Visited_20_Local_20_Link">Goods receipt notes</text:a></text:p>
        </text:list-item>
        <text:list-item>
          <text:p text:style-name="List_20_1_Content"> <text:a xlink:type="simple" xlink:href="#__RefHeading___supplier_invoice_authorisation_5" text:style-name="Local_20_link" text:visited-style-name="Visited_20_Local_20_Link">Supplier invoices</text:a></text:p>
        </text:list-item>
        <text:list-item>
          <text:p text:style-name="List_20_1_Content_Last"> <text:a xlink:type="simple" xlink:href="#__RefHeading___customer_invoice_authorisation_6" text:style-name="Local_20_link" text:visited-style-name="Visited_20_Local_20_Link">Customer invoices</text:a></text:p>
        </text:list-item>
      </text:list>
      <text:p text:style-name="Text_20_body"><text:span text:style-name="Strong_20_Emphasis">Response Requisitions</text:span> can be authorised using the remote authurisation app. See the 26.15. Remote authorisation page for details about that.</text:p>
      <text:h text:style-name="Heading_20_2" text:outline-level="2"><text:bookmark-start text:name="__RefHeading___configuring_msupply_for_authorisation_2"/><text:bookmark-start text:name="configuring_msupply_for_authorisation"/>Configuring mSupply for authorisation<text:bookmark-end text:name="__RefHeading___configuring_msupply_for_authorisation_2"/><text:bookmark-end text:name="configuring_msupply_for_authorisation"/></text:h>
      <text:h text:style-name="Heading_20_3" text:outline-level="3"><text:bookmark-start text:name="__RefHeading___turning_on_authorisation_3"/><text:bookmark-start text:name="turning_on_authorisation"/>Turning on authorisation<text:bookmark-end text:name="__RefHeading___turning_on_authorisation_3"/><text:bookmark-end text:name="turning_on_authorisation"/></text:h>
      <text:p text:style-name="Text_20_body">Authorisation must be set up for <text:span text:style-name="Strong_20_Emphasis">each store independently</text:span>. For each store, you can decide which transaction types require authorisation.</text:p>
      <text:p text:style-name="Text_20_body">To do this, choose <text:span text:style-name="Emphasis">Special &gt; Show stores</text:span> from the menus, double-click on the store you are logged into and click on the <text:span text:style-name="Emphasis">Preferences</text:span> tab. Now turn on the authorisation preferences for the transactions you want to be authorised. See the 26.08. Virtual stores page for details on which preferences do what. lick the <text:span text:style-name="Strong_20_Emphasis">Special</text:span> tab, then click <text:span text:style-name="Strong_20_Emphasis">Stores</text:span>.</text:p>
      <text:h text:style-name="Heading_20_3" text:outline-level="3"><text:bookmark-start text:name="__RefHeading___setting_up_authorisers_4"/><text:bookmark-start text:name="setting_up_authorisers"/>Setting up authorisers<text:bookmark-end text:name="__RefHeading___setting_up_authorisers_4"/><text:bookmark-end text:name="setting_up_authorisers"/></text:h>
      <text:p text:style-name="Text_20_body">Certain users must be designated as authorisers for each store by giving them permissions to authorise different transaction types.</text:p>
      <text:p text:style-name="Text_20_body">To do this, <text:span text:style-name="Emphasis">File &gt; Edit users</text:span> from the menus and double-click on the user (or change the <text:span text:style-name="Strong_20_Emphasis">Show</text:span> drop down list to <text:span text:style-name="Emphasis">Group</text:span> and double-click on the group of users) you want to designate as an authoriser and give them the <text:span text:style-name="Emphasis">Authorise purchase orders</text:span>, <text:span text:style-name="Emphasis">Authorise goods received</text:span>, <text:span text:style-name="Emphasis"> Authorise customer invoices</text:span> or <text:span text:style-name="Emphasis">Authorise supplier invoices</text:span> permissions in the appropriate stores.</text:p>
      <text:p text:style-name="Text_20_body">See the 25.15. Managing users page for details on where to find these permissions.</text:p>
      <text:h text:style-name="Heading_20_2" text:outline-level="2"><text:bookmark-start text:name="__RefHeading___supplier_invoice_authorisation_5"/><text:bookmark-start text:name="supplier_invoice_authorisation"/>Supplier invoice authorisation<text:bookmark-end text:name="__RefHeading___supplier_invoice_authorisation_5"/><text:bookmark-end text:name="supplier_invoice_authorisation"/></text:h>
      <text:p text:style-name="Text_20_body">When the <text:span text:style-name="Emphasis">Supplier invoices must be authorised</text:span> store preference is set, new supplier invoices will show an <text:span text:style-name="Strong_20_Emphasis">Authorised</text:span> checkbox:</text:p>
      <text:p text:style-name="Text_20_body"><draw:frame draw:style-name="mediacenter" draw:name="0" text:anchor-type="paragraph" draw:z-index="0" svg:width="15.875cm" svg:height="11.796346153846cm"><draw:image xlink:href="Pictures/3f0da42720b78a3fb2195252a0b2c212.png" xlink:type="simple" xlink:show="embed" xlink:actuate="onLoad"/></draw:frame></text:p>
      <text:p text:style-name="Text_20_body">An authoriser must check the <text:span text:style-name="Strong_20_Emphasis">Authorised</text:span> checkbox before the supplier invoice can be confirmed (it will be disabled for users who do not have the <text:span text:style-name="Emphasis">Authorise supplier invoices</text:span> permission).</text:p>
      <text:p text:style-name="Text_20_body">If the <text:span text:style-name="Strong_20_Emphasis">OK</text:span> button is clicked while the <text:span text:style-name="Strong_20_Emphasis">Authorised</text:span> box is unchecked, a warning message will appear telling you that unauthorised invoices cannot be confirmed and nothing will happen.</text:p>
      <text:p text:style-name="Text_20_body">If you have permission to authorise a supplier invoice, you can also unauthorise it:</text:p>
      <text:list text:style-name="List_20_1" text:continue-numbering="false">
        <text:list-item>
          <text:p text:style-name="List_20_1_Content_First"> If the invoice has a new (<text:span text:style-name="Emphasis">nw</text:span>) status then it has not been entered into stock. If you unauthorise it, users can edit it and and you will still control the process of authorisation before the goods are entered into stock. </text:p>
        </text:list-item>
        <text:list-item>
          <text:p text:style-name="List_20_1_Content_Last"> If the invoice is confirmed (<text:span text:style-name="Emphasis">cn</text:span>), the goods have already been entered into stock. If you unauthorise it, users will be able to edit it again and any changes users make will affect stock levels immediately. It is good practice, therefore, to only unauthorise a confirmed invoice to make changes immediately and the reauthorise it straightaway.</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hen supplier invoices have to be authorised, they <text:span text:style-name="Strong_20_Emphasis">cannot be confirmed until they are authorised</text:span>. Until then:</text:p><text:list text:style-name="List_20_1" text:continue-numbering="false"><text:list-item><text:p text:style-name="List_20_1_Content_First"> Unauthorised invoices are held at suggested (sg) status.</text:p></text:list-item><text:list-item><text:p text:style-name="List_20_1_Content"> The official invoice cannot be printed.</text:p></text:list-item><text:list-item><text:p text:style-name="List_20_1_Content_Last"> Goods are not received into stock.</text:p></text:list-item></text:list></table:table-cell></table:table-row></table:table></draw:text-box></draw:frame></text:p>
      <text:h text:style-name="Heading_20_2" text:outline-level="2"><text:bookmark-start text:name="__RefHeading___customer_invoice_authorisation_6"/><text:bookmark-start text:name="customer_invoice_authorisation"/>Customer invoice authorisation<text:bookmark-end text:name="__RefHeading___customer_invoice_authorisation_6"/><text:bookmark-end text:name="customer_invoice_authorisation"/></text:h>
      <text:p text:style-name="Text_20_body">When the <text:span text:style-name="Emphasis">Customer invoices must be authorised</text:span> store preference is set, new customer invoices will show an <text:span text:style-name="Strong_20_Emphasis">Authorised</text:span> checkbox:</text:p>
      <text:p text:style-name="Text_20_body"><draw:frame draw:style-name="mediacenter" draw:name="1" text:anchor-type="paragraph" draw:z-index="1" svg:width="15.875cm" svg:height="11.674230769231cm"><draw:image xlink:href="Pictures/068628874cecc3aba1cd6fb420236348.png" xlink:type="simple" xlink:show="embed" xlink:actuate="onLoad"/></draw:frame></text:p>
      <text:p text:style-name="Text_20_body">An authoriser must check the <text:span text:style-name="Strong_20_Emphasis">Authorised</text:span> checkbox before the customer invoice can be confirmed. The <text:span text:style-name="Strong_20_Emphasis">Authorised</text:span> checkbox will be disabled for users without permission to authorise.</text:p>
      <text:p text:style-name="Text_20_body">If the <text:span text:style-name="Strong_20_Emphasis">OK</text:span> button is clicked while the <text:span text:style-name="Strong_20_Emphasis">Authorised</text:span> checkbox is unchecked, a warning message will appear stating that unauthorised invoices cannot be confirmed and nothing will happe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When customer invoices have to be authorised, they <text:span text:style-name="Strong_20_Emphasis">cannot be confirmed until they are authorised</text:span>. Until then:</text:p><text:list text:style-name="List_20_1" text:continue-numbering="false"><text:list-item><text:p text:style-name="List_20_1_Content_First"> Unauthorised invoices are held at suggested (sg) status.</text:p></text:list-item><text:list-item><text:p text:style-name="List_20_1_Content"> The official invoice cannot be printed.</text:p></text:list-item><text:list-item><text:p text:style-name="List_20_1_Content_Last"> Goods are not removed from stock.</text:p></text:list-item></text:list></table:table-cell></table:table-row></table:table></draw:text-box></draw:frame></text:p>
      <text:h text:style-name="Heading_20_2" text:outline-level="2"><text:bookmark-start text:name="__RefHeading___goods_receipt_authorisation_7"/><text:bookmark-start text:name="goods_receipt_authorisation"/>Goods receipt authorisation<text:bookmark-end text:name="__RefHeading___goods_receipt_authorisation_7"/><text:bookmark-end text:name="goods_receipt_authorisation"/></text:h>
      <text:p text:style-name="Text_20_body">When the <text:span text:style-name="Emphasis">Goods received lines must be authorised</text:span> store preference is set, a new Authorised column will be displayed and will contain a checkbox for each goods receipt line. It looks like this:</text:p>
      <text:p text:style-name="Text_20_body"><draw:frame draw:style-name="mediacenter" draw:name="2" text:anchor-type="paragraph" draw:z-index="2" svg:width="15.875cm" svg:height="11.463137135922cm"><draw:image xlink:href="Pictures/fd8c20982a35720974d8f1f79a0f6d25.png" xlink:type="simple" xlink:show="embed" xlink:actuate="onLoad"/></draw:frame></text:p>
      <text:p text:style-name="Text_20_body">Users who have the <text:span text:style-name="Emphasis">Authorise goods received</text:span> permission turned on can check the <text:span text:style-name="Emphasis">Authorised</text:span> checkbox for each line that is authorised. When the goods received note is finalised, only lines that are authorised will be added to the supplier invoice to be received into stock. The unauthorised lines will remain on the finalised goods received note as a permanent record of what was actually received but not authorised.</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Any unauthorised goods received note lines do not count towards stock received against purchase orders or on goods received notes so they can be received again at a later date if they are resent by your supplier.</text:p></table:table-cell></table:table-row></table:table></draw:text-box></draw:frame></text:p>
      <text:p text:style-name="Text_20_body">Users who have the <text:span text:style-name="Emphasis">Authorise goods received</text:span> permission turned on may also leave a comment in the <text:span text:style-name="Strong_20_Emphasis">Authorisation comment</text:span> field to record anything that needs to be noted.</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Invoices can be edited after authorisation but <text:span text:style-name="Strong_20_Emphasis">goods receipt lines cannot be unauthorised</text:span> to fix mistakes! Any authorising errors can only be fixed using stock adjustments.</text:p></table:table-cell></table:table-row></table:table></draw:text-box></draw:frame></text:p>
      <text:h text:style-name="Heading_20_2" text:outline-level="2"><text:bookmark-start text:name="__RefHeading___purchase_order_authorisation_8"/><text:bookmark-start text:name="purchase_order_authorisation"/>Purchase order authorisation<text:bookmark-end text:name="__RefHeading___purchase_order_authorisation_8"/><text:bookmark-end text:name="purchase_order_authorisation"/></text:h>
      <text:p text:style-name="Text_20_body">When the <text:span text:style-name="Emphasis">Purchase orders must be authorised</text:span> store preference is set, new purchase orders will show an <text:span text:style-name="Strong_20_Emphasis">Authorised</text:span> checkbox:</text:p>
      <text:p text:style-name="Text_20_body"><draw:frame draw:style-name="mediacenter" draw:name="3" text:anchor-type="paragraph" draw:z-index="3" svg:width="15.875cm" svg:height="10.71384529148cm"><draw:image xlink:href="Pictures/56e11ea76ebddc1bc0a1ffdcc6312f66.png" xlink:type="simple" xlink:show="embed" xlink:actuate="onLoad"/></draw:frame></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list text:style-name="List_20_1" text:continue-numbering="false"><text:list-item><text:p text:style-name="List_20_1_Content_First"> An unauthorised purchase order can still be confirmed and have goods receipted against it so it is not as restrictive as authorisation on customer or supplier invoices. </text:p></text:list-item><text:list-item><text:p text:style-name="List_20_1_Content_Last"> However, an unauthorised purchase order will print with an <text:span text:style-name="Emphasis">Unauthorised</text:span> watermark across it. An authorised purchase order will print without the watermark.</text:p></text:list-item></text:list></table:table-cell></table:table-row></table:table></draw:text-box></draw:frame></text:p>
      <text:h text:style-name="Heading_20_2" text:outline-level="2"><text:bookmark-start text:name="__RefHeading___monitoring_authorisations_9"/><text:bookmark-start text:name="monitoring_authorisations"/>Monitoring authorisations<text:bookmark-end text:name="__RefHeading___monitoring_authorisations_9"/><text:bookmark-end text:name="monitoring_authorisations"/></text:h>
      <text:h text:style-name="Heading_20_4" text:outline-level="4"><text:bookmark-start text:name="__RefHeading___printing_unauthorised_invoices_10"/><text:bookmark-start text:name="printing_unauthorised_invoices"/>Printing unauthorised invoices<text:bookmark-end text:name="__RefHeading___printing_unauthorised_invoices_10"/><text:bookmark-end text:name="printing_unauthorised_invoices"/></text:h>
      <text:p text:style-name="Text_20_body">When an invoice is <text:span text:style-name="Strong_20_Emphasis">not</text:span> authorised, it will print with a clear <text:span text:style-name="Strong_20_Emphasis">Unauthorised</text:span> watermark. Authorised invoices will print without the watermark.
<draw:frame draw:style-name="mediacenter" draw:name="4" text:anchor-type="paragraph" draw:z-index="4" svg:width="17.197916666667cm" style:rel-width="100%" svg:height="12.203838616224cm" style:rel-height="scale"><draw:image xlink:href="Pictures/46b5b8a41d0a1f19487dddb98e3f688c.png" xlink:type="simple" xlink:show="embed" xlink:actuate="onLoad"/></draw:frame></text:p>
      <text:h text:style-name="Heading_20_4" text:outline-level="4"><text:bookmark-start text:name="__RefHeading___viewing_authorisation_logs_11"/><text:bookmark-start text:name="viewing_authorisation_logs"/>Viewing authorisation logs<text:bookmark-end text:name="__RefHeading___viewing_authorisation_logs_11"/><text:bookmark-end text:name="viewing_authorisation_logs"/></text:h>
      <text:p text:style-name="Text_20_body">mSupply records the authorisation and unauthorisation of invoices and creates a record every time the authorisation status of an invoice changes. </text:p>
      <text:p text:style-name="Text_20_body">To view the records, click the <text:span text:style-name="Strong_20_Emphasis">Log</text:span> tab of an invoice.</text:p>
      <text:p text:style-name="Text_20_body"><draw:frame draw:style-name="mediacenter" draw:name="5" text:anchor-type="paragraph" draw:z-index="5" svg:width="17.197916666667cm" style:rel-width="100%" svg:height="12.633631952221cm" style:rel-height="scale"><draw:image xlink:href="Pictures/6e1c3825c07fd85fc963dcb62de2cdf4.png" xlink:type="simple" xlink:show="embed" xlink:actuate="onLoad"/></draw:frame></text:p>
      <text:p text:style-name="Text_20_body">Advanced users can also view all logs by going to <text:span text:style-name="Strong_20_Emphasis">Special &gt; View log...</text:span></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6.13. Using the mSupply remote client</text:span> | | Next: <text:span text:style-name="Strong_20_Emphasis">26.15. Remote authorisation</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7::19:20</meta:creation-date>
    <dc:creator>Generated</dc:creator>
    <dc:date>2026-09-09T17::19:20</dc:date>
    <dc:language>en-US</dc:language>
    <meta:editing-cycles>1</meta:editing-cycles>
    <meta:editing-duration>PT0S</meta:editing-duration>
    <dc:title>other_stuff:invoice_authorization</dc:title>
  </office:meta>
</office:document-meta>
</file>