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0cafcaebef26a9a1aa7f9dd8fb2538.png"/>
  <manifest:file-entry manifest:media-type="image/png" manifest:full-path="Pictures/b2bd14b24a66843bd610adca07d08d58.png"/>
  <manifest:file-entry manifest:media-type="image/png" manifest:full-path="Pictures/2aa5da68097a0f9a1e52e78b13f9f0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her_stuff:misc_labels"/><text:bookmark-start text:name="__RefHeading___misc_labels_1"/><text:bookmark-start text:name="misc_labels"/>22.18. Misc labels<text:bookmark-end text:name="__RefHeading___misc_labels_1"/><text:bookmark-end text:name="misc_labels"/></text:h>
      <text:p text:style-name="Text_20_body">This function allows you to create and save labels that you can print at any time from a label printer.  Before you can  print labels using this function, you must setup the printer must be set up and configured in mSupply - see the 25.18. Label printer hardware setup and 10.08. Label printing preferences sections of this user guide for information about this.</text:p>
      <text:p text:style-name="Text_20_body"><draw:frame draw:style-name="mediaright" draw:name="0" text:anchor-type="paragraph" draw:z-index="0" svg:width="11.90625cm" svg:height="14.661415289256cm"><draw:image xlink:href="Pictures/c20cafcaebef26a9a1aa7f9dd8fb2538.png" xlink:type="simple" xlink:show="embed" xlink:actuate="onLoad"/></draw:frame></text:p>
      <text:h text:style-name="Heading_20_3" text:outline-level="3"><text:bookmark-start text:name="__RefHeading___the_labels_list_2"/><text:bookmark-start text:name="the_labels_list"/>The labels list<text:bookmark-end text:name="__RefHeading___the_labels_list_2"/><text:bookmark-end text:name="the_labels_list"/></text:h>
      <text:p text:style-name="Text_20_body">To open this list, choose the <text:span text:style-name="Emphasis">Special &gt; Misc labels</text:span> menu item.  This window will open displaying a list of all the currently saved labels.</text:p>
      <text:p text:style-name="Text_20_body">Double-click a label in the list to edit/print that label.
Click the New button to add a new label. </text:p>
      <text:p text:style-name="Text_20_body">The window for editing or adding a label look the same, the only difference is that the existing label will be populated with the current settings saved for that label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he labels are designed to print to plain 90mm x 40mm (w x h) labels from a Zebra label printer. Please contact us if you require support of other printers and other label formats.</text:p></table:table-cell></table:table-row></table:table></draw:text-box></draw:frame></text:p>
      <text:h text:style-name="Heading_20_3" text:outline-level="3"><text:bookmark-start text:name="__RefHeading___normal_tab_3"/><text:bookmark-start text:name="normal_tab"/>Normal tab<text:bookmark-end text:name="__RefHeading___normal_tab_3"/><text:bookmark-end text:name="normal_tab"/></text:h>
      <text:p text:style-name="Text_20_body"><draw:frame draw:style-name="mediaright" draw:name="1" text:anchor-type="paragraph" draw:z-index="1" svg:width="13.229166666667cm" svg:height="9.9720699831366cm"><draw:image xlink:href="Pictures/b2bd14b24a66843bd610adca07d08d58.png" xlink:type="simple" xlink:show="embed" xlink:actuate="onLoad"/></draw:frame></text:p>
      <text:p text:style-name="Text_20_body">This is for normal layout of printing.  This will occur once per label.  You can use the <text:span text:style-name="Strong_20_Emphasis">quantity to print</text:span> field to specify how many time to print this same label. </text:p>
      <text:p text:style-name="Text_20_body"><text:span text:style-name="Strong_20_Emphasis">Label name</text:span><text:line-break/>This field will not print on the label, this name is shown in the list of available labels when the <text:span text:style-name="Emphasis">Special &gt; Misc labels</text:span> menu item is chosen.</text:p>
      <text:p text:style-name="Text_20_body"><text:span text:style-name="Strong_20_Emphasis">Label details</text:span> <text:line-break/>
These fields will print on the label in roughly the position that they are on the screen. <text:line-break/>
<text:span text:style-name="underline">Note</text:span> that if you enter a very long left and right footer they may overlap in the middle of the label.<text:line-break/>
Print a single test label to check first.</text:p>
      <text:p text:style-name="Text_20_body"><text:span text:style-name="Strong_20_Emphasis"> Line spacing </text:span> <text:line-break/>
The spacing you want between each line of text.</text:p>
      <text:p text:style-name="Text_20_body"><text:span text:style-name="Strong_20_Emphasis"> Size </text:span> <text:line-break/>
The font size you wish to use for each part of the label.</text:p>
      <text:p text:style-name="Text_20_body"><text:span text:style-name="Strong_20_Emphasis">Quantity to print</text:span> <text:line-break/>
Specify how many copies of this label you wish to print. </text:p>
      <text:p text:style-name="Text_20_body"><text:span text:style-name="Strong_20_Emphasis">Print button</text:span><text:line-break/>Clicking this button will print to your default mSupply label printer.  It will print then number of labels specified in the <text:span text:style-name="Emphasis">Quantity to print</text:span> field.</text:p>
      <text:p text:style-name="Text_20_body"><text:span text:style-name="Strong_20_Emphasis">Cancel button</text:span><text:line-break/>Clicking Cancel will close the window without saving any changes you have made.</text:p>
      <text:p text:style-name="Text_20_body"><text:span text:style-name="Strong_20_Emphasis">OK Button</text:span><text:line-break/>Clicking OK will save any changes you have made and close the window. <text:line-break/><text:span text:style-name="underline">Note</text:span> that the quantity to print is not saved - it is reset to 1 each time you open the window.
<text:line-break/><text:line-break/></text:p>
      <text:h text:style-name="Heading_20_3" text:outline-level="3"><text:bookmark-start text:name="__RefHeading___multiple_tab_4"/><text:bookmark-start text:name="multiple_tab"/>Multiple tab<text:bookmark-end text:name="__RefHeading___multiple_tab_4"/><text:bookmark-end text:name="multiple_tab"/></text:h>
      <text:p text:style-name="Text_20_body">This allows you to print the same thing multiple times on the same label.  <draw:frame draw:style-name="mediaright" draw:name="2" text:anchor-type="paragraph" draw:z-index="2" svg:width="13.229166666667cm" svg:height="9.9720699831366cm"><draw:image xlink:href="Pictures/2aa5da68097a0f9a1e52e78b13f9f088.png" xlink:type="simple" xlink:show="embed" xlink:actuate="onLoad"/></draw:frame></text:p>
      <text:p text:style-name="Text_20_body"><text:span text:style-name="Strong_20_Emphasis">Layout:</text:span> <text:line-break/>
Select “2” for the same thing printed twice on the label, side by side. <text:line-break/>
Select “4” for the same thing to be printed 4 times on the label in a 2×2 grid layout.</text:p>
      <text:p text:style-name="Text_20_body"><text:span text:style-name="Strong_20_Emphasis">Body</text:span><text:line-break/>The text you want printed on the label.  This label will have no headers and footers.</text:p>
      <text:p text:style-name="Text_20_body"><text:line-break/><text:line-break/><text:line-break/><text:line-break/><text:line-break/><text:line-break/><text:line-break/><text:line-break/><text:line-break/><text:line-break/><text:line-break/><text:line-break/><text:line-break/><text:line-break/>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22.17. Remote authorisation</text:span> | | Next: <text:span text:style-name="Strong_20_Emphasis">22.19. Keyboard shortcuts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6::41:49</meta:creation-date>
    <dc:creator>Generated</dc:creator>
    <dc:date>2026-09-03T16::41:49</dc:date>
    <dc:language>en-US</dc:language>
    <meta:editing-cycles>1</meta:editing-cycles>
    <meta:editing-duration>PT0S</meta:editing-duration>
    <dc:title>other_stuff:misc_labels</dc:title>
  </office:meta>
</office:document-meta>
</file>