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6cab1fa0eecfa34d5930a4a7a22183.png"/>
  <manifest:file-entry manifest:media-type="image/png" manifest:full-path="Pictures/d804750500b5496b616933ef1a3d4b7d.png"/>
  <manifest:file-entry manifest:media-type="image/png" manifest:full-path="Pictures/9a3b37dc8f99e18df96c17512a996921.png"/>
  <manifest:file-entry manifest:media-type="image/png" manifest:full-path="Pictures/8741fee13e8ee96f7d74bf5aa6568050.png"/>
  <manifest:file-entry manifest:media-type="image/png" manifest:full-path="Pictures/6a4fa1c3cbe41003ca5b7b2b8b1daabf.png"/>
  <manifest:file-entry manifest:media-type="image/png" manifest:full-path="Pictures/b07125366f78a63b5b30e6d1b89616b8.png"/>
  <manifest:file-entry manifest:media-type="image/png" manifest:full-path="Pictures/e57983600477457d647c63cf40bdc9e4.png"/>
  <manifest:file-entry manifest:media-type="image/png" manifest:full-path="Pictures/e86727f7d2ea31c7ffdc2f1b03381701.png"/>
  <manifest:file-entry manifest:media-type="image/png" manifest:full-path="Pictures/f0fac6b8cc32869695629b559f70c5e6.png"/>
  <manifest:file-entry manifest:media-type="image/png" manifest:full-path="Pictures/8d4e05520d713b9eb9b74287e3de0076.png"/>
  <manifest:file-entry manifest:media-type="image/png" manifest:full-path="Pictures/59441d6136cd4d0db991f4121452e9e1.png"/>
  <manifest:file-entry manifest:media-type="image/png" manifest:full-path="Pictures/83e221b37e5142a8ab3a6ec6d3215a31.png"/>
  <manifest:file-entry manifest:media-type="image/png" manifest:full-path="Pictures/d4f1c088d72d104b5712593dd060c1c1.png"/>
  <manifest:file-entry manifest:media-type="image/png" manifest:full-path="Pictures/b95c4f88729b9c72d5425b31adb72a4f.png"/>
  <manifest:file-entry manifest:media-type="image/png" manifest:full-path="Pictures/1dcb52ed8d4a42daf4c72bb30bbdefce.png"/>
  <manifest:file-entry manifest:media-type="image/png" manifest:full-path="Pictures/202d91da7a9965d90de9b1a919ab8ea9.png"/>
  <manifest:file-entry manifest:media-type="image/png" manifest:full-path="Pictures/60e0c32ddd23c70d6e2d48f2035b0a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ther_stuff:registration"/><text:bookmark-start text:name="__RefHeading___product_drug_registration_1"/><text:bookmark-start text:name="product_drug_registration"/>25.15. Product (drug) registration<text:bookmark-end text:name="__RefHeading___product_drug_registration_1"/><text:bookmark-end text:name="product_drug_registration"/></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he process by which a governing authority controls which products can be supplied in a country is called registration. The process involves keeping a register of the products that are allowed to be supplied by particular suppliers. Each supplier must:</text:p>
      <text:list text:style-name="List_20_1" text:continue-numbering="false">
        <text:list-item>
          <text:p text:style-name="List_20_1_Content_First"> Obtain a supplier registration number and</text:p>
        </text:list-item>
        <text:list-item>
          <text:p text:style-name="List_20_1_Content_Last"> Obtain a registration for each product they wish to supply. This registration will be per brand and dose form, and will usually be time-bound and need renewal.</text:p>
        </text:list-item>
      </text:list>
      <text:p text:style-name="Text_20_body">A critical part of the process is supplying documents to verify product quality. The functionality in mSupply is all about recording and tracking the status of suppliers' registrations and storing the documentation for easy retrieval.</text:p>
      <text:h text:style-name="Heading_20_2" text:outline-level="2"><text:bookmark-start text:name="__RefHeading___getting_started_with_the_registration_module_3"/><text:bookmark-start text:name="getting_started_with_the_registration_module"/>Getting started with the Registration module<text:bookmark-end text:name="__RefHeading___getting_started_with_the_registration_module_3"/><text:bookmark-end text:name="getting_started_with_the_registration_module"/></text:h>
      <text:h text:style-name="Heading_20_3" text:outline-level="3"><text:bookmark-start text:name="__RefHeading___activate_the_registration_module_4"/><text:bookmark-start text:name="activate_the_registration_module"/>Activate the Registration module<text:bookmark-end text:name="__RefHeading___activate_the_registration_module_4"/><text:bookmark-end text:name="activate_the_registration_module"/></text:h>
      <text:p text:style-name="Text_20_body">Before using the Registration module you will need to activate it in the Drug registration tab of the General Preferences.</text:p>
      <text:h text:style-name="Heading_20_4" text:outline-level="4"><text:bookmark-start text:name="__RefHeading___making_the_registration_module_visible_5"/><text:bookmark-start text:name="making_the_registration_module_visible"/>Making the Registration module visible<text:bookmark-end text:name="__RefHeading___making_the_registration_module_visible_5"/><text:bookmark-end text:name="making_the_registration_module_visible"/></text:h>
      <text:p text:style-name="Text_20_body">mSupply treats the Registration module like a store (see Virtual stores).  A user won't be able to log in to a virtual store on the login window unless they have permission to do so (see  Managing users. You will need to allow the users who are going to do the registration work to see the Registration Module 'store'.</text:p>
      <text:h text:style-name="Heading_20_3" text:outline-level="3"><text:bookmark-start text:name="__RefHeading___making_things_visible_in_the_registration_module_store_6"/><text:bookmark-start text:name="making_things_visible_in_the_registration_module_store"/>Making things visible in the Registration module 'store'<text:bookmark-end text:name="__RefHeading___making_things_visible_in_the_registration_module_store_6"/><text:bookmark-end text:name="making_things_visible_in_the_registration_module_store"/></text:h>
      <text:p text:style-name="Text_20_body">When a new store is created, no existing items or names (suppliers, manufacturers, customers, etc.) are visible in it.  This clearly needs to be fixed if you are going to register existing items, suppliers, or manufacturers!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ny items, suppliers and manufacturers created after the Registration module 'store' has been created will be automatically made visible in the Registration module 'store'.</text:p></table:table-cell></table:table-row></table:table></draw:text-box></draw:frame></text:p>
      <text:h text:style-name="Heading_20_4" text:outline-level="4"><text:bookmark-start text:name="__RefHeading___make_existing_suppliers_and_manufacturers_visible_7"/><text:bookmark-start text:name="make_existing_suppliers_and_manufacturers_visible"/>Make existing suppliers and manufacturers visible<text:bookmark-end text:name="__RefHeading___make_existing_suppliers_and_manufacturers_visible_7"/><text:bookmark-end text:name="make_existing_suppliers_and_manufacturers_visible"/></text:h>
      <text:p text:style-name="Text_20_body">To make existing suppliers and manufacturers visible, you need to make them visible in the Registration module 'store' - refer Names: Using, adding and editing, the Store tab.</text:p>
      <text:h text:style-name="Heading_20_4" text:outline-level="4"><text:bookmark-start text:name="__RefHeading___make_existing_items_visible_8"/><text:bookmark-start text:name="make_existing_items_visible"/>Make existing items visible<text:bookmark-end text:name="__RefHeading___make_existing_items_visible_8"/><text:bookmark-end text:name="make_existing_items_visible"/></text:h>
      <text:p text:style-name="Text_20_body">To make existing suppliers and manufacturers visible, you need to make them visible in the Registration module 'store' - refer Items, the Stores tab.  This must be done while logged in to another store.</text:p>
      <text:h text:style-name="Heading_20_2" text:outline-level="2"><text:bookmark-start text:name="__RefHeading___using_the_registration_module_9"/><text:bookmark-start text:name="using_the_registration_module"/>Using the Registration module<text:bookmark-end text:name="__RefHeading___using_the_registration_module_9"/><text:bookmark-end text:name="using_the_registration_module"/></text:h>
      <text:p text:style-name="Text_20_body">The Registration module has its own Navigator. If mSupply doesn't start in Registration mode when you log in you may switch to it by choosing <text:span text:style-name="Emphasis">File &gt; Switch…</text:span> and selecting Registration:</text:p>
      <text:p text:style-name="Text_20_body"><draw:frame draw:style-name="mediacenter" draw:name="0" text:anchor-type="paragraph" draw:z-index="0" svg:width="10.583333333333cm" svg:height="9.6864406779661cm"><draw:image xlink:href="Pictures/136cab1fa0eecfa34d5930a4a7a22183.png" xlink:type="simple" xlink:show="embed" xlink:actuate="onLoad"/></draw:frame></text:p>
      <text:p text:style-name="Text_20_body">You will then be presented with the Navigator for Registration:</text:p>
      <text:p text:style-name="Text_20_body"><draw:frame draw:style-name="mediacenter" draw:name="1" text:anchor-type="paragraph" draw:z-index="1" svg:width="15.875cm" svg:height="10.526002166847cm"><draw:image xlink:href="Pictures/d804750500b5496b616933ef1a3d4b7d.png" xlink:type="simple" xlink:show="embed" xlink:actuate="onLoad"/></draw:frame></text:p>
      <text:h text:style-name="Heading_20_3" text:outline-level="3"><text:bookmark-start text:name="__RefHeading___show_list_registrations_10"/><text:bookmark-start text:name="show_list_registrations"/>Show (list) registrations<text:bookmark-end text:name="__RefHeading___show_list_registrations_10"/><text:bookmark-end text:name="show_list_registrations"/></text:h>
      <text:p text:style-name="Text_20_body">To see a list of registrations click on the List button:
<draw:frame draw:style-name="mediacenter" draw:name="2" text:anchor-type="paragraph" draw:z-index="2" svg:width="15.875cm" svg:height="8.5044642857143cm"><draw:image xlink:href="Pictures/9a3b37dc8f99e18df96c17512a996921.png" xlink:type="simple" xlink:show="embed" xlink:actuate="onLoad"/></draw:frame></text:p>
      <text:p text:style-name="Text_20_body">This will open the filter window to allow you to refine your search. The filters all work in the normal way so, if you want to list all registrations, do not enter anything in the filters:
<draw:frame draw:style-name="mediacenter" draw:name="3" text:anchor-type="paragraph" draw:z-index="3" svg:width="10.583333333333cm" svg:height="9.635189669088cm"><draw:image xlink:href="Pictures/8741fee13e8ee96f7d74bf5aa6568050.png" xlink:type="simple" xlink:show="embed" xlink:actuate="onLoad"/></draw:frame></text:p>
      <text:p text:style-name="Text_20_body">Clicking the <text:span text:style-name="Emphasis">Find</text:span> button will display a list of all the registrations that match your search criteria:
<draw:frame draw:style-name="mediacenter" draw:name="4" text:anchor-type="paragraph" draw:z-index="4" svg:width="15.875cm" svg:height="9.5626346982759cm"><draw:image xlink:href="Pictures/6a4fa1c3cbe41003ca5b7b2b8b1daabf.png" xlink:type="simple" xlink:show="embed" xlink:actuate="onLoad"/></draw:frame></text:p>
      <text:h text:style-name="Heading_20_4" text:outline-level="4"><text:bookmark-start text:name="__RefHeading___new_11"/><text:bookmark-start text:name="new"/>New<text:bookmark-end text:name="__RefHeading___new_11"/><text:bookmark-end text:name="new"/></text:h>
      <text:p text:style-name="Text_20_body">This will allow you to enter new registrations. See the section <text:a xlink:type="simple" xlink:href="#__RefHeading___new_registration_15" text:style-name="Local_20_link" text:visited-style-name="Visited_20_Local_20_Link">New Registration</text:a>.</text:p>
      <text:h text:style-name="Heading_20_4" text:outline-level="4"><text:bookmark-start text:name="__RefHeading___delete_12"/><text:bookmark-start text:name="delete"/>Delete<text:bookmark-end text:name="__RefHeading___delete_12"/><text:bookmark-end text:name="delete"/></text:h>
      <text:p text:style-name="Text_20_body">You may remove registrations by highlighting an item on this list and clicking the delete button.</text:p>
      <text:h text:style-name="Heading_20_4" text:outline-level="4"><text:bookmark-start text:name="__RefHeading___find_13"/><text:bookmark-start text:name="find"/>Find<text:bookmark-end text:name="__RefHeading___find_13"/><text:bookmark-end text:name="find"/></text:h>
      <text:p text:style-name="Text_20_body">This allows you to refine your search without having to go back to the previous window.</text:p>
      <text:h text:style-name="Heading_20_4" text:outline-level="4"><text:bookmark-start text:name="__RefHeading___view_edit_registration_14"/><text:bookmark-start text:name="view_edit_registration"/>View / edit registration<text:bookmark-end text:name="__RefHeading___view_edit_registration_14"/><text:bookmark-end text:name="view_edit_registration"/></text:h>
      <text:p text:style-name="Text_20_body">To view and edit the details of a registration, <text:span text:style-name="Strong_20_Emphasis">double click</text:span> it in the list and it will bring up a window where you can view and edit the details:
<draw:frame draw:style-name="mediacenter" draw:name="5" text:anchor-type="paragraph" draw:z-index="5" svg:width="15.875cm" svg:height="13.470953002611cm"><draw:image xlink:href="Pictures/b07125366f78a63b5b30e6d1b89616b8.png" xlink:type="simple" xlink:show="embed" xlink:actuate="onLoad"/></draw:frame></text:p>
      <text:h text:style-name="Heading_20_3" text:outline-level="3"><text:bookmark-start text:name="__RefHeading___new_registration_15"/><text:bookmark-start text:name="new_registration"/>New registration<text:bookmark-end text:name="__RefHeading___new_registration_15"/><text:bookmark-end text:name="new_registration"/></text:h>
      <text:p text:style-name="Text_20_body">To enter a new drug registration record, click on <draw:frame draw:style-name="media" draw:name="6" text:anchor-type="as-char" draw:z-index="6" svg:width="6.429375cm" style:rel-width="100%" svg:height="3.7041666666667cm" style:rel-height="scale"><draw:image xlink:href="Pictures/e57983600477457d647c63cf40bdc9e4.png" xlink:type="simple" xlink:show="embed" xlink:actuate="onLoad"/></draw:frame></text:p>
      <text:p text:style-name="Text_20_body">This will open the following window where data can be entered in fields as described below:</text:p>
      <text:p text:style-name="Text_20_body"><draw:frame draw:style-name="mediacenter" draw:name="7" text:anchor-type="paragraph" draw:z-index="7" svg:width="19.658541666667cm" style:rel-width="100%" svg:height="16.906875cm" style:rel-height="scale"><draw:image xlink:href="Pictures/e86727f7d2ea31c7ffdc2f1b03381701.png" xlink:type="simple" xlink:show="embed" xlink:actuate="onLoad"/></draw:frame></text:p>
      <text:h text:style-name="Heading_20_4" text:outline-level="4"><text:bookmark-start text:name="__RefHeading___supplier_16"/><text:bookmark-start text:name="supplier"/>Supplier<text:bookmark-end text:name="__RefHeading___supplier_16"/><text:bookmark-end text:name="supplier"/></text:h>
      <text:list text:style-name="List_20_1" text:continue-numbering="false">
        <text:list-item>
          <text:p text:style-name="List_20_1_Content_First"> To get a list of suppliers starting with a particular letter, enter the letter and press <text:span text:style-name="Strong_20_Emphasis">Tab</text:span>. This will let you select the supplier from a list.</text:p>
        </text:list-item>
        <text:list-item>
          <text:p text:style-name="List_20_1_Content"> If you enter a letter and there is only one supplier beginning with that letter it will automatically be entered into the Supplier field.</text:p>
        </text:list-item>
        <text:list-item>
          <text:p text:style-name="List_20_1_Content"> If the supplier is not listed you may need to create a new supplier record by clicking on the New Supplier button.</text:p>
        </text:list-item>
        <text:list-item>
          <text:p text:style-name="List_20_1_Content"> If you want to list all suppliers you can enter <text:span text:style-name="Strong_20_Emphasis">@</text:span> and click Find.</text:p>
        </text:list-item>
        <text:list-item>
          <text:p text:style-name="List_20_1_Content"> For more details see the New Suppler section below.</text:p>
        </text:list-item>
        <text:list-item>
          <text:p text:style-name="List_20_1_Content_Last"> Once you have chosen a supplier you will be able to edit the supplier details by clicking on the Edit Supplier button.</text:p>
        </text:list-item>
      </text:list>
      <text:h text:style-name="Heading_20_4" text:outline-level="4"><text:bookmark-start text:name="__RefHeading___item_name_17"/><text:bookmark-start text:name="item_name"/>Item name<text:bookmark-end text:name="__RefHeading___item_name_17"/><text:bookmark-end text:name="item_name"/></text:h>
      <text:p text:style-name="Text_20_body">Enter the first letter of the item, press <text:span text:style-name="Strong_20_Emphasis">Tab</text:span>, and select the item from the list that displays.</text:p>
      <text:h text:style-name="Heading_20_4" text:outline-level="4"><text:bookmark-start text:name="__RefHeading___manufacturer_18"/><text:bookmark-start text:name="manufacturer"/>Manufacturer<text:bookmark-end text:name="__RefHeading___manufacturer_18"/><text:bookmark-end text:name="manufacturer"/></text:h>
      <text:p text:style-name="Text_20_body">As above enter the first letter of the manufacturer, press Tab, and select from the displayed list. If the manufacturer is not displayed a new record for the manufacturer will need to be created by clicking on the New Manufacturer button.</text:p>
      <text:h text:style-name="Heading_20_4" text:outline-level="4"><text:bookmark-start text:name="__RefHeading___trade_name_19"/><text:bookmark-start text:name="trade_name"/>Trade name<text:bookmark-end text:name="__RefHeading___trade_name_19"/><text:bookmark-end text:name="trade_name"/></text:h>
      <text:p text:style-name="Text_20_body">As trade names for drugs vary widely this is a field to fill out manually.</text:p>
      <text:h text:style-name="Heading_20_4" text:outline-level="4"><text:bookmark-start text:name="__RefHeading___currently_registered_20"/><text:bookmark-start text:name="currently_registered"/>Currently registered<text:bookmark-end text:name="__RefHeading___currently_registered_20"/><text:bookmark-end text:name="currently_registered"/></text:h>
      <text:p text:style-name="Text_20_body">If this item has been approved for registration then tick this box. The approval date will change to today's date once the window has been closed.</text:p>
      <text:h text:style-name="Heading_20_4" text:outline-level="4"><text:bookmark-start text:name="__RefHeading___status_21"/><text:bookmark-start text:name="status"/>Status<text:bookmark-end text:name="__RefHeading___status_21"/><text:bookmark-end text:name="status"/></text:h>
      <text:p text:style-name="Text_20_body">You can assign a drug registration a status you have previously defined in the Drug Registration status window </text:p>
      <text:h text:style-name="Heading_20_4" text:outline-level="4"><text:bookmark-start text:name="__RefHeading___documents_22"/><text:bookmark-start text:name="documents"/>Documents<text:bookmark-end text:name="__RefHeading___documents_22"/><text:bookmark-end text:name="documents"/></text:h>
      <text:p text:style-name="Text_20_body">You may attach documents to the registration record by clicking the plus button.  This will open a window to allow you to navigate to and choose a locally stored document. To view documents stored in this way simply double click the document listed below.</text:p>
      <text:h text:style-name="Heading_20_4" text:outline-level="4"><text:bookmark-start text:name="__RefHeading___logs_23"/><text:bookmark-start text:name="logs"/>Logs<text:bookmark-end text:name="__RefHeading___logs_23"/><text:bookmark-end text:name="logs"/></text:h>
      <text:p text:style-name="Text_20_body">The log tab allows you to see a list of events such as when this item was approved.</text:p>
      <text:h text:style-name="Heading_20_3" text:outline-level="3"><text:bookmark-start text:name="__RefHeading___show_list_suppliers_24"/><text:bookmark-start text:name="show_list_suppliers"/>Show (list) suppliers<text:bookmark-end text:name="__RefHeading___show_list_suppliers_24"/><text:bookmark-end text:name="show_list_suppliers"/></text:h>
      <text:p text:style-name="Text_20_body">See Show Suppliers</text:p>
      <text:p text:style-name="Text_20_body"><draw:frame draw:style-name="media" draw:name="8" text:anchor-type="as-char" draw:z-index="8" svg:width="6.5616666666667cm" style:rel-width="100%" svg:height="3.81cm" style:rel-height="scale"><draw:image xlink:href="Pictures/f0fac6b8cc32869695629b559f70c5e6.png" xlink:type="simple" xlink:show="embed" xlink:actuate="onLoad"/></draw:frame></text:p>
      <text:h text:style-name="Heading_20_3" text:outline-level="3"><text:bookmark-start text:name="__RefHeading___new_supplier_25"/><text:bookmark-start text:name="new_supplier"/>New supplier<text:bookmark-end text:name="__RefHeading___new_supplier_25"/><text:bookmark-end text:name="new_supplier"/></text:h>
      <text:p text:style-name="Text_20_body">See Names: using, adding and editing</text:p>
      <text:p text:style-name="Text_20_body"><draw:frame draw:style-name="media" draw:name="9" text:anchor-type="as-char" draw:z-index="9" svg:width="6.5616666666667cm" style:rel-width="100%" svg:height="3.81cm" style:rel-height="scale"><draw:image xlink:href="Pictures/8d4e05520d713b9eb9b74287e3de0076.png" xlink:type="simple" xlink:show="embed" xlink:actuate="onLoad"/></draw:frame></text:p>
      <text:h text:style-name="Heading_20_3" text:outline-level="3"><text:bookmark-start text:name="__RefHeading___show_new_manufacturers_26"/><text:bookmark-start text:name="show_new_manufacturers"/>Show / new manufacturers<text:bookmark-end text:name="__RefHeading___show_new_manufacturers_26"/><text:bookmark-end text:name="show_new_manufacturers"/></text:h>
      <text:p text:style-name="Text_20_body">The process for viewing or adding a new manufacturer is the same as the process for viewing/adding a supplier - refer to the instructions above.</text:p>
      <text:h text:style-name="Heading_20_3" text:outline-level="3"><text:bookmark-start text:name="__RefHeading___reports_27"/><text:bookmark-start text:name="reports"/>Reports<text:bookmark-end text:name="__RefHeading___reports_27"/><text:bookmark-end text:name="reports"/></text:h>
      <text:p text:style-name="Text_20_body"><draw:frame draw:style-name="media" draw:name="10" text:anchor-type="as-char" draw:z-index="10" svg:width="6.50875cm" style:rel-width="100%" svg:height="3.9158333333333cm" style:rel-height="scale"><draw:image xlink:href="Pictures/59441d6136cd4d0db991f4121452e9e1.png" xlink:type="simple" xlink:show="embed" xlink:actuate="onLoad"/></draw:frame></text:p>
      <text:p text:style-name="Text_20_body">Clicking on Registrations will open a report listing all of your registration records.</text:p>
      <text:h text:style-name="Heading_20_3" text:outline-level="3"><text:bookmark-start text:name="__RefHeading___registration_categories_28"/><text:bookmark-start text:name="registration_categories"/>Registration categories<text:bookmark-end text:name="__RefHeading___registration_categories_28"/><text:bookmark-end text:name="registration_categories"/></text:h>
      <text:p text:style-name="Text_20_body">Item categories are a great way of grouping your items. This enables you, for example, to report on specific groups of products by filtering by category. This can be extremely helpful.</text:p>
      <text:p text:style-name="Text_20_body"><draw:frame draw:style-name="media" draw:name="11" text:anchor-type="as-char" draw:z-index="11" svg:width="4.841875cm" style:rel-width="100%" svg:height="3.5983333333333cm" style:rel-height="scale"><draw:image xlink:href="Pictures/83e221b37e5142a8ab3a6ec6d3215a31.png" xlink:type="simple" xlink:show="embed" xlink:actuate="onLoad"/></draw:frame></text:p>
      <text:p text:style-name="Text_20_body">To create a new category click on the Cat. This will open this window:</text:p>
      <text:p text:style-name="Text_20_body"><draw:frame draw:style-name="media" draw:name="12" text:anchor-type="as-char" draw:z-index="12" svg:width="7.9375cm" style:rel-width="100%" svg:height="11.89635286783cm" style:rel-height="scale"><draw:image xlink:href="Pictures/d4f1c088d72d104b5712593dd060c1c1.png" xlink:type="simple" xlink:show="embed" xlink:actuate="onLoad"/></draw:frame></text:p>
      <text:h text:style-name="Heading_20_4" text:outline-level="4"><text:bookmark-start text:name="__RefHeading___view_registrations_in_category_29"/><text:bookmark-start text:name="view_registrations_in_category"/>View registrations in category<text:bookmark-end text:name="__RefHeading___view_registrations_in_category_29"/><text:bookmark-end text:name="view_registrations_in_category"/></text:h>
      <text:list text:style-name="List_20_1" text:continue-numbering="false">
        <text:list-item>
          <text:p text:style-name="LastListParagraph_List_20_1_Content_First"> To view a list of registrations assigned to each category <text:span text:style-name="Strong_20_Emphasis">double click</text:span> on the category in the list.</text:p>
        </text:list-item>
      </text:list>
      <text:h text:style-name="Heading_20_4" text:outline-level="4"><text:bookmark-start text:name="__RefHeading___new_30"/><text:bookmark-start text:name="new1"/>New<text:bookmark-end text:name="__RefHeading___new_30"/><text:bookmark-end text:name="new1"/></text:h>
      <text:list text:style-name="List_20_1" text:continue-numbering="false">
        <text:list-item>
          <text:p text:style-name="LastListParagraph_List_20_1_Content_First"> Click the <text:span text:style-name="Strong_20_Emphasis">New</text:span> button to add a new category.</text:p>
        </text:list-item>
      </text:list>
      <text:h text:style-name="Heading_20_4" text:outline-level="4"><text:bookmark-start text:name="__RefHeading___delete_31"/><text:bookmark-start text:name="delete1"/>Delete<text:bookmark-end text:name="__RefHeading___delete_31"/><text:bookmark-end text:name="delete1"/></text:h>
      <text:list text:style-name="List_20_1" text:continue-numbering="false">
        <text:list-item>
          <text:p text:style-name="LastListParagraph_List_20_1_Content_First"> Click the <text:span text:style-name="Strong_20_Emphasis">Delete</text:span> button to remove a category.</text:p>
        </text:list-item>
      </text:list>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If there are registrations assigned to a category, then mSupply will not let you delete the category until you have removed the category from the <text:span text:style-name="Emphasis">drug registration records</text:span>.  mSupply will open the category so that you can see the Registration records that are assigned to this category.</text:p></table:table-cell></table:table-row></table:table></draw:text-box></draw:frame></text:p>
      <text:p text:style-name="Text_20_body"><draw:frame draw:style-name="media" draw:name="13" text:anchor-type="as-char" draw:z-index="13" svg:width="21.166666666667cm" style:rel-width="100%" svg:height="14.308193668529cm" style:rel-height="scale"><draw:image xlink:href="Pictures/b95c4f88729b9c72d5425b31adb72a4f.png" xlink:type="simple" xlink:show="embed" xlink:actuate="onLoad"/></draw:frame></text:p>
      <text:h text:style-name="Heading_20_3" text:outline-level="3"><text:bookmark-start text:name="__RefHeading___drug_registration_status_window_32"/><text:bookmark-start text:name="drug_registration_status_window"/>Drug registration status window<text:bookmark-end text:name="__RefHeading___drug_registration_status_window_32"/><text:bookmark-end text:name="drug_registration_status_window"/></text:h>
      <text:p text:style-name="Text_20_body">In this window you can define for yourself the different states or phases of a Drug Registration (for example, In Process, Refused, Waiting for documents, etc). This means that the status of a registration can be seen at a glance.  </text:p>
      <text:p text:style-name="Text_20_body"><draw:frame draw:style-name="media" draw:name="14" text:anchor-type="as-char" draw:z-index="14" svg:width="4.0745833333333cm" style:rel-width="100%" svg:height="2.8310416666667cm" style:rel-height="scale"><draw:image xlink:href="Pictures/1dcb52ed8d4a42daf4c72bb30bbdefce.png" xlink:type="simple" xlink:show="embed" xlink:actuate="onLoad"/></draw:frame></text:p>
      <text:p text:style-name="Text_20_body">To show, create or delete a status click on the above button in the Navigator.</text:p>
      <text:p text:style-name="Text_20_body"><draw:frame draw:style-name="mediacenter" draw:name="15" text:anchor-type="paragraph" draw:z-index="15" svg:width="10.583333333333cm" svg:height="14.313958333333cm"><draw:image xlink:href="Pictures/202d91da7a9965d90de9b1a919ab8ea9.png" xlink:type="simple" xlink:show="embed" xlink:actuate="onLoad"/></draw:frame></text:p>
      <text:h text:style-name="Heading_20_4" text:outline-level="4"><text:bookmark-start text:name="__RefHeading___edit_a_status_33"/><text:bookmark-start text:name="edit_a_status"/>Edit a status<text:bookmark-end text:name="__RefHeading___edit_a_status_33"/><text:bookmark-end text:name="edit_a_status"/></text:h>
      <text:p text:style-name="Text_20_body">To edit a status, double-click on it. You can change its name or identifying color. The drug registrations that have been assigned this status will be affected by the change.</text:p>
      <text:p text:style-name="Text_20_body"><draw:frame draw:style-name="mediacenter" draw:name="16" text:anchor-type="paragraph" draw:z-index="16" svg:width="10.768541666667cm" svg:height="4.3127083333333cm"><draw:image xlink:href="Pictures/60e0c32ddd23c70d6e2d48f2035b0aab.png" xlink:type="simple" xlink:show="embed" xlink:actuate="onLoad"/></draw:frame></text:p>
      <text:h text:style-name="Heading_20_4" text:outline-level="4"><text:bookmark-start text:name="__RefHeading___add_a_new_status_34"/><text:bookmark-start text:name="add_a_new_status"/>Add a new status<text:bookmark-end text:name="__RefHeading___add_a_new_status_34"/><text:bookmark-end text:name="add_a_new_status"/></text:h>
      <text:p text:style-name="Text_20_body"> * Click the <text:span text:style-name="Strong_20_Emphasis">New</text:span> button to add a new status.</text:p>
      <text:h text:style-name="Heading_20_4" text:outline-level="4"><text:bookmark-start text:name="__RefHeading___delete_a_status_35"/><text:bookmark-start text:name="delete_a_status"/>Delete a status<text:bookmark-end text:name="__RefHeading___delete_a_status_35"/><text:bookmark-end text:name="delete_a_status"/></text:h>
      <text:p text:style-name="Text_20_body"> * Click the <text:span text:style-name="Strong_20_Emphasis">Delete</text:span> button to remove a status.</text:p>
      <text:p text:style-name="Text_20_body"><draw:frame draw:style-name="PluginODTAutoStyle_Frame_9_text_frame" draw:name="Frame3" text:anchor-type="paragraph" svg:width="433.701pt" draw:z-index="0" svg:min-height="1cm"><draw:text-box><table:table table:style-name="Table"><table:table-column table:style-name="odt_auto_style_table_column_3_1"/><table:table-row><table:table-cell office:value-type="string" table:style-name="tablecell"><text:p text:style-name="tablealignleft">If this status has been assigned to registrations, then mSupply will not let you delete the status until you have removed the status from the <text:span text:style-name="Emphasis">drug registration records</text:span>.  mSupply will tell you how many drug registrations have been assigned this status.</text:p></table:table-cell></table:table-row></table:table></draw:text-box></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arvregimendatarecording</text:span> | | Next: <text:span text:style-name="Strong_20_Emphasis">26.13. Using the mSupply remote client</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1::34:49</meta:creation-date>
    <dc:creator>Generated</dc:creator>
    <dc:date>2026-08-13T01::34:49</dc:date>
    <dc:language>en-US</dc:language>
    <meta:editing-cycles>1</meta:editing-cycles>
    <meta:editing-duration>PT0S</meta:editing-duration>
    <dc:title>other_stuff:registration</dc:title>
  </office:meta>
</office:document-meta>
</file>