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d89bf268b4919a36c1a75956be886d68.png"/>
  <manifest:file-entry manifest:media-type="image/png" manifest:full-path="Pictures/965a2e181e1cc52b37d6f3ca46b943e3.png"/>
  <manifest:file-entry manifest:media-type="image/png" manifest:full-path="Pictures/b4a46ebc6ad0fb5414cc009b2a293e6c.png"/>
  <manifest:file-entry manifest:media-type="image/png" manifest:full-path="Pictures/b6bba7eec3ee58034d59039509aa391d.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2" text:outline-level="2"><text:bookmark text:name="other_stuff:reminders"/><text:bookmark-start text:name="__RefHeading___reminders_1"/><text:bookmark-start text:name="reminders"/>Reminders<text:bookmark-end text:name="__RefHeading___reminders_1"/><text:bookmark-end text:name="reminders"/></text:h>
      <text:p text:style-name="Text_20_body">&lt;HTML&gt;&lt;p class=“version”&gt;updated: version 3.1&lt;/p&gt;&lt;/HTML&gt;
*</text:p>
      <text:p text:style-name="Text_20_body">From the <text:span text:style-name="Emphasis">Special</text:span> menu, choose <text:span text:style-name="Emphasis">Reminders</text:span>; this feature of mSupply allows you to create notes of tasks that users may need to be reminded about. In the <text:span text:style-name="Emphasis"> Reminders</text:span> window of the <text:span text:style-name="Emphasis"> Preferences</text:span> , you can check the box which will, if the particular user has been issued with one or more Reminders, display them whenever the user logs in.</text:p>
      <text:p text:style-name="Text_20_body">The Reminders command shows reminders for tasks that are not yet completed.</text:p>
      <text:p text:style-name="Text_20_body">The window defaults to reminders which are <text:span text:style-name="Emphasis"> Incomplete </text:span> and<text:span text:style-name="Emphasis"> Assigned to me, </text:span> but other options are available:</text:p>
      <text:p text:style-name="Text_20_body"><draw:frame draw:style-name="mediacenter" draw:name="0" text:anchor-type="paragraph" draw:z-index="0" svg:width="7.9375cm" style:rel-width="100%" svg:height="2.4222417840376cm" style:rel-height="scale"><draw:image xlink:href="Pictures/d89bf268b4919a36c1a75956be886d68.png" xlink:type="simple" xlink:show="embed" xlink:actuate="onLoad"/></draw:frame></text:p>
      <text:p text:style-name="Text_20_body"><draw:frame draw:style-name="mediacenter" draw:name="1" text:anchor-type="paragraph" draw:z-index="1" svg:width="13.229166666667cm" svg:height="6.387364821883cm"><draw:image xlink:href="Pictures/965a2e181e1cc52b37d6f3ca46b943e3.png" xlink:type="simple" xlink:show="embed" xlink:actuate="onLoad"/></draw:frame></text:p>
      <text:p text:style-name="Text_20_body">To add a new reminder, click the <text:span text:style-name="Emphasis"> New reminder</text:span> button.</text:p>
      <text:p text:style-name="Text_20_body">To edit a reminder, double-click it in the list.</text:p>
      <text:p text:style-name="Text_20_body">To delete a reminder, click on the reminder to delete, then click the <text:span text:style-name="Emphasis"> Delete</text:span> button.</text:p>
      <text:p text:style-name="Text_20_body">You can sort the list by clicking on the column headers. Click a second time to sort in the opposite direction.</text:p>
      <text:h text:style-name="Heading_20_5" text:outline-level="5"><text:bookmark-start text:name="__RefHeading___filtering_the_list_2"/><text:bookmark-start text:name="filtering_the_list"/>Filtering the list<text:bookmark-end text:name="__RefHeading___filtering_the_list_2"/><text:bookmark-end text:name="filtering_the_list"/></text:h>
      <text:p text:style-name="Text_20_body">You can change the reminders displayed according to the status and whether the reminder is for you to complete or was created by you.</text:p>
      <text:p text:style-name="Text_20_body">To show only complete or in-complete reminders, choose from the status drop-down list.</text:p>
      <text:h text:style-name="Heading_20_4" text:outline-level="4"><text:bookmark-start text:name="__RefHeading___the_reminder_details_window_3"/><text:bookmark-start text:name="the_reminder_details_window"/>The Reminder details window<text:bookmark-end text:name="__RefHeading___the_reminder_details_window_3"/><text:bookmark-end text:name="the_reminder_details_window"/></text:h>
      <text:p text:style-name="Text_20_body"><draw:frame draw:style-name="mediacenter" draw:name="2" text:anchor-type="paragraph" draw:z-index="2" svg:width="13.229166666667cm" svg:height="8.2394422952934cm"><draw:image xlink:href="Pictures/b4a46ebc6ad0fb5414cc009b2a293e6c.png" xlink:type="simple" xlink:show="embed" xlink:actuate="onLoad"/></draw:frame></text:p>
      <text:p text:style-name="Text_20_body"><text:span text:style-name="Strong_20_Emphasis">Date: </text:span>The due date of the task</text:p>
      <text:p text:style-name="Text_20_body"><text:span text:style-name="Strong_20_Emphasis">Reminder for User: </text:span>By default you create reminders for yourself, but you can also create them for other users. If you're the micro-managing type, you could put everyone else's work plans in for each day or week!</text:p>
      <text:p text:style-name="Text_20_body"><draw:frame draw:style-name="mediacenter" draw:name="3" text:anchor-type="paragraph" draw:z-index="3" svg:width="5.953125cm" style:rel-width="100%" svg:height="3.7410348360656cm" style:rel-height="scale"><draw:image xlink:href="Pictures/b6bba7eec3ee58034d59039509aa391d.png" xlink:type="simple" xlink:show="embed" xlink:actuate="onLoad"/></draw:frame></text:p>
      <text:p text:style-name="Text_20_body"><text:span text:style-name="Strong_20_Emphasis">Message: </text:span>The text of the reminder message. Reminders may be shown in any one of eight colours, according to the colour selected when you click on the box in the upper right corner of the <text:span text:style-name="Emphasis"> New Reminder </text:span> or<text:span text:style-name="Emphasis"> Edit Reminder</text:span> window</text:p>
      <text:p text:style-name="Text_20_body"><text:span text:style-name="Strong_20_Emphasis">Completed: </text:span>Check this box if the reminder is completed (but note that it won't usually show in the list once is is checked)</text:p>
      <text:p text:style-name="Text_20_body"><text:span text:style-name="Strong_20_Emphasis">Repeats automatically: </text:span>Once this box is checked, you will be shown options for the reminder to repeat daily, weekly or monthly.</text:p>
      <text:p text:style-name="Text_20_body"><text:span text:style-name="Strong_20_Emphasis">Colour: </text:span> Use the Drop-down list of colours to set a reminder colour. This colour will be used to colour the reminder in the list. For example, you might want to choose Red for all tasks you intend to do today.</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9-08T21::26:35</meta:creation-date>
    <dc:creator>Generated</dc:creator>
    <dc:date>2026-09-08T21::26:35</dc:date>
    <dc:language>en-US</dc:language>
    <meta:editing-cycles>1</meta:editing-cycles>
    <meta:editing-duration>PT0S</meta:editing-duration>
    <dc:title>other_stuff:reminders</dc:title>
  </office:meta>
</office:document-meta>
</file>