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7ea3c38104be8555a4c25dba75528f.png"/>
  <manifest:file-entry manifest:media-type="image/png" manifest:full-path="Pictures/3ce0f9565c6f57e6a5dcffe5c8951467.png"/>
  <manifest:file-entry manifest:media-type="image/png" manifest:full-path="Pictures/79676f5c51242a1e71a166cd262baae2.png"/>
  <manifest:file-entry manifest:media-type="image/png" manifest:full-path="Pictures/5fa18a415eee5dfed178c283685681b7.png"/>
  <manifest:file-entry manifest:media-type="image/png" manifest:full-path="Pictures/2248e7a796bd984a56dda9b4f6a08678.png"/>
  <manifest:file-entry manifest:media-type="image/png" manifest:full-path="Pictures/e154825bf026a89c12d47e6d982bffe0.png"/>
  <manifest:file-entry manifest:media-type="image/png" manifest:full-path="Pictures/f1f394d8933bebeb9b8caed0a1fcd4f0.png"/>
  <manifest:file-entry manifest:media-type="image/png" manifest:full-path="Pictures/2f507d610afa81efda9c9da1e7e3b68c.png"/>
  <manifest:file-entry manifest:media-type="image/png" manifest:full-path="Pictures/546d0ff6b39ae12be858fb546d1f7cf7.png"/>
  <manifest:file-entry manifest:media-type="image/png" manifest:full-path="Pictures/fec3bab19ae728ae225c65299fdd2ca2.png"/>
  <manifest:file-entry manifest:media-type="image/png" manifest:full-path="Pictures/8e08d2ffedf9a58d84e834d759dad5db.png"/>
  <manifest:file-entry manifest:media-type="image/png" manifest:full-path="Pictures/cc2811954427957b28293e0d28d547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yments_and_receipts:cash_register"/><text:bookmark-start text:name="__RefHeading___cash_register_1"/><text:bookmark-start text:name="cash_register"/>11.04. Cash register<text:bookmark-end text:name="__RefHeading___cash_register_1"/><text:bookmark-end text:name="cash_register"/></text:h>
      <text:p text:style-name="Text_20_body">The <text:span text:style-name="Strong_20_Emphasis">Cash Register</text:span> shows all movements of cash in and out, and the current cash balance. It can be used for managing cash reconciliation in a store.</text:p>
      <text:h text:style-name="Heading_20_2" text:outline-level="2"><text:bookmark-start text:name="__RefHeading___viewing_the_cash_register_2"/><text:bookmark-start text:name="viewing_the_cash_register"/>Viewing the cash register<text:bookmark-end text:name="__RefHeading___viewing_the_cash_register_2"/><text:bookmark-end text:name="viewing_the_cash_register"/></text:h>
      <text:p text:style-name="Text_20_body">1. Click the <text:span text:style-name="Strong_20_Emphasis">Special</text:span> tab in the navigator.</text:p>
      <text:p text:style-name="Text_20_body">2. Click the <text:span text:style-name="Strong_20_Emphasis">Cash Register</text:span> button. </text:p>
      <text:p text:style-name="Text_20_body"><draw:frame draw:style-name="mediacenter" draw:name="0" text:anchor-type="paragraph" draw:z-index="0" svg:width="15.875cm" svg:height="11.631358225108cm"><draw:image xlink:href="Pictures/9d7ea3c38104be8555a4c25dba75528f.png" xlink:type="simple" xlink:show="embed" xlink:actuate="onLoad"/></draw:frame></text:p>
      <text:p text:style-name="Text_20_body">3. The <text:span text:style-name="Strong_20_Emphasis">Cash Register</text:span> will open. You can see the <text:span text:style-name="Strong_20_Emphasis">Current register balance</text:span> and, for each transaction:</text:p>
      <text:list text:style-name="List_20_1" text:continue-numbering="false">
        <text:list-item>
          <text:p text:style-name="List_20_1_Content_First"> Who the cash was received from or paid to</text:p>
        </text:list-item>
        <text:list-item>
          <text:p text:style-name="List_20_1_Content"> Payment type, where <text:span text:style-name="Strong_20_Emphasis">rc</text:span> is a <text:span text:style-name="Emphasis"><text:span text:style-name="Strong_20_Emphasis">cash receipt</text:span></text:span> and <text:span text:style-name="Strong_20_Emphasis">ps</text:span> is a <text:span text:style-name="Emphasis"><text:span text:style-name="Strong_20_Emphasis">supplier payment</text:span></text:span></text:p>
        </text:list-item>
        <text:list-item>
          <text:p text:style-name="List_20_1_Content"> Amount received or paid, where a <text:span text:style-name="Strong_20_Emphasis">positive</text:span> number is <text:span text:style-name="Emphasis"><text:span text:style-name="Strong_20_Emphasis">cash in</text:span></text:span> and a <text:span text:style-name="Strong_20_Emphasis">negative</text:span> number is <text:span text:style-name="Emphasis"><text:span text:style-name="Strong_20_Emphasis">cash out</text:span></text:span></text:p>
        </text:list-item>
        <text:list-item>
          <text:p text:style-name="List_20_1_Content"> Date of the transaction</text:p>
        </text:list-item>
        <text:list-item>
          <text:p text:style-name="List_20_1_Content_Last"> Other details such as reasons and comments</text:p>
        </text:list-item>
      </text:list>
      <text:p text:style-name="Text_20_body"><draw:frame draw:style-name="mediacenter" draw:name="1" text:anchor-type="paragraph" draw:z-index="1" svg:width="15.875cm" svg:height="9.5183785192909cm"><draw:image xlink:href="Pictures/3ce0f9565c6f57e6a5dcffe5c8951467.png" xlink:type="simple" xlink:show="embed" xlink:actuate="onLoad"/></draw:frame></text:p>
      <text:h text:style-name="Heading_20_2" text:outline-level="2"><text:bookmark-start text:name="__RefHeading___adding_or_removing_cash_3"/><text:bookmark-start text:name="adding_or_removing_cash"/>Adding or removing cash<text:bookmark-end text:name="__RefHeading___adding_or_removing_cash_3"/><text:bookmark-end text:name="adding_or_removing_cash"/></text:h>
      <text:p text:style-name="Text_20_body">All transactions involving cash movement will be <text:span text:style-name="Emphasis">automatically</text:span> added to the cash register. For example, receiving payments for prescriptions or making payments of supplier invoices.</text:p>
      <text:p text:style-name="Text_20_body">You can set permissions to allow users to manually add <text:span text:style-name="Strong_20_Emphasis">cash in</text:span> or take <text:span text:style-name="Strong_20_Emphasis">cash out</text:span> from the cash register. For example, this may be necessary for depositing cash in the bank. </text:p>
      <text:h text:style-name="Heading_20_3" text:outline-level="3"><text:bookmark-start text:name="__RefHeading___permissions_for_manual_cash_in_out_transactions_4"/><text:bookmark-start text:name="permissions_for_manual_cash_in_out_transactions"/>Permissions for manual cash in/out transactions<text:bookmark-end text:name="__RefHeading___permissions_for_manual_cash_in_out_transactions_4"/><text:bookmark-end text:name="permissions_for_manual_cash_in_out_transactions"/></text:h>
      <text:p text:style-name="Text_20_body">1. Go to <text:span text:style-name="Strong_20_Emphasis">Admin &gt; Edit Users &gt;</text:span> double click user name.</text:p>
      <text:p text:style-name="Text_20_body">2. In the <text:span text:style-name="Strong_20_Emphasis">Permissions (2)</text:span> tab, check the <text:span text:style-name="Strong_20_Emphasis">Create cash transactions</text:span> box to allow the user to perform manual cash in/out transactions.</text:p>
      <text:p text:style-name="Text_20_body">3. Click <text:span text:style-name="Strong_20_Emphasis">OK</text:span> until you return to the navigator screen.</text:p>
      <text:p text:style-name="Text_20_body"><draw:frame draw:style-name="mediacenter" draw:name="2" text:anchor-type="paragraph" draw:z-index="2" svg:width="15.875cm" svg:height="12.987702265372cm"><draw:image xlink:href="Pictures/79676f5c51242a1e71a166cd262baae2.png" xlink:type="simple" xlink:show="embed" xlink:actuate="onLoad"/></draw:frame></text:p>
      <text:h text:style-name="Heading_20_3" text:outline-level="3"><text:bookmark-start text:name="__RefHeading___manual_cash_in_out_transactions_5"/><text:bookmark-start text:name="manual_cash_in_out_transactions"/>Manual cash in/out transactions<text:bookmark-end text:name="__RefHeading___manual_cash_in_out_transactions_5"/><text:bookmark-end text:name="manual_cash_in_out_transactions"/></text:h>
      <text:p text:style-name="Text_20_body">Once permissions are set:</text:p>
      <text:p text:style-name="Text_20_body">1. Click the <text:span text:style-name="Strong_20_Emphasis">Special</text:span> tab in the navigator.</text:p>
      <text:p text:style-name="Text_20_body">2. Click the <text:span text:style-name="Strong_20_Emphasis">Cash Register</text:span> button. </text:p>
      <text:p text:style-name="Text_20_body">3. Click the <text:span text:style-name="Strong_20_Emphasis">Add transaction</text:span> button. Note: If the user does not have permission to make cash register transactions, an error message will appear and they will not be able to proceed.</text:p>
      <text:p text:style-name="Text_20_body"><draw:frame draw:style-name="mediacenter" draw:name="3" text:anchor-type="paragraph" draw:z-index="3" svg:width="15.875cm" svg:height="7.4220779220779cm"><draw:image xlink:href="Pictures/5fa18a415eee5dfed178c283685681b7.png" xlink:type="simple" xlink:show="embed" xlink:actuate="onLoad"/></draw:frame></text:p>
      <text:p text:style-name="Text_20_body">4. Add the <text:span text:style-name="Strong_20_Emphasis">Name</text:span> of the person/organisation to which the transaction relates.</text:p>
      <text:p text:style-name="Text_20_body"><draw:frame draw:style-name="mediacenter" draw:name="4" text:anchor-type="paragraph" draw:z-index="4" svg:width="7.9375cm" style:rel-width="100%" svg:height="10.238224637681cm" style:rel-height="scale"><draw:image xlink:href="Pictures/2248e7a796bd984a56dda9b4f6a08678.png" xlink:type="simple" xlink:show="embed" xlink:actuate="onLoad"/></draw:frame></text:p>
      <text:p text:style-name="Text_20_body">5. Select the <text:span text:style-name="Strong_20_Emphasis">Transaction Type</text:span> from the dropdown list: <text:span text:style-name="Strong_20_Emphasis">Cash out</text:span> (remove) or <text:span text:style-name="Strong_20_Emphasis">Cash in</text:span> (add).</text:p>
      <text:p text:style-name="Text_20_body">6. Enter the <text:span text:style-name="Strong_20_Emphasis">Amount</text:span> of cash being removed or added.</text:p>
      <text:p text:style-name="Text_20_body"><draw:frame draw:style-name="mediacenter" draw:name="5" text:anchor-type="paragraph" draw:z-index="5" svg:width="7.9375cm" style:rel-width="100%" svg:height="10.238224637681cm" style:rel-height="scale"><draw:image xlink:href="Pictures/e154825bf026a89c12d47e6d982bffe0.png" xlink:type="simple" xlink:show="embed" xlink:actuate="onLoad"/></draw:frame></text:p>
      <text:p text:style-name="Text_20_body">7. If you are making a cash out transaction and the <text:span text:style-name="Strong_20_Emphasis">Option</text:span> dropdown list is activated, you must select a reason for removing cash. You may also add a <text:span text:style-name="Strong_20_Emphasis">Description</text:span> to give further details of the transactio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set a list of standard <text:span text:style-name="Strong_20_Emphasis">Options</text:span> for the user to select from when removing cash from the register.</text:p></table:table-cell></table:table-row></table:table></draw:text-box></draw:frame></text:p>
      <text:p text:style-name="Text_20_body"><draw:frame draw:style-name="mediacenter" draw:name="6" text:anchor-type="paragraph" draw:z-index="6" svg:width="7.9375cm" style:rel-width="100%" svg:height="10.238224637681cm" style:rel-height="scale"><draw:image xlink:href="Pictures/f1f394d8933bebeb9b8caed0a1fcd4f0.png" xlink:type="simple" xlink:show="embed" xlink:actuate="onLoad"/></draw:frame></text:p>
      <text:p text:style-name="Text_20_body">8. Review the <text:span text:style-name="Strong_20_Emphasis">New Cash Register Balance</text:span>, which will be automatically calculated.</text:p>
      <text:p text:style-name="Text_20_body"><draw:frame draw:style-name="mediacenter" draw:name="7" text:anchor-type="paragraph" draw:z-index="7" svg:width="7.9375cm" style:rel-width="100%" svg:height="10.50643989432cm" style:rel-height="scale"><draw:image xlink:href="Pictures/2f507d610afa81efda9c9da1e7e3b68c.png" xlink:type="simple" xlink:show="embed" xlink:actuate="onLoad"/></draw:frame></text:p>
      <text:p text:style-name="Text_20_body">9. Click <text:span text:style-name="Strong_20_Emphasis">OK</text:span>, then click <text:span text:style-name="Strong_20_Emphasis">Save &amp; Close</text:span> to finalise the transaction. Once finalised, the transaction can no longer be edited.</text:p>
      <text:p text:style-name="Text_20_body"><draw:frame draw:style-name="mediacenter" draw:name="8" text:anchor-type="paragraph" draw:z-index="8" svg:width="7.9375cm" style:rel-width="100%" svg:height="3.5328232265446cm" style:rel-height="scale"><draw:image xlink:href="Pictures/546d0ff6b39ae12be858fb546d1f7cf7.png" xlink:type="simple" xlink:show="embed" xlink:actuate="onLoad"/></draw:frame></text:p>
      <text:p text:style-name="Text_20_body">10. The new transaction will now appear in your cash register and the <text:span text:style-name="Strong_20_Emphasis">Current register balance</text:span> will be updated.</text:p>
      <text:p text:style-name="Text_20_body"><draw:frame draw:style-name="mediacenter" draw:name="9" text:anchor-type="paragraph" draw:z-index="9" svg:width="15.875cm" svg:height="7.3554166666667cm"><draw:image xlink:href="Pictures/fec3bab19ae728ae225c65299fdd2ca2.png" xlink:type="simple" xlink:show="embed" xlink:actuate="onLoad"/></draw:frame></text:p>
      <text:h text:style-name="Heading_20_2" text:outline-level="2"><text:bookmark-start text:name="__RefHeading___printing_a_cash_transaction_report_6"/><text:bookmark-start text:name="printing_a_cash_transaction_report"/>Printing a cash transaction report<text:bookmark-end text:name="__RefHeading___printing_a_cash_transaction_report_6"/><text:bookmark-end text:name="printing_a_cash_transaction_report"/></text:h>
      <text:p text:style-name="Text_20_body">1. Click the <text:span text:style-name="Strong_20_Emphasis">Special</text:span> tab in the navigator.</text:p>
      <text:p text:style-name="Text_20_body">2. Click the <text:span text:style-name="Strong_20_Emphasis">Cash Register</text:span> button. </text:p>
      <text:p text:style-name="Text_20_body">3. Click the <text:span text:style-name="Strong_20_Emphasis">Print</text:span> button. </text:p>
      <text:p text:style-name="Text_20_body"><draw:frame draw:style-name="mediacenter" draw:name="10" text:anchor-type="paragraph" draw:z-index="10" svg:width="15.875cm" svg:height="7.4083333333333cm"><draw:image xlink:href="Pictures/8e08d2ffedf9a58d84e834d759dad5db.png" xlink:type="simple" xlink:show="embed" xlink:actuate="onLoad"/></draw:frame></text:p>
      <text:p text:style-name="Text_20_body">4. An Excel spreadsheet will open containing the same information as the cash register window. You can now save and/or print the spreadsheet from Excel.</text:p>
      <text:p text:style-name="Text_20_body"><draw:frame draw:style-name="mediacenter" draw:name="11" text:anchor-type="paragraph" draw:z-index="11" svg:width="15.875cm" svg:height="4.8621482683983cm"><draw:image xlink:href="Pictures/cc2811954427957b28293e0d28d54791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//  Previous:  <text:span text:style-name="Strong_20_Emphasis">11.03. Prescription payments and credits</text:span> </text:p>
          </table:table-cell>
          <table:table-cell office:value-type="string" table:style-name="tablecell"/>
          <table:table-cell office:value-type="string" table:style-name="tablecell">
            <text:p text:style-name="tablealignleft"> Next: <text:span text:style-name="Strong_20_Emphasis">12. Reports</text:span> //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35:07</meta:creation-date>
    <dc:creator>Generated</dc:creator>
    <dc:date>2026-09-17T13::35:07</dc:date>
    <dc:language>en-US</dc:language>
    <meta:editing-cycles>1</meta:editing-cycles>
    <meta:editing-duration>PT0S</meta:editing-duration>
    <dc:title>payments_and_receipts:cash_register</dc:title>
  </office:meta>
</office:document-meta>
</file>