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a1c6133b0ba4cf4131db13a03dd15a6.png"/>
  <manifest:file-entry manifest:media-type="image/png" manifest:full-path="Pictures/ca88a95a7ebbd0aa43a8bfce45d75c6d.png"/>
  <manifest:file-entry manifest:media-type="image/png" manifest:full-path="Pictures/ec37e1459afa86a2506fc557040a9ef8.png"/>
  <manifest:file-entry manifest:media-type="image/png" manifest:full-path="Pictures/f30da9b990ef336f427abd847af21012.png"/>
  <manifest:file-entry manifest:media-type="image/png" manifest:full-path="Pictures/708ea61a2bcec8fda3ba0df39d835321.png"/>
  <manifest:file-entry manifest:media-type="image/png" manifest:full-path="Pictures/5912121b73ca33e46c8d6f9f2b044a83.png"/>
  <manifest:file-entry manifest:media-type="image/png" manifest:full-path="Pictures/7cba489e61adac09d1dcfe3c83c857df.png"/>
  <manifest:file-entry manifest:media-type="image/png" manifest:full-path="Pictures/76fc0bc03a5206ea7437f8e7a39423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5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yments_and_receipts:prescription_payments"/><text:bookmark-start text:name="__RefHeading___prescription_payments_and_credits_1"/><text:bookmark-start text:name="prescription_payments_and_credits"/>11.03. Prescription payments and credits<text:bookmark-end text:name="__RefHeading___prescription_payments_and_credits_1"/><text:bookmark-end text:name="prescription_payments_and_credits"/></text:h>
      <text:h text:style-name="Heading_20_2" text:outline-level="2"><text:bookmark-start text:name="__RefHeading___prescription_payment_preferences_2"/><text:bookmark-start text:name="prescription_payment_preferences"/>Prescription payment preferences<text:bookmark-end text:name="__RefHeading___prescription_payment_preferences_2"/><text:bookmark-end text:name="prescription_payment_preferences"/></text:h>
      <text:p text:style-name="Text_20_body">To receive payments for prescriptions in a dispensary, go to <text:span text:style-name="Strong_20_Emphasis">Dispensary Mode Preferences</text:span> and check the <text:span text:style-name="Strong_20_Emphasis">Receive payments from prescription window</text:span> box.</text:p>
      <text:p text:style-name="Text_20_body">Once activated, a <text:span text:style-name="Strong_20_Emphasis">Payment</text:span> tab will appear in the <text:span text:style-name="Emphasis">Prescription Entry</text:span> window:</text:p>
      <text:p text:style-name="Text_20_body"><draw:frame draw:style-name="mediacenter" draw:name="0" text:anchor-type="paragraph" draw:z-index="0" svg:width="15.875cm" svg:height="10.242443012884cm"><draw:image xlink:href="Pictures/ea1c6133b0ba4cf4131db13a03dd15a6.png" xlink:type="simple" xlink:show="embed" xlink:actuate="onLoad"/></draw:frame></text:p>
      <text:h text:style-name="Heading_20_2" text:outline-level="2"><text:bookmark-start text:name="__RefHeading___entering_the_payment_3"/><text:bookmark-start text:name="entering_the_payment"/>Entering the payment<text:bookmark-end text:name="__RefHeading___entering_the_payment_3"/><text:bookmark-end text:name="entering_the_payment"/></text:h>
      <text:p text:style-name="Text_20_body">To enter a payment from the Prescription Entry window:</text:p>
      <text:p text:style-name="Text_20_body">1. Click on the <text:span text:style-name="Strong_20_Emphasis">Payment</text:span> tab.</text:p>
      <text:p text:style-name="Text_20_body">2. Enter the amount to be paid for this invoice today in the <text:span text:style-name="Strong_20_Emphasis">Amount paid by patient</text:span> field, then press the <text:span text:style-name="Emphasis">Tab</text:span> key on the keyboard:</text:p>
      <text:p text:style-name="Text_20_body"><draw:frame draw:style-name="mediacenter" draw:name="1" text:anchor-type="paragraph" draw:z-index="1" svg:width="15.875cm" svg:height="10.268353174603cm"><draw:image xlink:href="Pictures/ca88a95a7ebbd0aa43a8bfce45d75c6d.png" xlink:type="simple" xlink:show="embed" xlink:actuate="onLoad"/></draw:frame></text:p>
      <text:p text:style-name="Text_20_body">In this example, the invoice is $300 and the patient will pay the full cost today in cash.</text:p>
      <text:p text:style-name="Text_20_body">3. A confirmation window will open:</text:p>
      <text:p text:style-name="Text_20_body"><draw:frame draw:style-name="mediacenter" draw:name="2" text:anchor-type="paragraph" draw:z-index="2" svg:width="15.875cm" svg:height="10.226709613479cm"><draw:image xlink:href="Pictures/ec37e1459afa86a2506fc557040a9ef8.png" xlink:type="simple" xlink:show="embed" xlink:actuate="onLoad"/></draw:frame></text:p>
      <text:p text:style-name="Text_20_body">Enter the actual amount given by the patient in the <text:span text:style-name="Strong_20_Emphasis">Cash given</text:span> field and press the <text:span text:style-name="Emphasis">Tab</text:span> key on the keyboard. mSupply will calculate the change that must be given back to the patient and show it in the <text:span text:style-name="Strong_20_Emphasis">Change required</text:span> field.</text:p>
      <text:p text:style-name="Text_20_body">In this example, the invoice is $300 and the patient is paying with a $500 note. mSupply calculates the change to be returned is $200.</text:p>
      <text:p text:style-name="Text_20_body">If you have setup other payment types in the preferences (see 16.10. Options (standard reasons)) then you can select the type of payment being made in the <text:span text:style-name="Strong_20_Emphasis">Payment type</text:span> drop down list.</text:p>
      <text:p text:style-name="Text_20_body"><text:span text:style-name="Strong_20_Emphasis">Please note</text:span>: You cannot overpay a prescription. If you edit the <text:span text:style-name="Strong_20_Emphasis">Amount paid by patient</text:span> field to be more than the invoice total you will be shown a message and the <text:span text:style-name="Strong_20_Emphasis">Amount paid by patient</text:span> will be reduced back down to the invoice total.</text:p>
      <text:p text:style-name="Text_20_body">4. Click <text:span text:style-name="Strong_20_Emphasis">OK</text:span> to <text:span text:style-name="Strong_20_Emphasis">finalise</text:span> the prescription and payment and close the window (if a payment is entered the prescription will be automatically finalised, you have no choice). If the <text:span text:style-name="Strong_20_Emphasis">Print receipt</text:span> checkbox is checked then a payment receipt will print at this point.</text:p>
      <text:p text:style-name="Text_20_body"><draw:frame draw:style-name="PluginODTAutoStyle_Frame_1_text_frame" draw:name="Frame1" text:anchor-type="paragraph" svg:width="240.94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Once you click OK, the prescription and payment are finalised and can no longer be edited.</text:span> Check carefully before pressing OK!</text:p></table:table-cell></table:table-row></table:table></draw:text-box></draw:frame></text:p>
      <text:h text:style-name="Heading_20_2" text:outline-level="2"><text:bookmark-start text:name="__RefHeading___paying_with_credit_4"/><text:bookmark-start text:name="paying_with_credit"/>Paying with credit<text:bookmark-end text:name="__RefHeading___paying_with_credit_4"/><text:bookmark-end text:name="paying_with_credit"/></text:h>
      <text:p text:style-name="Text_20_body">Patients can be given a credit limit (see 10.03. Patients) and can use some or all of that credit at any time to pay off some or all of a prescription. Patient credits (see below) will add to the amount of credit a patient can use. Credit will also be added to a patient when they return goods using a customer credit.</text:p>
      <text:p text:style-name="Text_20_body">The process of using credit in a payment is exactly the same as a the payment process described above. The only difference is that the amount you enter in the <text:span text:style-name="Strong_20_Emphasis">Amount paid by patient</text:span> field will be less than the <text:span text:style-name="Emphasis">Total outstanding</text:span> field figure:</text:p>
      <text:p text:style-name="Text_20_body">1. On the prescription, click on the <text:span text:style-name="Strong_20_Emphasis">Payment</text:span> tab.</text:p>
      <text:p text:style-name="Text_20_body">2. Enter the amount to be paid for this invoice today, then press <text:span text:style-name="Strong_20_Emphasis">OK</text:span>. </text:p>
      <text:h text:style-name="Heading_20_2" text:outline-level="2"><text:bookmark-start text:name="__RefHeading___patient_credits_5"/><text:bookmark-start text:name="patient_credits"/>Patient credits<text:bookmark-end text:name="__RefHeading___patient_credits_5"/><text:bookmark-end text:name="patient_credits"/></text:h>
      <text:p text:style-name="Text_20_body">You can allocate funds in a patient's favour by giving them a <text:span text:style-name="Strong_20_Emphasis">Patient Credit</text:span>. You might need to do this if, for example, a patient returns faulty medicines they already paid for. Patient credits will be <text:span text:style-name="Emphasis">subtracted</text:span> from future invoices until all credits are used.</text:p>
      <text:p text:style-name="Text_20_body">1. In the menus, choose <text:span text:style-name="Strong_20_Emphasis">Patient &gt; New patient credit…</text:span>:</text:p>
      <text:p text:style-name="Text_20_body"><draw:frame draw:style-name="mediacenter" draw:name="3" text:anchor-type="paragraph" draw:z-index="3" svg:width="10.583333333333cm" svg:height="6.1608293075684cm"><draw:image xlink:href="Pictures/f30da9b990ef336f427abd847af21012.png" xlink:type="simple" xlink:show="embed" xlink:actuate="onLoad"/></draw:frame></text:p>
      <text:p text:style-name="Text_20_body">2. Enter the patient in the <text:span text:style-name="Strong_20_Emphasis">Name</text:span> field just as you would for a prescription. You can also enter other details such as a <text:span text:style-name="Strong_20_Emphasis">Reference</text:span> (e.g. the prescription number this patient credit is related to) and a <text:span text:style-name="Strong_20_Emphasis">Note</text:span> explaining why a patient credit is being issued.</text:p>
      <text:p text:style-name="Text_20_body">3. Click the <text:span text:style-name="Strong_20_Emphasis">History</text:span> button to view the items previously dispensed to this patient:</text:p>
      <text:p text:style-name="Text_20_body"><draw:frame draw:style-name="mediacenter" draw:name="4" text:anchor-type="paragraph" draw:z-index="4" svg:width="15.875cm" svg:height="10.222537878788cm"><draw:image xlink:href="Pictures/708ea61a2bcec8fda3ba0df39d835321.png" xlink:type="simple" xlink:show="embed" xlink:actuate="onLoad"/></draw:frame></text:p>
      <text:p text:style-name="Text_20_body">4. Select the item(s) to be returned from the patient's dispensing history, then click <text:span text:style-name="Strong_20_Emphasis">Add to credit</text:span>. Multiple items may be added at once:</text:p>
      <text:p text:style-name="Text_20_body"><draw:frame draw:style-name="mediacenter" draw:name="5" text:anchor-type="paragraph" draw:z-index="5" svg:width="15.875cm" svg:height="7.9718614718615cm"><draw:image xlink:href="Pictures/5912121b73ca33e46c8d6f9f2b044a83.png" xlink:type="simple" xlink:show="embed" xlink:actuate="onLoad"/></draw:frame></text:p>
      <text:p text:style-name="Text_20_body">5. Review the patient credit. Note that the price appears as a <text:span text:style-name="Emphasis">negative</text:span> value in the patient credit window since it is a credit <text:span text:style-name="Emphasis">to</text:span> the patient, not a charge. </text:p>
      <text:p text:style-name="Text_20_body"><draw:frame draw:style-name="mediacenter" draw:name="6" text:anchor-type="paragraph" draw:z-index="6" svg:width="15.875cm" svg:height="10.222537878788cm"><draw:image xlink:href="Pictures/7cba489e61adac09d1dcfe3c83c857df.png" xlink:type="simple" xlink:show="embed" xlink:actuate="onLoad"/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You can also add items <text:span text:style-name="Emphasis">not</text:span> linked to a patient's history by clicking the <text:span text:style-name="Strong_20_Emphasis">New line</text:span> button and entering item details just like you would for a prescription. </text:p><text:p text:style-name="Text_20_body">If you <text:span text:style-name="Emphasis">only</text:span> want to allow users to issue patient credits for items linked to a patient's history, turn on the <text:span text:style-name="Strong_20_Emphasis">Limit patient credits to previously prescribed items</text:span> preference in the <text:span text:style-name="Emphasis">Invoices 2</text:span> tab of <text:span text:style-name="Strong_20_Emphasis">File &gt; Preferences</text:span> (see Invoices 2 Preferences). This will disable the <text:span text:style-name="Strong_20_Emphasis">New line</text:span> button, and all items must be selected from the <text:span text:style-name="Strong_20_Emphasis">History</text:span> button.</text:p></table:table-cell></table:table-row></table:table></draw:text-box></draw:frame></text:p>
      <text:p text:style-name="Text_20_body">6. Once you are sure the patient credit is correct, check the <text:span text:style-name="Strong_20_Emphasis">Finalise</text:span> box and click <text:span text:style-name="Strong_20_Emphasis">OK</text:span>.</text:p>
      <text:p text:style-name="Text_20_body"><draw:frame draw:style-name="PluginODTAutoStyle_Frame_9_text_frame" draw:name="Frame3" text:anchor-type="paragraph" svg:width="240.945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Remember you have also just returned items to your mSupply inventory!</text:span>  If you are going to destroy returned items, you now need to remove them from your mSupply inventory in a separate transaction (either a <text:span text:style-name="Strong_20_Emphasis">Reduce stock Inventory Adjustment</text:span> or a <text:span text:style-name="Strong_20_Emphasis">Stocktake</text:span>).</text:p></table:table-cell></table:table-row></table:table></draw:text-box></draw:frame></text:p>
      <text:p text:style-name="Text_20_body">When the patient pays for their next prescription, their credit will be <text:span text:style-name="Emphasis">automatically</text:span> applied in the Payment window.</text:p>
      <text:p text:style-name="Text_20_body">In this example, the patient's current prescription is $300 but they had a $100 credit which is automatically applied to the invoice. Now, they only need to pay $200.</text:p>
      <text:p text:style-name="Text_20_body"><draw:frame draw:style-name="mediacenter" draw:name="7" text:anchor-type="paragraph" draw:z-index="7" svg:width="15.875cm" svg:height="10.222537878788cm"><draw:image xlink:href="Pictures/76fc0bc03a5206ea7437f8e7a39423c5.png" xlink:type="simple" xlink:show="embed" xlink:actuate="onLoad"/></draw:frame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11.02. Receiving payment from customers</text:span> | | Next: <text:span text:style-name="Strong_20_Emphasis">11.04. Cash register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5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7::44:04</meta:creation-date>
    <dc:creator>Generated</dc:creator>
    <dc:date>2026-09-09T07::44:04</dc:date>
    <dc:language>en-US</dc:language>
    <meta:editing-cycles>1</meta:editing-cycles>
    <meta:editing-duration>PT0S</meta:editing-duration>
    <dc:title>payments_and_receipts:prescription_payments</dc:title>
  </office:meta>
</office:document-meta>
</file>