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ea183a479265e27dd60b92f0af4e2a0.png"/>
  <manifest:file-entry manifest:media-type="image/png" manifest:full-path="Pictures/3b346e74c2170c1adcd45300bb0e2631.png"/>
  <manifest:file-entry manifest:media-type="image/png" manifest:full-path="Pictures/b9f19dde4f3fac9772e538cca43231d2.png"/>
  <manifest:file-entry manifest:media-type="image/png" manifest:full-path="Pictures/9d1a80b4dd77fd2a2fb0dccda98560c7.png"/>
  <manifest:file-entry manifest:media-type="image/png" manifest:full-path="Pictures/8ba14776c600660c95171a466a6661e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eferences:dashboard"/><text:bookmark-start text:name="__RefHeading___dashboard_set_up_prior_to_msupply_v4.0_1"/><text:bookmark-start text:name="dashboard_set_up_prior_to_msupply_v4.0"/>15.05. Dashboard set up (prior to mSupply v4.0)<text:bookmark-end text:name="__RefHeading___dashboard_set_up_prior_to_msupply_v4.0_1"/><text:bookmark-end text:name="dashboard_set_up_prior_to_msupply_v4.0"/></text:h>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The following instructions are for setting up dashboards for mSupply versions prior to v4.0. <text:line-break/>For mSupply v4.0 and later please refer to the Dashboard set up chapter of this user guide. </text:p></table:table-cell></table:table-row></table:table></draw:text-box></draw:frame></text:p>
      <text:p text:style-name="Text_20_body"><draw:frame draw:style-name="PluginODTAutoStyle_Frame_5_text_frame" draw:name="Frame2" text:anchor-type="paragraph" svg:width="385.512pt" draw:z-index="0" svg:min-height="1cm"><draw:text-box><table:table table:style-name="Table"><table:table-column table:style-name="odt_auto_style_table_column_2_1"/><table:table-row><table:table-cell office:value-type="string" table:style-name="tablecell"><text:p text:style-name="tablealignleft"><text:span text:style-name="underline"><text:span text:style-name="Strong_20_Emphasis">Before you set the dashboard up you must:</text:span></text:span></text:p><text:list text:style-name="List_20_1" text:continue-numbering="false"><text:list-item><text:p text:style-name="List_20_1_Content_First"> know what ports are already in use on the server</text:p></text:list-item><text:list-item><text:p text:style-name="List_20_1_Content"> have an appropriate SSL Certificate set up.</text:p></text:list-item><text:list-item><text:p text:style-name="List_20_1_Content_Last"> make sure your webserver is currently running.</text:p></text:list-item></text:list><text:p text:style-name="Text_20_body">Sustainable Solutions can help with these.</text:p></table:table-cell></table:table-row></table:table></draw:text-box></draw:frame></text:p>
      <text:p text:style-name="Text_20_body">To setup the dashboard (refer figure below):</text:p>
      <text:list text:style-name="Numbering_20_1" text:continue-numbering="false">
        <text:list-item>
          <text:p text:style-name="Numbering_20_1_Content_First"> Open <text:span text:style-name="Strong_20_Emphasis">File</text:span> &gt; <text:span text:style-name="Strong_20_Emphasis">Preferences</text:span> &gt; <text:span text:style-name="Strong_20_Emphasis">Dashboard</text:span></text:p>
        </text:list-item>
        <text:list-item>
          <text:p text:style-name="Numbering_20_1_Content"> Check the “We use the web dashboard” checkbox.</text:p>
        </text:list-item>
        <text:list-item>
          <text:p text:style-name="Numbering_20_1_Content"> In the <text:span text:style-name="Strong_20_Emphasis">Dashboard web URL</text:span> field enter the base URL to reach the dashboard, e.g. <text:span text:style-name="Source_20_Text">http://yoursystem.msupply.org:2048/</text:span>.<text:line-break/> Don't forget the trailing slash (/) otherwise it won't work!<text:line-break/> If you are running from localhost, use your IP address, e.g. <text:span text:style-name="Source_20_Text">http://127.0.0.1:8080/</text:span> rather than <text:span text:style-name="Source_20_Text">http://localhost/</text:span>.</text:p>
        </text:list-item>
        <text:list-item>
          <text:p text:style-name="Numbering_20_1_Content"> The URL users type in to the address bar of their browser to access the dashboard will be this base URL with <text:span text:style-name="Source_20_Text">dashboard</text:span> on the end, e.g. <text:span text:style-name="Source_20_Text">https://yoursystem.msupply.org:2048/dashboard/</text:span></text:p>
        </text:list-item>
        <text:list-item>
          <text:p text:style-name="Numbering_20_1_Content"> Tick the reports in the <text:span text:style-name="Strong_20_Emphasis">Is active</text:span> column to select them for display on your dashboard.</text:p>
        </text:list-item>
        <text:list-item>
          <text:p text:style-name="Numbering_20_1_Content"> You can choose how often these reports are updated by clicking in the <text:span text:style-name="Strong_20_Emphasis">Update Period (mins)</text:span> column and entering a number of minutes.<draw:frame draw:style-name="mediacenter" draw:name="0" text:anchor-type="paragraph" draw:z-index="0" svg:width="17.197916666667cm" style:rel-width="100%" svg:height="11.281202217125cm" style:rel-height="scale"><draw:image xlink:href="Pictures/2ea183a479265e27dd60b92f0af4e2a0.png" xlink:type="simple" xlink:show="embed" xlink:actuate="onLoad"/></draw:frame></text:p>
        </text:list-item>
        <text:list-item>
          <text:p text:style-name="Numbering_20_1_Content"> Setup which reports appear on which tabs - refer <text:a xlink:type="simple" xlink:href="#__RefHeading___dashboard_tabs_4" text:style-name="Local_20_link" text:visited-style-name="Visited_20_Local_20_Link">Dashboard tabs</text:a>.</text:p>
        </text:list-item>
        <text:list-item>
          <text:p text:style-name="Numbering_20_1_Content_Last"> Setup which dashboard reports each user can access - refer The dashboard.</text:p>
        </text:list-item>
      </text:list>
      <text:h text:style-name="Heading_20_2" text:outline-level="2"><text:bookmark-start text:name="__RefHeading___editing_dashboard_reports_2"/><text:bookmark-start text:name="editing_dashboard_reports"/>Editing dashboard reports<text:bookmark-end text:name="__RefHeading___editing_dashboard_reports_2"/><text:bookmark-end text:name="editing_dashboard_reports"/></text:h>
      <text:p text:style-name="Text_20_body">Double-click a report in the list shown above and the following window will open:</text:p>
      <text:p text:style-name="Text_20_body"><draw:frame draw:style-name="mediacenter" draw:name="1" text:anchor-type="paragraph" draw:z-index="1" svg:width="11.7475cm" svg:height="15.39875cm"><draw:image xlink:href="Pictures/3b346e74c2170c1adcd45300bb0e2631.png" xlink:type="simple" xlink:show="embed" xlink:actuate="onLoad"/></draw:frame></text:p>
      <text:p text:style-name="Text_20_body">If there are any properties shown in the list, these can be edited to change what is displayed.</text:p>
      <text:p text:style-name="Text_20_body">To edit a property or value, click once to select the row, and then click again in the appropriate cell to edit it.</text:p>
      <text:p text:style-name="Text_20_body">To add or delete a row use the <text:span text:style-name="Strong_20_Emphasis">New line</text:span> and <text:span text:style-name="Strong_20_Emphasis">Delete line(s)</text:span> buttons at the top of the window.</text:p>
      <text:p text:style-name="Text_20_body">In the example shown in the screenshot above (a map report), the coordinates of two of the map corners and the item code of the item whose stocks will be shown on the map have been entered. Note that if you add extra properties to the default reports they'll be ignored.</text:p>
      <text:p text:style-name="Text_20_body">See the section below for details of the various dashboard reports available and the settings that can be edited.</text:p>
      <text:h text:style-name="Heading_20_2" text:outline-level="2"><text:bookmark-start text:name="__RefHeading___what_the_dashboards_show_and_what_can_be_edited_3"/><text:bookmark-start text:name="what_the_dashboards_show_and_what_can_be_edited"/>What the dashboards show and what can be edited<text:bookmark-end text:name="__RefHeading___what_the_dashboards_show_and_what_can_be_edited_3"/><text:bookmark-end text:name="what_the_dashboards_show_and_what_can_be_edited"/></text:h>
      <text:p text:style-name="Text_20_body">There are several built-in dashboard reports that everyone can use. Here's what they show and what properties can be edited to change what they show:</text:p>
      <table:table table:style-name="Table">
        <table:table-column/>
        <table:table-column/>
        <table:table-column/>
        <table:table-row>
          <table:table-cell office:value-type="string" table:style-name="tableheader">
            <text:p text:style-name="Table_20_Heading"> Report name </text:p>
          </table:table-cell>
          <table:table-cell office:value-type="string" table:style-name="tableheader">
            <text:p text:style-name="Table_20_Heading"> Property </text:p>
          </table:table-cell>
          <table:table-cell office:value-type="string" table:style-name="tableheader">
            <text:p text:style-name="Table_20_Heading"> Value </text:p>
          </table:table-cell>
        </table:table-row>
        <table:table-row>
          <table:table-cell office:value-type="string" table:style-name="tablecell" table:number-columns-spanned="3">
            <text:p text:style-name="tablealignleft"><text:span text:style-name="Strong_20_Emphasis">VEN items in stock</text:span>: Shows stock on hand of each items that belongs to the VEN (Vital, Essential, Necessary) category.(<text:span text:style-name="Emphasis">Method: dashboard_rep_item_ven</text:span>) Report format : Table</text:p>
          </table:table-cell>
          <table:covered-table-cell/>
          <table:covered-table-cell/>
        </table:table-row>
        <table:table-row>
          <table:table-cell office:value-type="string" table:style-name="tablecell"/>
          <table:table-cell office:value-type="string" table:style-name="tablecell">
            <text:p text:style-name="tablealignleft"> store_code </text:p>
          </table:table-cell>
          <table:table-cell office:value-type="string" table:style-name="tablecell">
            <text:p text:style-name="tablealignleft"> store code if empty then default store is chosen </text:p>
          </table:table-cell>
        </table:table-row>
        <table:table-row>
          <table:table-cell office:value-type="string" table:style-name="tablecell"/>
          <table:table-cell office:value-type="string" table:style-name="tablecell">
            <text:p text:style-name="tablealignleft">ven_category </text:p>
          </table:table-cell>
          <table:table-cell office:value-type="string" table:style-name="tablecell">
            <text:p text:style-name="tablealignleft"> V,E,N or  E,N or V ..etc will filter the VEN items. If blank all visible items for the store are chosen </text:p>
          </table:table-cell>
        </table:table-row>
        <table:table-row>
          <table:table-cell office:value-type="string" table:style-name="tablecell" table:number-columns-spanned="3">
            <text:p text:style-name="tablealignleft"><text:span text:style-name="Strong_20_Emphasis">Total stock value</text:span>: A single figure in your default currency, showing the total value of the stock you have in the store you are viewing the dashboard for. (<text:span text:style-name="Emphasis">Method: dashboard_rep_total_stock_value</text:span>) </text:p>
          </table:table-cell>
          <table:covered-table-cell/>
          <table:covered-table-cell/>
        </table:table-row>
        <table:table-row>
          <table:table-cell office:value-type="string" table:style-name="tablecell"/>
          <table:table-cell office:value-type="string" table:style-name="tablecell">
            <text:p text:style-name="tablealignright">  None </text:p>
          </table:table-cell>
          <table:table-cell office:value-type="string" table:style-name="tablecell">
            <text:p text:style-name="tablealignleft"> None </text:p>
          </table:table-cell>
        </table:table-row>
        <table:table-row>
          <table:table-cell office:value-type="string" table:style-name="tablecell" table:number-columns-spanned="3">
            <text:p text:style-name="tablealignleft"><text:span text:style-name="Strong_20_Emphasis">This month's transactions</text:span>: Shows a bar chart of the number of purchase orders, goods receipts, supplier and customer invoices created this month. (<text:span text:style-name="Emphasis">Method: dashboard_rep_month_transacs</text:span>) </text:p>
          </table:table-cell>
          <table:covered-table-cell/>
          <table:covered-table-cell/>
        </table:table-row>
        <table:table-row>
          <table:table-cell office:value-type="string" table:style-name="tablecell"/>
          <table:table-cell office:value-type="string" table:style-name="tablecell">
            <text:p text:style-name="tablealignright">  None </text:p>
          </table:table-cell>
          <table:table-cell office:value-type="string" table:style-name="tablecell">
            <text:p text:style-name="tablealignleft"> None </text:p>
          </table:table-cell>
        </table:table-row>
        <table:table-row>
          <table:table-cell office:value-type="string" table:style-name="tablecell" table:number-columns-spanned="3">
            <text:p text:style-name="tablealignleft"><text:span text:style-name="Strong_20_Emphasis">Expiring stock</text:span>: Shows the cumulative and monthly number of all items expiring within the year, split into columns by month of expiry. (<text:span text:style-name="Emphasis">Method: dashboard_rep_expiring_stock</text:span>) </text:p>
          </table:table-cell>
          <table:covered-table-cell/>
          <table:covered-table-cell/>
        </table:table-row>
        <table:table-row>
          <table:table-cell office:value-type="string" table:style-name="tablecell"/>
          <table:table-cell office:value-type="string" table:style-name="tablecell">
            <text:p text:style-name="tablealignright">  None </text:p>
          </table:table-cell>
          <table:table-cell office:value-type="string" table:style-name="tablecell">
            <text:p text:style-name="tablealignleft"> None </text:p>
          </table:table-cell>
        </table:table-row>
        <table:table-row>
          <table:table-cell office:value-type="string" table:style-name="tablecell" table:number-columns-spanned="3">
            <text:p text:style-name="tablealignleft"><text:span text:style-name="Strong_20_Emphasis">Top facilities supplied</text:span>: The 10 customers in your store to which you have sent the greatest value of stock in the past 90 days. Shows the value of stock for each customer. (<text:span text:style-name="Emphasis">Method: dashboard_rep_top_facilities</text:span>)</text:p>
          </table:table-cell>
          <table:covered-table-cell/>
          <table:covered-table-cell/>
        </table:table-row>
        <table:table-row>
          <table:table-cell office:value-type="string" table:style-name="tablecell"/>
          <table:table-cell office:value-type="string" table:style-name="tablecell">
            <text:p text:style-name="tablealignright">  None </text:p>
          </table:table-cell>
          <table:table-cell office:value-type="string" table:style-name="tablecell">
            <text:p text:style-name="tablealignleft"> None </text:p>
          </table:table-cell>
        </table:table-row>
        <table:table-row>
          <table:table-cell office:value-type="string" table:style-name="tablecell" table:number-columns-spanned="3">
            <text:p text:style-name="tablealignleft"><text:span text:style-name="Strong_20_Emphasis">Transactions per store</text:span>: Shows a table of all transactions per store within the past 7 and 30 days (<text:span text:style-name="Emphasis">Method: dashboard_rep_month_transacs</text:span>)</text:p>
          </table:table-cell>
          <table:covered-table-cell/>
          <table:covered-table-cell/>
        </table:table-row>
        <table:table-row>
          <table:table-cell office:value-type="string" table:style-name="tablecell"/>
          <table:table-cell office:value-type="string" table:style-name="tablecell">
            <text:p text:style-name="tablealignright">  store_tags </text:p>
          </table:table-cell>
          <table:table-cell office:value-type="string" table:style-name="tablecell">
            <text:p text:style-name="tablealignleft"> A comma-separated list of tags - or omit this parameter if you want to show stock for all stores.</text:p>
          </table:table-cell>
        </table:table-row>
        <table:table-row>
          <table:table-cell office:value-type="string" table:style-name="tablecell" table:number-columns-spanned="3">
            <text:p text:style-name="tablealignleft"><text:span text:style-name="Strong_20_Emphasis">Vital items in stock</text:span>: Shows a bar graph of the percentage of medicines of the chosen category in stock at each facility. (<text:span text:style-name="Emphasis">Method: dashboard_store_stock_percent</text:span>)</text:p>
          </table:table-cell>
          <table:covered-table-cell/>
          <table:covered-table-cell/>
        </table:table-row>
        <table:table-row>
          <table:table-cell office:value-type="string" table:style-name="tablecell"/>
          <table:table-cell office:value-type="string" table:style-name="tablecell">
            <text:p text:style-name="tablealignright">  ven_category </text:p>
          </table:table-cell>
          <table:table-cell office:value-type="string" table:style-name="tablecell">
            <text:p text:style-name="tablealignleft"> <text:span text:style-name="Source_20_Text">v</text:span> or <text:span text:style-name="Source_20_Text">e</text:span> or <text:span text:style-name="Source_20_Text">n</text:span>  if you want to include items that are Vital or Essential or Necessary </text:p>
          </table:table-cell>
        </table:table-row>
        <table:table-row>
          <table:table-cell office:value-type="string" table:style-name="tablecell"/>
          <table:table-cell office:value-type="string" table:style-name="tablecell">
            <text:p text:style-name="tablealignright">  user_field_4 </text:p>
          </table:table-cell>
          <table:table-cell office:value-type="string" table:style-name="tablecell">
            <text:p text:style-name="tablealignleft"> <text:span text:style-name="Source_20_Text">TRUE</text:span> if you want to include items with this field checked </text:p>
          </table:table-cell>
        </table:table-row>
        <table:table-row>
          <table:table-cell office:value-type="string" table:style-name="tablecell"/>
          <table:table-cell office:value-type="string" table:style-name="tablecell">
            <text:p text:style-name="tablealignright">  user_field_7 </text:p>
          </table:table-cell>
          <table:table-cell office:value-type="string" table:style-name="tablecell">
            <text:p text:style-name="tablealignleft"> <text:span text:style-name="Source_20_Text">TRUE</text:span> if you want to include items with this field checked <text:line-break/>Note that the labels for fields 4 and 7 may be different, as they are set up in the mSupply preferences (misc tab) </text:p>
          </table:table-cell>
        </table:table-row>
        <table:table-row>
          <table:table-cell office:value-type="string" table:style-name="tablecell"/>
          <table:table-cell office:value-type="string" table:style-name="tablecell">
            <text:p text:style-name="tablealignright">  critical_stock </text:p>
          </table:table-cell>
          <table:table-cell office:value-type="string" table:style-name="tablecell">
            <text:p text:style-name="tablealignleft"> <text:span text:style-name="Source_20_Text">TRUE</text:span> if you want to include items with this field checked, false for all items </text:p>
          </table:table-cell>
        </table:table-row>
        <table:table-row>
          <table:table-cell office:value-type="string" table:style-name="tablecell"/>
          <table:table-cell office:value-type="string" table:style-name="tablecell">
            <text:p text:style-name="tablealignright">  store_tags </text:p>
          </table:table-cell>
          <table:table-cell office:value-type="string" table:style-name="tablecell">
            <text:p text:style-name="tablealignleft"> entering <text:span text:style-name="Source_20_Text">healthcentre</text:span> will only include stores with the “healthcentre” tag </text:p>
          </table:table-cell>
        </table:table-row>
        <table:table-row>
          <table:table-cell office:value-type="string" table:style-name="tablecell" table:number-columns-spanned="3">
            <text:p text:style-name="tablealignleft"><text:span text:style-name="Strong_20_Emphasis">Map stock on hand</text:span>: Shows a map of the area specified, with an “X” if the facility is out of stock of the item, or a dot representing the amount of stock on hand. (<text:span text:style-name="Emphasis">Method: dashboard_map_stock_on_hand</text:span>) </text:p>
          </table:table-cell>
          <table:covered-table-cell/>
          <table:covered-table-cell/>
        </table:table-row>
        <table:table-row>
          <table:table-cell office:value-type="string" table:style-name="tablecell"/>
          <table:table-cell office:value-type="string" table:style-name="tablecell">
            <text:p text:style-name="tablealignright">  lat_nw_corner </text:p>
          </table:table-cell>
          <table:table-cell office:value-type="string" table:style-name="tablecell">
            <text:p text:style-name="tablealignleft"> the latitude of the North-West corner of the map </text:p>
          </table:table-cell>
        </table:table-row>
        <table:table-row>
          <table:table-cell office:value-type="string" table:style-name="tablecell"/>
          <table:table-cell office:value-type="string" table:style-name="tablecell">
            <text:p text:style-name="tablealignright">  long_nw_corner </text:p>
          </table:table-cell>
          <table:table-cell office:value-type="string" table:style-name="tablecell">
            <text:p text:style-name="tablealignleft"> the longitude of the North-East corner of the map </text:p>
          </table:table-cell>
        </table:table-row>
        <table:table-row>
          <table:table-cell office:value-type="string" table:style-name="tablecell"/>
          <table:table-cell office:value-type="string" table:style-name="tablecell">
            <text:p text:style-name="tablealignright">  lat_se_corner </text:p>
          </table:table-cell>
          <table:table-cell office:value-type="string" table:style-name="tablecell">
            <text:p text:style-name="tablealignleft"> the latitude of the South-East corner of the map </text:p>
          </table:table-cell>
        </table:table-row>
        <table:table-row>
          <table:table-cell office:value-type="string" table:style-name="tablecell"/>
          <table:table-cell office:value-type="string" table:style-name="tablecell">
            <text:p text:style-name="tablealignright">  long_se_corner </text:p>
          </table:table-cell>
          <table:table-cell office:value-type="string" table:style-name="tablecell">
            <text:p text:style-name="tablealignleft"> the longitude of the North-East corner of the map </text:p>
          </table:table-cell>
        </table:table-row>
        <table:table-row>
          <table:table-cell office:value-type="string" table:style-name="tablecell"/>
          <table:table-cell office:value-type="string" table:style-name="tablecell">
            <text:p text:style-name="tablealignright">  item_code </text:p>
          </table:table-cell>
          <table:table-cell office:value-type="string" table:style-name="tablecell">
            <text:p text:style-name="tablealignleft"> the item code of the item to display </text:p>
          </table:table-cell>
        </table:table-row>
        <table:table-row>
          <table:table-cell office:value-type="string" table:style-name="tablecell"/>
          <table:table-cell office:value-type="string" table:style-name="tablecell">
            <text:p text:style-name="tablealignright">  country </text:p>
          </table:table-cell>
          <table:table-cell office:value-type="string" table:style-name="tablecell">
            <text:p text:style-name="tablealignleft"> compulsory parameter </text:p>
          </table:table-cell>
        </table:table-row>
        <table:table-row>
          <table:table-cell office:value-type="string" table:style-name="tablecell"/>
          <table:table-cell office:value-type="string" table:style-name="tablecell">
            <text:p text:style-name="tablealignright">  store_tags </text:p>
          </table:table-cell>
          <table:table-cell office:value-type="string" table:style-name="tablecell">
            <text:p text:style-name="tablealignleft"> A comma-separated list of tags - or omit this parameter if you want to show stock for all stores </text:p>
          </table:table-cell>
        </table:table-row>
        <table:table-row>
          <table:table-cell office:value-type="string" table:style-name="tablecell" table:number-columns-spanned="3">
            <text:p text:style-name="tablealignleft"><text:span text:style-name="Strong_20_Emphasis">Sync sites last connection date</text:span>: Shows the last connection date and current mSupply version of each sync site. (<text:span text:style-name="Emphasis">Method: dashboard_report_last_sync_date</text:span>) </text:p>
          </table:table-cell>
          <table:covered-table-cell/>
          <table:covered-table-cell/>
        </table:table-row>
        <table:table-row>
          <table:table-cell office:value-type="string" table:style-name="tablecell"/>
          <table:table-cell office:value-type="string" table:style-name="tablecell">
            <text:p text:style-name="tablealignright">  None </text:p>
          </table:table-cell>
          <table:table-cell office:value-type="string" table:style-name="tablecell">
            <text:p text:style-name="tablealignleft"> None </text:p>
          </table:table-cell>
        </table:table-row>
        <table:table-row>
          <table:table-cell office:value-type="string" table:style-name="tablecell" table:number-columns-spanned="3">
            <text:p text:style-name="tablealignleft"><text:span text:style-name="Strong_20_Emphasis">Sync sites sent and received statistics</text:span>: Shows number of records sent and received by each syc site within the last day. (<text:span text:style-name="Emphasis">Method: dashboard_report_sync_stat</text:span>) </text:p>
          </table:table-cell>
          <table:covered-table-cell/>
          <table:covered-table-cell/>
        </table:table-row>
        <table:table-row>
          <table:table-cell office:value-type="string" table:style-name="tablecell"/>
          <table:table-cell office:value-type="string" table:style-name="tablecell">
            <text:p text:style-name="tablealignright">  None </text:p>
          </table:table-cell>
          <table:table-cell office:value-type="string" table:style-name="tablecell">
            <text:p text:style-name="tablealignleft"> None </text:p>
          </table:table-cell>
        </table:table-row>
        <table:table-row>
          <table:table-cell office:value-type="string" table:style-name="tablecell" table:number-columns-spanned="3">
            <text:p text:style-name="tablealignleft"><text:span text:style-name="Strong_20_Emphasis">Stock_for_category_1_stores_by_item_list</text:span>: Shows… (<text:span text:style-name="Emphasis">Method: -</text:span>) </text:p>
          </table:table-cell>
          <table:covered-table-cell/>
          <table:covered-table-cell/>
        </table:table-row>
        <table:table-row>
          <table:table-cell office:value-type="string" table:style-name="tablecell"/>
          <table:table-cell office:value-type="string" table:style-name="tablecell">
            <text:p text:style-name="tablealignright">  None </text:p>
          </table:table-cell>
          <table:table-cell office:value-type="string" table:style-name="tablecell">
            <text:p text:style-name="tablealignleft"> None </text:p>
          </table:table-cell>
        </table:table-row>
        <table:table-row>
          <table:table-cell office:value-type="string" table:style-name="tablecell" table:number-columns-spanned="3">
            <text:p text:style-name="tablealignleft"><text:span text:style-name="Strong_20_Emphasis">Trends in critical stock</text:span>: Shows the historical stock on hand using parameters to filter store and/or items. Will show the current percentage, and percentages from the last day of each month for the prior six months.  (<text:span text:style-name="Emphasis">Method: dashboard_rep_in_stock_trends</text:span>)</text:p>
          </table:table-cell>
          <table:covered-table-cell/>
          <table:covered-table-cell/>
        </table:table-row>
        <table:table-row>
          <table:table-cell office:value-type="string" table:style-name="tablecell"/>
          <table:table-cell office:value-type="string" table:style-name="tablecell">
            <text:p text:style-name="tablealignright">  store_id </text:p>
          </table:table-cell>
          <table:table-cell office:value-type="string" table:style-name="tablecell">
            <text:p text:style-name="tablealignleft"> the ID of the store you're interested in, or no value for all stores </text:p>
          </table:table-cell>
        </table:table-row>
        <table:table-row>
          <table:table-cell office:value-type="string" table:style-name="tablecell"/>
          <table:table-cell office:value-type="string" table:style-name="tablecell">
            <text:p text:style-name="tablealignright">  critical_stock </text:p>
          </table:table-cell>
          <table:table-cell office:value-type="string" table:style-name="tablecell">
            <text:p text:style-name="tablealignleft"> <text:span text:style-name="Source_20_Text">TRUE</text:span> if you want to include items with this field checked, false for all items </text:p>
          </table:table-cell>
        </table:table-row>
        <table:table-row>
          <table:table-cell office:value-type="string" table:style-name="tablecell"/>
          <table:table-cell office:value-type="string" table:style-name="tablecell" table:number-columns-spanned="2">
            <text:p text:style-name="tablealignleft"> Output: use the type “time_series_chart” </text:p>
          </table:table-cell>
          <table:covered-table-cell/>
        </table:table-row>
        <table:table-row>
          <table:table-cell office:value-type="string" table:style-name="tablecell" table:number-columns-spanned="3">
            <text:p text:style-name="tablealignleft"><text:span text:style-name="Strong_20_Emphasis">Reports Monthly Transactions</text:span>  Shows how many transactions of each type the chose store has processed this month (<text:span text:style-name="Emphasis">Method: dashboard_rep_month_transacs</text:span>)</text:p>
          </table:table-cell>
          <table:covered-table-cell/>
          <table:covered-table-cell/>
        </table:table-row>
        <table:table-row>
          <table:table-cell office:value-type="string" table:style-name="tablecell"/>
          <table:table-cell office:value-type="string" table:style-name="tablecell">
            <text:p text:style-name="tablealignright">  store_name </text:p>
          </table:table-cell>
          <table:table-cell office:value-type="string" table:style-name="tablecell">
            <text:p text:style-name="tablealignleft"> the name of the store which you are interested in, or no value if you want all stores </text:p>
          </table:table-cell>
        </table:table-row>
        <table:table-row>
          <table:table-cell office:value-type="string" table:style-name="tablecell" table:number-columns-spanned="3">
            <text:p text:style-name="tablealignleft"><text:span text:style-name="Strong_20_Emphasis">Items Issued This Month</text:span>: Shows items issued by the facility within the last 30 days. (<text:span text:style-name="Emphasis">Method: dashboard_itemRow_storeCol_usage</text:span>) </text:p>
          </table:table-cell>
          <table:covered-table-cell/>
          <table:covered-table-cell/>
        </table:table-row>
        <table:table-row>
          <table:table-cell office:value-type="string" table:style-name="tablecell"/>
          <table:table-cell office:value-type="string" table:style-name="tablecell">
            <text:p text:style-name="tablealignright">  store_tag </text:p>
          </table:table-cell>
          <table:table-cell office:value-type="string" table:style-name="tablecell">
            <text:p text:style-name="tablealignleft"> include stores with this tag </text:p>
          </table:table-cell>
        </table:table-row>
        <table:table-row>
          <table:table-cell office:value-type="string" table:style-name="tablecell"/>
          <table:table-cell office:value-type="string" table:style-name="tablecell">
            <text:p text:style-name="tablealignright">  master_list </text:p>
          </table:table-cell>
          <table:table-cell office:value-type="string" table:style-name="tablecell">
            <text:p text:style-name="tablealignleft"> include items on this master list  </text:p>
          </table:table-cell>
        </table:table-row>
        <table:table-row>
          <table:table-cell office:value-type="string" table:style-name="tablecell"/>
          <table:table-cell office:value-type="string" table:style-name="tablecell">
            <text:p text:style-name="tablealignright">  period </text:p>
          </table:table-cell>
          <table:table-cell office:value-type="string" table:style-name="tablecell">
            <text:p text:style-name="tablealignleft"> <text:span text:style-name="Source_20_Text">30</text:span> ( currently only 30 days is supported) </text:p>
          </table:table-cell>
        </table:table-row>
        <table:table-row>
          <table:table-cell office:value-type="string" table:style-name="tablecell" table:number-columns-spanned="3">
            <text:p text:style-name="tablealignleft"><text:span text:style-name="Strong_20_Emphasis">Stock each item in each store</text:span>: Shows a table of items in rows and stores in columns, with the stock on hand for that item in that store in each cell. (<text:span text:style-name="Emphasis">Method: dashboard_rep_stk_StoreCols_Itm</text:span>) </text:p>
          </table:table-cell>
          <table:covered-table-cell/>
          <table:covered-table-cell/>
        </table:table-row>
        <table:table-row>
          <table:table-cell office:value-type="string" table:style-name="tablecell"/>
          <table:table-cell office:value-type="string" table:style-name="tablecell">
            <text:p text:style-name="tablealignright">  store_code </text:p>
          </table:table-cell>
          <table:table-cell office:value-type="string" table:style-name="tablecell">
            <text:p text:style-name="tablealignleft"> store code attached to the store. multiple stores can be specified by adding more parameters that begin with store_code (e.g. store_code2). The item_code parameter must be specified if using store_code </text:p>
          </table:table-cell>
        </table:table-row>
        <table:table-row>
          <table:table-cell office:value-type="string" table:style-name="tablecell"/>
          <table:table-cell office:value-type="string" table:style-name="tablecell">
            <text:p text:style-name="tablealignright">  item_code </text:p>
          </table:table-cell>
          <table:table-cell office:value-type="string" table:style-name="tablecell">
            <text:p text:style-name="tablealignleft"> items whose code matches this code (append “@” for a “starts with” search)  </text:p>
          </table:table-cell>
        </table:table-row>
        <table:table-row>
          <table:table-cell office:value-type="string" table:style-name="tablecell"/>
          <table:table-cell office:value-type="string" table:style-name="tablecell">
            <text:p text:style-name="tablealignright">  master_list </text:p>
          </table:table-cell>
          <table:table-cell office:value-type="string" table:style-name="tablecell">
            <text:p text:style-name="tablealignleft"> selected master list of items. Category1_description must be specified if using a master_list  </text:p>
          </table:table-cell>
        </table:table-row>
        <table:table-row>
          <table:table-cell office:value-type="string" table:style-name="tablecell"/>
          <table:table-cell office:value-type="string" table:style-name="tablecell">
            <text:p text:style-name="tablealignright">  Category1_description </text:p>
          </table:table-cell>
          <table:table-cell office:value-type="string" table:style-name="tablecell">
            <text:p text:style-name="tablealignleft"> Items with this category1 </text:p>
          </table:table-cell>
        </table:table-row>
        <table:table-row>
          <table:table-cell office:value-type="string" table:style-name="tablecell" table:number-columns-spanned="3">
            <text:p text:style-name="tablealignleft"><text:span text:style-name="Strong_20_Emphasis">Unfinalised Stock Transfers</text:span>: Table of unfinalised stock transfers (between mSupply stores) for each facility. (<text:span text:style-name="Emphasis">Method: dashboardReportUnfinalisedStock</text:span>)</text:p>
          </table:table-cell>
          <table:covered-table-cell/>
          <table:covered-table-cell/>
        </table:table-row>
        <table:table-row>
          <table:table-cell office:value-type="string" table:style-name="tablecell"/>
          <table:table-cell office:value-type="string" table:style-name="tablecell">
            <text:p text:style-name="tablealignright">  store_tags</text:p>
          </table:table-cell>
          <table:table-cell office:value-type="string" table:style-name="tablecell">
            <text:p text:style-name="tablealignleft">(optional) A comma-separated list of tags - or omit this parameter if you want to show transfers for all stores.</text:p>
          </table:table-cell>
        </table:table-row>
        <table:table-row>
          <table:table-cell office:value-type="string" table:style-name="tablecell"/>
          <table:table-cell office:value-type="string" table:style-name="tablecell">
            <text:p text:style-name="tablealignright">  days_older_than</text:p>
          </table:table-cell>
          <table:table-cell office:value-type="string" table:style-name="tablecell">
            <text:p text:style-name="tablealignleft">(optional) show only transactions that are older than this value (days).</text:p>
          </table:table-cell>
        </table:table-row>
      </table:table>
      <text:p text:style-name="Text_20_body">If you can't make a dashboard report that does what you want then please speak to us, it's usually a fairly simple matter for us to create one for you.</text:p>
      <text:h text:style-name="Heading_20_2" text:outline-level="2"><text:bookmark-start text:name="__RefHeading___dashboard_tabs_4"/><text:bookmark-start text:name="dashboard_tabs"/>Dashboard tabs<text:bookmark-end text:name="__RefHeading___dashboard_tabs_4"/><text:bookmark-end text:name="dashboard_tabs"/></text:h>
      <text:p text:style-name="Text_20_body">You set up Dashboard tabs which will display on your dashboard. Dashboard tabs are “containers” for one or more dashboard reports. To edit them go to <text:span text:style-name="Emphasis">File &gt; Preferences</text:span> and click on the <text:span text:style-name="Emphasis">Dashboard tabs</text:span> tab on the left hand side:</text:p>
      <text:p text:style-name="Text_20_body"><draw:frame draw:style-name="mediacenter" draw:name="2" text:anchor-type="paragraph" draw:z-index="2" svg:width="15.875cm" svg:height="10.371666666667cm"><draw:image xlink:href="Pictures/b9f19dde4f3fac9772e538cca43231d2.png" xlink:type="simple" xlink:show="embed" xlink:actuate="onLoad"/></draw:frame></text:p>
      <text:p text:style-name="Text_20_body">To add a tab click the <text:span text:style-name="Strong_20_Emphasis">Add</text:span> button. To edit a tab, double-click it. You will be shown a window for editing a dashboard tab:</text:p>
      <text:p text:style-name="Text_20_body"><draw:frame draw:style-name="mediacenter" draw:name="3" text:anchor-type="paragraph" draw:z-index="3" svg:width="15.875cm" svg:height="11.509375cm"><draw:image xlink:href="Pictures/9d1a80b4dd77fd2a2fb0dccda98560c7.png" xlink:type="simple" xlink:show="embed" xlink:actuate="onLoad"/></draw:frame></text:p>
      <text:p text:style-name="Text_20_body">Now you add reports that will show on this tab.</text:p>
      <text:h text:style-name="Heading_20_3" text:outline-level="3"><text:bookmark-start text:name="__RefHeading___understanding_rows_and_columns_5"/><text:bookmark-start text:name="understanding_rows_and_columns"/>Understanding rows and columns<text:bookmark-end text:name="__RefHeading___understanding_rows_and_columns_5"/><text:bookmark-end text:name="understanding_rows_and_columns"/></text:h>
      <text:p text:style-name="Text_20_body">Take this example dashboard tab:</text:p>
      <text:p text:style-name="Text_20_body"><draw:frame draw:style-name="mediacenter" draw:name="4" text:anchor-type="paragraph" draw:z-index="4" svg:width="7.9375cm" style:rel-width="100%" svg:height="9.578813559322cm" style:rel-height="scale"><draw:image xlink:href="Pictures/8ba14776c600660c95171a466a6661e4.png" xlink:type="simple" xlink:show="embed" xlink:actuate="onLoad"/></draw:frame></text:p>
      <text:list text:style-name="List_20_1" text:continue-numbering="false">
        <text:list-item>
          <text:p text:style-name="List_20_1_Content_First"> The tabs themselves occupy their own space on the left of the window- they aren't considered when laying out the dashboard</text:p>
        </text:list-item>
        <text:list-item>
          <text:p text:style-name="List_20_1_Content"> The first row has two reports- each report takes up half the row. So for the first report:</text:p>
          <text:list text:style-name="List_20_1">
            <text:list-item>
              <text:p text:style-name="List_20_1_Content"> Row 1, Col 1, width 6 (“12” means it takes up the full width of the cell it is in- “4” would mean it would take up 1/3 of the width)</text:p>
            </text:list-item>
          </text:list>
        </text:list-item>
        <text:list-item>
          <text:p text:style-name="List_20_1_Content"> For the report at the top right:</text:p>
          <text:list text:style-name="List_20_1">
            <text:list-item>
              <text:p text:style-name="List_20_1_Content"> Row 1, Col 2, width 6</text:p>
            </text:list-item>
          </text:list>
        </text:list-item>
        <text:list-item>
          <text:p text:style-name="List_20_1_Content"> For the map</text:p>
          <text:list text:style-name="List_20_1">
            <text:list-item>
              <text:p text:style-name="List_20_1_Content"> Row 2, Col 1, width 12</text:p>
            </text:list-item>
          </text:list>
        </text:list-item>
        <text:list-item>
          <text:p text:style-name="List_20_1_Content"> The next two reports are on the same row, but are divided into 5/12 and 7/12 of the width of the window, so we put them in the same cell but change the width settings:</text:p>
          <text:list text:style-name="List_20_1">
            <text:list-item>
              <text:p text:style-name="List_20_1_Content"> Row 3, Col 1, width 5</text:p>
            </text:list-item>
            <text:list-item>
              <text:p text:style-name="List_20_1_Content_Last"> Row 3, Col 1, width 7</text:p>
            </text:list-item>
          </text:list>
        </text:list-item>
      </text:list>
      <text:h text:style-name="Heading_20_3" text:outline-level="3"><text:bookmark-start text:name="__RefHeading___to_add_a_report_to_a_dashboard_tab_6"/><text:bookmark-start text:name="to_add_a_report_to_a_dashboard_tab"/>To add a report to a dashboard tab<text:bookmark-end text:name="__RefHeading___to_add_a_report_to_a_dashboard_tab_6"/><text:bookmark-end text:name="to_add_a_report_to_a_dashboard_tab"/></text:h>
      <text:p text:style-name="Text_20_body">Click <text:span text:style-name="Strong_20_Emphasis">New Line</text:span> to add a new report to the tab. Then edit the values in each column</text:p>
      <text:list text:style-name="List_20_1" text:continue-numbering="false">
        <text:list-item>
          <text:p text:style-name="List_20_1_Content_First"> <text:span text:style-name="Strong_20_Emphasis">Row:</text:span> The row it will be in</text:p>
        </text:list-item>
        <text:list-item>
          <text:p text:style-name="List_20_1_Content"> <text:span text:style-name="Strong_20_Emphasis">Column:</text:span> The column within the row- set to “1” if you don't have multiple reports on this row.</text:p>
        </text:list-item>
        <text:list-item>
          <text:p text:style-name="List_20_1_Content"> <text:span text:style-name="Strong_20_Emphasis">Report tite:</text:span> The title that will show in the Orange heading bar for the report. Note that the same report can display different information depending on the parameters you set for that report- hence the need for the ability to customise report names</text:p>
        </text:list-item>
        <text:list-item>
          <text:p text:style-name="List_20_1_Content"> <text:span text:style-name="Strong_20_Emphasis">Type:</text:span> You'll need to know the appropriate type for the report you're displaying. The options are</text:p>
          <text:list text:style-name="List_20_1">
            <text:list-item>
              <text:p text:style-name="List_20_1_Content"> bar_chart</text:p>
            </text:list-item>
            <text:list-item>
              <text:p text:style-name="List_20_1_Content"> table</text:p>
            </text:list-item>
            <text:list-item>
              <text:p text:style-name="List_20_1_Content"> pie_chart</text:p>
            </text:list-item>
            <text:list-item>
              <text:p text:style-name="List_20_1_Content"> time_series</text:p>
            </text:list-item>
            <text:list-item>
              <text:p text:style-name="List_20_1_Content"> map</text:p>
            </text:list-item>
            <text:list-item>
              <text:p text:style-name="List_20_1_Content"> line_chart</text:p>
            </text:list-item>
          </text:list>
        </text:list-item>
        <text:list-item>
          <text:p text:style-name="List_20_1_Content"> <text:span text:style-name="Strong_20_Emphasis">Width:</text:span> The fraction of the cell width in “twelfths” that this report will take up (“6” will make it take up half the cell width)</text:p>
        </text:list-item>
        <text:list-item>
          <text:p text:style-name="List_20_1_Content_Last"> <text:span text:style-name="Strong_20_Emphasis">Report:</text:span> Choose the report name from the drop-down list of available reports</text:p>
        </text:list-item>
      </text:list>
      <text:h text:style-name="Heading_20_3" text:outline-level="3"><text:bookmark-start text:name="__RefHeading___add_a_dashboard_tab_to_a_user_s_dashboard_7"/><text:bookmark-start text:name="add_a_dashboard_tab_to_a_user_s_dashboard"/>Add a dashboard tab to a user's dashboard<text:bookmark-end text:name="__RefHeading___add_a_dashboard_tab_to_a_user_s_dashboard_7"/><text:bookmark-end text:name="add_a_dashboard_tab_to_a_user_s_dashboard"/></text:h>
      <text:p text:style-name="Text_20_body">This is the final step in setting up dashboards: once the tabs have been setup you have to choose which users will see which tabs. You do this in individual users' settings. See managing users for instructions on how to do this.</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4_1"/><table:table-row><table:table-cell office:value-type="string" table:style-name="tablecell"><text:p text:style-name="tablealignleft">Some of these dashboard reports can be used for mSupply Mobile.  Users do <text:span text:style-name="Emphasis">not</text:span> need to be set up to have access to mSupply Mobile dashboards.  The mSupply Mobile store will see the dashboard reports provided that on the mSupply central server:</text:p><text:list text:style-name="List_20_1" text:continue-numbering="false"><text:list-item><text:p text:style-name="List_20_1_Content_First"> The <text:span text:style-name="Strong_20_Emphasis">mobile: Uses dashboard module</text:span> store preference is turned on for the store </text:p></text:list-item><text:list-item><text:p text:style-name="List_20_1_Content_Last"> The report has been configured for display on mSupply Mobile stores</text:p></text:list-item></text:list></table:table-cell></table:table-row></table:table></draw:text-box></draw:frame></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16.04. Printing preferences</text:span> | | Next: <text:span text:style-name="Strong_20_Emphasis">16.06. Entering a new logo</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03::22:35</meta:creation-date>
    <dc:creator>Generated</dc:creator>
    <dc:date>2026-08-27T03::22:35</dc:date>
    <dc:language>en-US</dc:language>
    <meta:editing-cycles>1</meta:editing-cycles>
    <meta:editing-duration>PT0S</meta:editing-duration>
    <dc:title>preferences:dashboard</dc:title>
  </office:meta>
</office:document-meta>
</file>