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165429c6f17451d5cc6fbe3783840b.png"/>
  <manifest:file-entry manifest:media-type="image/png" manifest:full-path="Pictures/25adaf4819dfc944cdfe711f4dc6f18c.png"/>
  <manifest:file-entry manifest:media-type="image/png" manifest:full-path="Pictures/ab00e3da57558a82bdb37ad6bbb0e642.png"/>
  <manifest:file-entry manifest:media-type="image/png" manifest:full-path="Pictures/9236999fbf3a034a37d965aa3f541ad7.png"/>
  <manifest:file-entry manifest:media-type="image/png" manifest:full-path="Pictures/ebc58da7388c1225e2348b625e7b4751.png"/>
  <manifest:file-entry manifest:media-type="image/png" manifest:full-path="Pictures/1fe5b58513cd47135dbd6b61fd02f321.png"/>
  <manifest:file-entry manifest:media-type="image/png" manifest:full-path="Pictures/04d578274ac77bef9041150cb55031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ferences:invoices"/><text:bookmark-start text:name="__RefHeading___invoice_preferences_1"/><text:bookmark-start text:name="invoice_preferences"/>16.03. Invoice preferences<text:bookmark-end text:name="__RefHeading___invoice_preferences_1"/><text:bookmark-end text:name="invoice_preferences"/></text:h>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he preferences described here (accessed through <text:span text:style-name="Strong_20_Emphasis">File &gt; Preferences…</text:span>) apply to all stores on an mSupply server.</text:p></text:list-item><text:list-item><text:p text:style-name="List_20_1_Content"> In a synced system there will be multiple 'sync satellites' and these settings can be different on each sync satellite.</text:p></text:list-item><text:list-item><text:p text:style-name="List_20_1_Content_Last"> There are some settings that are 'per store' - refer Store preferences, and store preferences can be different for each store on an mSupply server.</text:p></text:list-item></text:list></table:table-cell></table:table-row></table:table></draw:text-box></draw:frame></text:p>
      <text:h text:style-name="Heading_20_3" text:outline-level="3"><text:bookmark-start text:name="__RefHeading___invoices_1_tab_2"/><text:bookmark-start text:name="invoices_1_tab"/>Invoices 1 tab<text:bookmark-end text:name="__RefHeading___invoices_1_tab_2"/><text:bookmark-end text:name="invoices_1_tab"/></text:h>
      <text:p text:style-name="Text_20_body"><draw:frame draw:style-name="mediacenter" draw:name="0" text:anchor-type="paragraph" draw:z-index="0" svg:width="15.875cm" svg:height="11.490135287486cm"><draw:image xlink:href="Pictures/80165429c6f17451d5cc6fbe3783840b.png" xlink:type="simple" xlink:show="embed" xlink:actuate="onLoad"/></draw:frame></text:p>
      <text:h text:style-name="Heading_20_4" text:outline-level="4"><text:bookmark-start text:name="__RefHeading___all_invoices_3"/><text:bookmark-start text:name="all_invoices"/>All invoices<text:bookmark-end text:name="__RefHeading___all_invoices_3"/><text:bookmark-end text:name="all_invoices"/></text:h>
      <text:h text:style-name="Heading_20_4" text:outline-level="4"><text:bookmark-start text:name="__RefHeading___allow_editing_tax_rate_and_amount_on_invoices_4"/><text:bookmark-start text:name="allow_editing_tax_rate_and_amount_on_invoices"/>Allow editing tax rate and amount on invoices<text:bookmark-end text:name="__RefHeading___allow_editing_tax_rate_and_amount_on_invoices_4"/><text:bookmark-end text:name="allow_editing_tax_rate_and_amount_on_invoices"/></text:h>
      <text:p text:style-name="Text_20_body">When checked the tax rate can be changed when entering an invoice. Otherwise, the default tax rate is always used. (On supplier invoices the actual tax amount can be directly edited if this option is checked. This allows perfect matching of tax amounts with amounts charged by a supplier).</text:p>
      <text:h text:style-name="Heading_20_4" text:outline-level="4"><text:bookmark-start text:name="__RefHeading___allow_entry_of_dates_on_invoices_5"/><text:bookmark-start text:name="allow_entry_of_dates_on_invoices"/>Allow entry of dates on invoices<text:bookmark-end text:name="__RefHeading___allow_entry_of_dates_on_invoices_5"/><text:bookmark-end text:name="allow_entry_of_dates_on_invoices"/></text:h>
      <text:p text:style-name="Text_20_body">Normally the confirm dates on invoices are read only and are filled in automatically by mSupply when the invoice is confirmed. If you need to enter your own dates, check this option and enter a number in the 'Maximum days before current date' box (you might see a default number of 30 days in here which you can change). Note that you will not be able to modify the dates on finalised invoices.</text:p>
      <text:p text:style-name="Text_20_body">The entry date is still maintained by mSupply. You can only edit the confirm date.</text:p>
      <text:h text:style-name="Heading_20_4" text:outline-level="4"><text:bookmark-start text:name="__RefHeading___export_invoices_to_disk_when_finalising_6"/><text:bookmark-start text:name="export_invoices_to_disk_when_finalising"/>Export invoices to disk when finalising<text:bookmark-end text:name="__RefHeading___export_invoices_to_disk_when_finalising_6"/><text:bookmark-end text:name="export_invoices_to_disk_when_finalising"/></text:h>
      <text:p text:style-name="Text_20_body">If this box is checked, each time you finalise customer or supplier invoices, a tab-delimited text file of the finalised invoices will be created. This allows you to import the data into an accounting application.</text:p>
      <text:h text:style-name="Heading_20_4" text:outline-level="4"><text:bookmark-start text:name="__RefHeading___after_deleting_lines_redo_the_numbering_7"/><text:bookmark-start text:name="after_deleting_lines_redo_the_numbering"/>After deleting lines, redo the numbering<text:bookmark-end text:name="__RefHeading___after_deleting_lines_redo_the_numbering_7"/><text:bookmark-end text:name="after_deleting_lines_redo_the_numbering"/></text:h>
      <text:p text:style-name="Text_20_body">If this box is checked, deleting invoice lines will result in all invoice line numbers being updated so there is no gap in the numbering.<text:span text:style-name="Emphasis"> </text:span></text:p>
      <text:h text:style-name="Heading_20_4" text:outline-level="4"><text:bookmark-start text:name="__RefHeading___activate_budget_module_8"/><text:bookmark-start text:name="activate_budget_module"/>Activate budget module<text:bookmark-end text:name="__RefHeading___activate_budget_module_8"/><text:bookmark-end text:name="activate_budget_module"/></text:h>
      <text:p text:style-name="Text_20_body">In order to use the Budget feature, this box must be checked. This feature is applicable to store mode only. For more information on the budget module see Customer Budgets</text:p>
      <text:h text:style-name="Heading_20_4" text:outline-level="4"><text:bookmark-start text:name="__RefHeading___activate_ad_hoc_items_9"/><text:bookmark-start text:name="activate_ad_hoc_items"/>Activate ad hoc items<text:bookmark-end text:name="__RefHeading___activate_ad_hoc_items_9"/><text:bookmark-end text:name="activate_ad_hoc_items"/></text:h>
      <text:p text:style-name="Text_20_body">Ad Hoc items allow you to receive and issue items that you will only use once. That is, you have ordered the item for a particular customer, and do not want to hold it in stock. For further information, see Ad Hoc items</text:p>
      <text:h text:style-name="Heading_20_4" text:outline-level="4"><text:bookmark-start text:name="__RefHeading___reuse_deleted_invoice_numbers_10"/><text:bookmark-start text:name="reuse_deleted_invoice_numbers"/>Reuse deleted invoice numbers<text:bookmark-end text:name="__RefHeading___reuse_deleted_invoice_numbers_10"/><text:bookmark-end text:name="reuse_deleted_invoice_numbers"/></text:h>
      <text:p text:style-name="Text_20_body">If checked then, when a customer or supplier invoice is deleted, the invoice number will be used again when a new invoice is to be created.</text:p>
      <text:h text:style-name="Heading_20_4" text:outline-level="4"><text:bookmark-start text:name="__RefHeading___use_program_pricing_11"/><text:bookmark-start text:name="use_program_pricing"/>Use program pricing<text:bookmark-end text:name="__RefHeading___use_program_pricing_11"/><text:bookmark-end text:name="use_program_pricing"/></text:h>
      <text:p text:style-name="Text_20_body">If checked then the sell prices for items on <text:span text:style-name="Strong_20_Emphasis">customer invoices</text:span> are taken from the first master list that is to be used as a price list.</text:p>
      <text:h text:style-name="Heading_20_4" text:outline-level="4"><text:bookmark-start text:name="__RefHeading___round_prices_12"/><text:bookmark-start text:name="round_prices"/>Round prices<text:bookmark-end text:name="__RefHeading___round_prices_12"/><text:bookmark-end text:name="round_prices"/></text:h>
      <text:p text:style-name="Text_20_body">You can choose to round prices to a given number of decimal places. By default prices will be rounded to 2 decimal places.</text:p>
      <text:h text:style-name="Heading_20_4" text:outline-level="4"><text:bookmark-start text:name="__RefHeading___supplier_invoices_13"/><text:bookmark-start text:name="supplier_invoices"/>Supplier invoices<text:bookmark-end text:name="__RefHeading___supplier_invoices_13"/><text:bookmark-end text:name="supplier_invoices"/></text:h>
      <text:h text:style-name="Heading_20_5" text:outline-level="5"><text:bookmark-start text:name="__RefHeading___allow_editing_margins_on_supplier_invoice_lines_14"/><text:bookmark-start text:name="allow_editing_margins_on_supplier_invoice_lines"/>Allow editing margins on supplier invoice lines<text:bookmark-end text:name="__RefHeading___allow_editing_margins_on_supplier_invoice_lines_14"/><text:bookmark-end text:name="allow_editing_margins_on_supplier_invoice_lines"/></text:h>
      <text:p text:style-name="Text_20_body">If this option is chosen, you can edit the margin for individual supplier invoice lines. Otherwise the margin will be locked at the margin set for that supplier in the window for editing supplier details (reached from the <text:span text:style-name="Strong_20_Emphasis">supplier &gt; edit supplier</text:span> menu.)</text:p>
      <text:h text:style-name="Heading_20_4" text:outline-level="4"><text:bookmark-start text:name="__RefHeading___hide_batch_number_and_expiry_date_entry_15"/><text:bookmark-start text:name="hide_batch_number_and_expiry_date_entry"/>Hide batch number and expiry date entry<text:bookmark-end text:name="__RefHeading___hide_batch_number_and_expiry_date_entry_15"/><text:bookmark-end text:name="hide_batch_number_and_expiry_date_entry"/></text:h>
      <text:p text:style-name="Text_20_body">Some people use mSupply for inventory control of all sorts of general goods. Hiding these fields will speed up entering information if you do not use those fields.</text:p>
      <text:h text:style-name="Heading_20_4" text:outline-level="4"><text:bookmark-start text:name="__RefHeading___item_margin_overrides_supplier_margin_on_supplier_invoices_16"/><text:bookmark-start text:name="item_margin_overrides_supplier_margin_on_supplier_invoices"/>Item margin overrides supplier margin on supplier invoices<text:bookmark-end text:name="__RefHeading___item_margin_overrides_supplier_margin_on_supplier_invoices_16"/><text:bookmark-end text:name="item_margin_overrides_supplier_margin_on_supplier_invoices"/></text:h>
      <text:p text:style-name="Text_20_body">When receiving an item where there is a margin set for both the supplier and the item, if this option is checked the item margin will be used. If unchecked, the supplier margin is used.</text:p>
      <text:h text:style-name="Heading_20_4" text:outline-level="4"><text:bookmark-start text:name="__RefHeading___activate_supplier_payment_module_17"/><text:bookmark-start text:name="activate_supplier_payment_module"/>Activate supplier payment module<text:bookmark-end text:name="__RefHeading___activate_supplier_payment_module_17"/><text:bookmark-end text:name="activate_supplier_payment_module"/></text:h>
      <text:p text:style-name="Text_20_body">Check this box if you want mSupply to record the outstanding amount to be paid on each supplier invoice. If this system is not activated, supplier invoices will display a zero amount outstanding. (If you use a separate accounting system, and us <text:span text:style-name="Emphasis"> mSupply's</text:span> export facilities, there is no need to use the inbuilt payment system).</text:p>
      <text:h text:style-name="Heading_20_4" text:outline-level="4"><text:bookmark-start text:name="__RefHeading___warn_if_expiry_less_than_xx_days_18"/><text:bookmark-start text:name="warn_if_expiry_less_than_xx_days"/>Warn if expiry less than XX days<text:bookmark-end text:name="__RefHeading___warn_if_expiry_less_than_xx_days_18"/><text:bookmark-end text:name="warn_if_expiry_less_than_xx_days"/></text:h>
      <text:p text:style-name="Text_20_body">An appropriate figure can be entered.</text:p>
      <text:h text:style-name="Heading_20_4" text:outline-level="4"><text:bookmark-start text:name="__RefHeading___disallow_remove_hold_status_if_zero_sell_price_19"/><text:bookmark-start text:name="disallow_remove_hold_status_if_zero_sell_price"/>Disallow remove hold status if zero sell price<text:bookmark-end text:name="__RefHeading___disallow_remove_hold_status_if_zero_sell_price_19"/><text:bookmark-end text:name="disallow_remove_hold_status_if_zero_sell_price"/></text:h>
      <text:p text:style-name="Text_20_body">If this option is checked you can't receive goods that haven't had their sell price set.</text:p>
      <text:h text:style-name="Heading_20_4" text:outline-level="4"><text:bookmark-start text:name="__RefHeading___sell_price_changes_affect_un-finalised_customer_invoices_20"/><text:bookmark-start text:name="sell_price_changes_affect_un-finalised_customer_invoices"/>Sell price changes affect un-finalised customer invoices<text:bookmark-end text:name="__RefHeading___sell_price_changes_affect_un-finalised_customer_invoices_20"/><text:bookmark-end text:name="sell_price_changes_affect_un-finalised_customer_invoices"/></text:h>
      <text:p text:style-name="Text_20_body">If you tick this, when you update a sell price the change will be reflected in all non-finalised customer invoices. You will be asked to confirm ticking this box because it can make irreversible changes to customer invoices.  
Here is a table that shows the differences with having this preference turned on or turned off</text:p>
      <text:p text:style-name="Text_20_body"><text:span text:style-name="Strong_20_Emphasis">Original invoice</text:span></text:p>
      <table:table table:style-name="Table">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Date </text:p>
          </table:table-cell>
          <table:table-cell office:value-type="string" table:style-name="tableheader">
            <text:p text:style-name="Table_20_Heading"> Invoice type </text:p>
          </table:table-cell>
          <table:table-cell office:value-type="string" table:style-name="tableheader">
            <text:p text:style-name="Table_20_Heading"> status </text:p>
          </table:table-cell>
          <table:table-cell office:value-type="string" table:style-name="tableheader">
            <text:p text:style-name="Table_20_Heading"> price </text:p>
          </table:table-cell>
        </table:table-row>
        <table:table-row>
          <table:table-cell office:value-type="string" table:style-name="tablecell">
            <text:p text:style-name="tablealignleft"> Amoxy 250 </text:p>
          </table:table-cell>
          <table:table-cell office:value-type="string" table:style-name="tablecell">
            <text:p text:style-name="tablealignleft"> 15 Feb </text:p>
          </table:table-cell>
          <table:table-cell office:value-type="string" table:style-name="tablecell">
            <text:p text:style-name="tablealignleft"> Supplier invoice </text:p>
          </table:table-cell>
          <table:table-cell office:value-type="string" table:style-name="tablecell">
            <text:p text:style-name="tablealignleft"> cn </text:p>
          </table:table-cell>
          <table:table-cell office:value-type="string" table:style-name="tablecell">
            <text:p text:style-name="tablealignleft">8.00 </text:p>
          </table:table-cell>
        </table:table-row>
        <table:table-row>
          <table:table-cell office:value-type="string" table:style-name="tablecell">
            <text:p text:style-name="tablealignleft"> Amoxy 250 </text:p>
          </table:table-cell>
          <table:table-cell office:value-type="string" table:style-name="tablecell">
            <text:p text:style-name="tablealignleft"> 15 Mar </text:p>
          </table:table-cell>
          <table:table-cell office:value-type="string" table:style-name="tablecell">
            <text:p text:style-name="tablealignleft"> Customer invoice </text:p>
          </table:table-cell>
          <table:table-cell office:value-type="string" table:style-name="tablecell">
            <text:p text:style-name="tablealignleft"> cn </text:p>
          </table:table-cell>
          <table:table-cell office:value-type="string" table:style-name="tablecell">
            <text:p text:style-name="tablealignleft">8.00 </text:p>
          </table:table-cell>
        </table:table-row>
        <table:table-row>
          <table:table-cell office:value-type="string" table:style-name="tablecell">
            <text:p text:style-name="tablealignleft"> Amoxy 250 </text:p>
          </table:table-cell>
          <table:table-cell office:value-type="string" table:style-name="tablecell">
            <text:p text:style-name="tablealignleft"> 15 Apr </text:p>
          </table:table-cell>
          <table:table-cell office:value-type="string" table:style-name="tablecell">
            <text:p text:style-name="tablealignleft"> Customer invoice </text:p>
          </table:table-cell>
          <table:table-cell office:value-type="string" table:style-name="tablecell">
            <text:p text:style-name="tablealignleft"> cn </text:p>
          </table:table-cell>
          <table:table-cell office:value-type="string" table:style-name="tablecell">
            <text:p text:style-name="tablealignleft">8.00 </text:p>
          </table:table-cell>
        </table:table-row>
        <table:table-row>
          <table:table-cell office:value-type="string" table:style-name="tablecell">
            <text:p text:style-name="tablealignleft"> Amoxy 250 </text:p>
          </table:table-cell>
          <table:table-cell office:value-type="string" table:style-name="tablecell">
            <text:p text:style-name="tablealignleft"> 15 May </text:p>
          </table:table-cell>
          <table:table-cell office:value-type="string" table:style-name="tablecell">
            <text:p text:style-name="tablealignleft"> Customer invoice </text:p>
          </table:table-cell>
          <table:table-cell office:value-type="string" table:style-name="tablecell">
            <text:p text:style-name="tablealignleft"> fn </text:p>
          </table:table-cell>
          <table:table-cell office:value-type="string" table:style-name="tablecell">
            <text:p text:style-name="tablealignleft">8.00 </text:p>
          </table:table-cell>
        </table:table-row>
      </table:table>
      <text:p text:style-name="Text_20_body"><text:span text:style-name="Strong_20_Emphasis">With preference turned off</text:span></text:p>
      <table:table table:style-name="Table">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Date </text:p>
          </table:table-cell>
          <table:table-cell office:value-type="string" table:style-name="tableheader">
            <text:p text:style-name="Table_20_Heading"> Invoice type </text:p>
          </table:table-cell>
          <table:table-cell office:value-type="string" table:style-name="tableheader">
            <text:p text:style-name="Table_20_Heading"> status </text:p>
          </table:table-cell>
          <table:table-cell office:value-type="string" table:style-name="tableheader">
            <text:p text:style-name="Table_20_Heading"> price </text:p>
          </table:table-cell>
        </table:table-row>
        <table:table-row>
          <table:table-cell office:value-type="string" table:style-name="tablecell">
            <text:p text:style-name="tablealignleft"> Amoxy 250 </text:p>
          </table:table-cell>
          <table:table-cell office:value-type="string" table:style-name="tablecell">
            <text:p text:style-name="tablealignleft"> 15 Feb </text:p>
          </table:table-cell>
          <table:table-cell office:value-type="string" table:style-name="tablecell">
            <text:p text:style-name="tablealignleft"> Supplier invoice </text:p>
          </table:table-cell>
          <table:table-cell office:value-type="string" table:style-name="tablecell">
            <text:p text:style-name="tablealignleft"> cn </text:p>
          </table:table-cell>
          <table:table-cell office:value-type="string" table:style-name="tablecell">
            <text:p text:style-name="tablealignleft">9.00 </text:p>
          </table:table-cell>
        </table:table-row>
        <table:table-row>
          <table:table-cell office:value-type="string" table:style-name="tablecell">
            <text:p text:style-name="tablealignleft"> Amoxy 250 </text:p>
          </table:table-cell>
          <table:table-cell office:value-type="string" table:style-name="tablecell">
            <text:p text:style-name="tablealignleft"> 15 Mar </text:p>
          </table:table-cell>
          <table:table-cell office:value-type="string" table:style-name="tablecell">
            <text:p text:style-name="tablealignleft"> Customer invoice </text:p>
          </table:table-cell>
          <table:table-cell office:value-type="string" table:style-name="tablecell">
            <text:p text:style-name="tablealignleft"> cn </text:p>
          </table:table-cell>
          <table:table-cell office:value-type="string" table:style-name="tablecell">
            <text:p text:style-name="tablealignleft">8.00 </text:p>
          </table:table-cell>
        </table:table-row>
        <table:table-row>
          <table:table-cell office:value-type="string" table:style-name="tablecell">
            <text:p text:style-name="tablealignleft"> Amoxy 250 </text:p>
          </table:table-cell>
          <table:table-cell office:value-type="string" table:style-name="tablecell">
            <text:p text:style-name="tablealignleft"> 15 Apr </text:p>
          </table:table-cell>
          <table:table-cell office:value-type="string" table:style-name="tablecell">
            <text:p text:style-name="tablealignleft"> Customer invoice </text:p>
          </table:table-cell>
          <table:table-cell office:value-type="string" table:style-name="tablecell">
            <text:p text:style-name="tablealignleft"> cn </text:p>
          </table:table-cell>
          <table:table-cell office:value-type="string" table:style-name="tablecell">
            <text:p text:style-name="tablealignleft">8.00 </text:p>
          </table:table-cell>
        </table:table-row>
        <table:table-row>
          <table:table-cell office:value-type="string" table:style-name="tablecell">
            <text:p text:style-name="tablealignleft"> Amoxy 250 </text:p>
          </table:table-cell>
          <table:table-cell office:value-type="string" table:style-name="tablecell">
            <text:p text:style-name="tablealignleft"> 15 May </text:p>
          </table:table-cell>
          <table:table-cell office:value-type="string" table:style-name="tablecell">
            <text:p text:style-name="tablealignleft"> Customer invoice </text:p>
          </table:table-cell>
          <table:table-cell office:value-type="string" table:style-name="tablecell">
            <text:p text:style-name="tablealignleft"> fn </text:p>
          </table:table-cell>
          <table:table-cell office:value-type="string" table:style-name="tablecell">
            <text:p text:style-name="tablealignleft">8.00 </text:p>
          </table:table-cell>
        </table:table-row>
      </table:table>
      <text:p text:style-name="Text_20_body">You have found that the price should have been 9.00
No customer invoices are updated. Reports on old customer invoices will show the old price of 8.00</text:p>
      <text:p text:style-name="Text_20_body"><text:span text:style-name="Strong_20_Emphasis">With preference turned on</text:span></text:p>
      <table:table table:style-name="Table">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Date </text:p>
          </table:table-cell>
          <table:table-cell office:value-type="string" table:style-name="tableheader">
            <text:p text:style-name="Table_20_Heading"> Invoice type </text:p>
          </table:table-cell>
          <table:table-cell office:value-type="string" table:style-name="tableheader">
            <text:p text:style-name="Table_20_Heading"> status </text:p>
          </table:table-cell>
          <table:table-cell office:value-type="string" table:style-name="tableheader">
            <text:p text:style-name="Table_20_Heading"> price </text:p>
          </table:table-cell>
        </table:table-row>
        <table:table-row>
          <table:table-cell office:value-type="string" table:style-name="tablecell">
            <text:p text:style-name="tablealignleft"> Amoxy 250 </text:p>
          </table:table-cell>
          <table:table-cell office:value-type="string" table:style-name="tablecell">
            <text:p text:style-name="tablealignleft"> 15 Feb </text:p>
          </table:table-cell>
          <table:table-cell office:value-type="string" table:style-name="tablecell">
            <text:p text:style-name="tablealignleft"> Supplier invoice </text:p>
          </table:table-cell>
          <table:table-cell office:value-type="string" table:style-name="tablecell">
            <text:p text:style-name="tablealignleft"> cn </text:p>
          </table:table-cell>
          <table:table-cell office:value-type="string" table:style-name="tablecell">
            <text:p text:style-name="tablealignleft">9.00 </text:p>
          </table:table-cell>
        </table:table-row>
        <table:table-row>
          <table:table-cell office:value-type="string" table:style-name="tablecell">
            <text:p text:style-name="tablealignleft"> Amoxy 250 </text:p>
          </table:table-cell>
          <table:table-cell office:value-type="string" table:style-name="tablecell">
            <text:p text:style-name="tablealignleft"> 15 Mar </text:p>
          </table:table-cell>
          <table:table-cell office:value-type="string" table:style-name="tablecell">
            <text:p text:style-name="tablealignleft"> Customer invoice </text:p>
          </table:table-cell>
          <table:table-cell office:value-type="string" table:style-name="tablecell">
            <text:p text:style-name="tablealignleft"> cn </text:p>
          </table:table-cell>
          <table:table-cell office:value-type="string" table:style-name="tablecell">
            <text:p text:style-name="tablealignleft">9.00 </text:p>
          </table:table-cell>
        </table:table-row>
        <table:table-row>
          <table:table-cell office:value-type="string" table:style-name="tablecell">
            <text:p text:style-name="tablealignleft"> Amoxy 250 </text:p>
          </table:table-cell>
          <table:table-cell office:value-type="string" table:style-name="tablecell">
            <text:p text:style-name="tablealignleft"> 15 Apr </text:p>
          </table:table-cell>
          <table:table-cell office:value-type="string" table:style-name="tablecell">
            <text:p text:style-name="tablealignleft"> Customer invoice </text:p>
          </table:table-cell>
          <table:table-cell office:value-type="string" table:style-name="tablecell">
            <text:p text:style-name="tablealignleft"> cn </text:p>
          </table:table-cell>
          <table:table-cell office:value-type="string" table:style-name="tablecell">
            <text:p text:style-name="tablealignleft">9.00 </text:p>
          </table:table-cell>
        </table:table-row>
        <table:table-row>
          <table:table-cell office:value-type="string" table:style-name="tablecell">
            <text:p text:style-name="tablealignleft"> Amoxy 250 </text:p>
          </table:table-cell>
          <table:table-cell office:value-type="string" table:style-name="tablecell">
            <text:p text:style-name="tablealignleft"> 15 May </text:p>
          </table:table-cell>
          <table:table-cell office:value-type="string" table:style-name="tablecell">
            <text:p text:style-name="tablealignleft"> Customer invoice </text:p>
          </table:table-cell>
          <table:table-cell office:value-type="string" table:style-name="tablecell">
            <text:p text:style-name="tablealignleft"> fn </text:p>
          </table:table-cell>
          <table:table-cell office:value-type="string" table:style-name="tablecell">
            <text:p text:style-name="tablealignleft">8.00 </text:p>
          </table:table-cell>
        </table:table-row>
      </table:table>
      <text:p text:style-name="Text_20_body">You have found that the price should have been 9.00
Old customer invoices are updated unless their status is “fn”. Reports on old customer invoices will show the <text:span text:style-name="underline">new</text:span> price of 9.00 (as long as no invoices were finalised)</text:p>
      <text:h text:style-name="Heading_20_5" text:outline-level="5"><text:bookmark-start text:name="__RefHeading___show_inner_and_outer_pack_fields_21"/><text:bookmark-start text:name="show_inner_and_outer_pack_fields"/>Show inner and outer pack fields<text:bookmark-end text:name="__RefHeading___show_inner_and_outer_pack_fields_21"/><text:bookmark-end text:name="show_inner_and_outer_pack_fields"/></text:h>
      <text:p text:style-name="Text_20_body">If checked, mSupply will allow the entry of the “inner” and “outer” pack sizes. The “inner” pack size is the number of primary packs that fit in a carton and the “outer” pack size is the number of cartons that fit on a pallet. So, for example, if an item is packed in packs of 1000, there are 24 of those in boxes and then there are 15 boxes on a pallet, the “inner” pack size would be 24 and the “outer” pack size would be 15.</text:p>
      <text:p text:style-name="Text_20_body">When turned on, this preference results in an extra <text:span text:style-name="Strong_20_Emphasis">Quan per inner</text:span> and <text:span text:style-name="Strong_20_Emphasis">Inners per outer</text:span> field being displayed on the supplier invoice line input window shown on the 7.01. Supplier invoices page like this:</text:p>
      <text:p text:style-name="Text_20_body"><draw:frame draw:style-name="mediacenter" draw:name="1" text:anchor-type="paragraph" draw:z-index="1" svg:width="11.90625cm" svg:height="7.5798015021459cm"><draw:image xlink:href="Pictures/25adaf4819dfc944cdfe711f4dc6f18c.png" xlink:type="simple" xlink:show="embed" xlink:actuate="onLoad"/></draw:frame></text:p>
      <text:h text:style-name="Heading_20_4" text:outline-level="4"><text:bookmark-start text:name="__RefHeading___hold_invoices_by_default_22"/><text:bookmark-start text:name="hold_invoices_by_default"/>Hold invoices by default<text:bookmark-end text:name="__RefHeading___hold_invoices_by_default_22"/><text:bookmark-end text:name="hold_invoices_by_default"/></text:h>
      <text:p text:style-name="Text_20_body">If checked all newly created invoices will be on hold</text:p>
      <text:h text:style-name="Heading_20_4" text:outline-level="4"><text:bookmark-start text:name="__RefHeading___allow_tracking_of_received_stock_by_donor_23"/><text:bookmark-start text:name="allow_tracking_of_received_stock_by_donor"/>Allow tracking of received stock by donor<text:bookmark-end text:name="__RefHeading___allow_tracking_of_received_stock_by_donor_23"/><text:bookmark-end text:name="allow_tracking_of_received_stock_by_donor"/></text:h>
      <text:p text:style-name="Text_20_body">If checked, this option allows the user to track donated stock from source (supplier Purchase Order) to store (available for distribution in mSupply).</text:p>
      <text:h text:style-name="Heading_20_4" text:outline-level="4"><text:bookmark-start text:name="__RefHeading___require_category_entry_on_supplier_invoice_24"/><text:bookmark-start text:name="require_category_entry_on_supplier_invoice"/>Require category entry on supplier invoice<text:bookmark-end text:name="__RefHeading___require_category_entry_on_supplier_invoice_24"/><text:bookmark-end text:name="require_category_entry_on_supplier_invoice"/></text:h>
      <text:p text:style-name="Text_20_body">If this is checked then a category must be selected on a supplier invoice before it can be confirmed. See the 26.06. Transaction categories page for details on setting up categories for supplier invoices and other types of transactions.</text:p>
      <text:h text:style-name="Heading_20_3" text:outline-level="3"><text:bookmark-start text:name="__RefHeading___invoices_2_tab_25"/><text:bookmark-start text:name="invoices_2_tab"/>Invoices 2 tab<text:bookmark-end text:name="__RefHeading___invoices_2_tab_25"/><text:bookmark-end text:name="invoices_2_tab"/></text:h>
      <text:p text:style-name="Text_20_body"><draw:frame draw:style-name="mediacenter" draw:name="2" text:anchor-type="paragraph" draw:z-index="2" svg:width="15.875cm" svg:height="11.485186230248cm"><draw:image xlink:href="Pictures/ab00e3da57558a82bdb37ad6bbb0e642.png" xlink:type="simple" xlink:show="embed" xlink:actuate="onLoad"/></draw:frame></text:p>
      <text:h text:style-name="Heading_20_4" text:outline-level="4"><text:bookmark-start text:name="__RefHeading___customer_invoices_26"/><text:bookmark-start text:name="customer_invoices"/>Customer invoices<text:bookmark-end text:name="__RefHeading___customer_invoices_26"/><text:bookmark-end text:name="customer_invoices"/></text:h>
      <text:p text:style-name="Text_20_body"><text:span text:style-name="Emphasis"> These options apply to customer invoices only.</text:span></text:p>
      <text:h text:style-name="Heading_20_5" text:outline-level="5"><text:bookmark-start text:name="__RefHeading___we_run_a_backorder_system_27"/><text:bookmark-start text:name="we_run_a_backorder_system"/>We run a backorder system<text:bookmark-end text:name="__RefHeading___we_run_a_backorder_system_27"/><text:bookmark-end text:name="we_run_a_backorder_system"/></text:h>
      <text:p text:style-name="Text_20_body">Check this item if you want to record backorders for customers for supply at a later date (For suppliers, backorders are recorded in the ordering system as partially supplied orders).</text:p>
      <text:p text:style-name="Text_20_body">Note that if you use a backorder system it will affect the way “placeholder” lines are handled.</text:p>
      <text:p text:style-name="Text_20_body">A <text:span text:style-name="Emphasis"> placeholder</text:span> line is a line entered on a customer invoice which does not have any stock associated with it. Placeholder lines can have an item name, a quantity, and a pack size, but the batch number is set to “none”.</text:p>
      <text:p text:style-name="Text_20_body">When you confirm an invoice, if you are using a backorder system, placeholder lines will be transferred to make backorders. If you are not using a backorder system, placeholder lines will be deleted if the option below is turned on.</text:p>
      <text:h text:style-name="Heading_20_5" text:outline-level="5"><text:bookmark-start text:name="__RefHeading___auto-issue_customer_backorders_when_stock_arrives_28"/><text:bookmark-start text:name="auto-issue_customer_backorders_when_stock_arrives"/>Auto-issue customer backorders when stock arrives<text:bookmark-end text:name="__RefHeading___auto-issue_customer_backorders_when_stock_arrives_28"/><text:bookmark-end text:name="auto-issue_customer_backorders_when_stock_arrives"/></text:h>
      <text:p text:style-name="Text_20_body">Check this item if you want stock to be automatically issued to a customer with a backorder when it becomes available.</text:p>
      <text:h text:style-name="Heading_20_5" text:outline-level="5"><text:bookmark-start text:name="__RefHeading___allow_placeholder_lines_on_customer_invoices_29"/><text:bookmark-start text:name="allow_placeholder_lines_on_customer_invoices"/>Allow placeholder lines on customer invoices<text:bookmark-end text:name="__RefHeading___allow_placeholder_lines_on_customer_invoices_29"/><text:bookmark-end text:name="allow_placeholder_lines_on_customer_invoices"/></text:h>
      <text:p text:style-name="Text_20_body"><text:span text:style-name="Emphasis"> If you leave this box unchecked, all lines on an invoice will have to be actual stock. If you run a backorder system you must check this box.</text:span></text:p>
      <text:h text:style-name="Heading_20_5" text:outline-level="5"><text:bookmark-start text:name="__RefHeading___show_notes_in_store_30"/><text:bookmark-start text:name="show_notes_in_store"/>Show notes in store<text:bookmark-end text:name="__RefHeading___show_notes_in_store_30"/><text:bookmark-end text:name="show_notes_in_store"/></text:h>
      <text:p text:style-name="Text_20_body">If this box is checked, the customer invoice line edit window for issuing stock will be enlarged to show the <text:span text:style-name="Emphasis">Notes</text:span> area to enter customer directions or notes, like this:</text:p>
      <text:p text:style-name="Text_20_body"><draw:frame draw:style-name="mediacenter" draw:name="3" text:anchor-type="paragraph" draw:z-index="3" svg:width="14.552083333333cm" svg:height="5.8008304696449cm"><draw:image xlink:href="Pictures/9236999fbf3a034a37d965aa3f541ad7.png" xlink:type="simple" xlink:show="embed" xlink:actuate="onLoad"/></draw:frame></text:p>
      <text:p text:style-name="Text_20_body">These notes print on invoices after each invoice line.</text:p>
      <text:h text:style-name="Heading_20_5" text:outline-level="5"><text:bookmark-start text:name="__RefHeading___show_abbreviation_fields_31"/><text:bookmark-start text:name="show_abbreviation_fields"/>Show abbreviation fields<text:bookmark-end text:name="__RefHeading___show_abbreviation_fields_31"/><text:bookmark-end text:name="show_abbreviation_fields"/></text:h>
      <text:p text:style-name="Text_20_body">This preference only has an effect if the <text:span text:style-name="Emphasis">Show notes in store</text:span> preference mentioned above is turned on. When it is turned on, additional abbreviation fields are displayed with the <text:span text:style-name="Strong_20_Emphasis">Notes</text:span> field to allow the user to use shortcut abbreviations, like this:</text:p>
      <text:p text:style-name="Text_20_body"><draw:frame draw:style-name="mediacenter" draw:name="4" text:anchor-type="paragraph" draw:z-index="4" svg:width="14.552083333333cm" svg:height="5.8008304696449cm"><draw:image xlink:href="Pictures/ebc58da7388c1225e2348b625e7b4751.png" xlink:type="simple" xlink:show="embed" xlink:actuate="onLoad"/></draw:frame></text:p>
      <text:p text:style-name="Text_20_body">Abbreviations help fill in the notes field quickly, including with default directions or text set for the item. See the 10.06. Abbreviations for dispensing page for details of how to set them up.</text:p>
      <text:p text:style-name="Text_20_body">When the item is selected on this window, the abbreviations avsilable are populated in the drop down list and the item's default dorections (if set) are selected by default.</text:p>
      <text:h text:style-name="Heading_20_5" text:outline-level="5"><text:bookmark-start text:name="__RefHeading___activate_customer_receipts_module_32"/><text:bookmark-start text:name="activate_customer_receipts_module"/>Activate customer receipts module<text:bookmark-end text:name="__RefHeading___activate_customer_receipts_module_32"/><text:bookmark-end text:name="activate_customer_receipts_module"/></text:h>
      <text:p text:style-name="Text_20_body">Check this box if you want <text:span text:style-name="Emphasis"> mSupply</text:span> to record the outstanding amount to be paid on each customer invoice. If this system is not activated, customer invoices will display a zero amount outstanding. Please note that if the <text:span text:style-name="Strong_20_Emphasis">Receive payments from prescription window</text:span> preference is turned on (see General preferences, Dispensary mode tab and you want to trun this preference off, you will be asked if it is OK to turn off the <text:span text:style-name="Strong_20_Emphasis">Receive payments from prescription window</text:span> preference too - that preference requires that the customer receipts module is turned on.</text:p>
      <text:h text:style-name="Heading_20_5" text:outline-level="5"><text:bookmark-start text:name="__RefHeading___show_item_category_while_issuing_goods_33"/><text:bookmark-start text:name="show_item_category_while_issuing_goods"/>Show item category while issuing goods<text:bookmark-end text:name="__RefHeading___show_item_category_while_issuing_goods_33"/><text:bookmark-end text:name="show_item_category_while_issuing_goods"/></text:h>
      <text:p text:style-name="Text_20_body">If you are making use of the item category facility, checking this box will allow you to see the category of the item you are issuing as it is being issued.</text:p>
      <text:h text:style-name="Heading_20_5" text:outline-level="5"><text:bookmark-start text:name="__RefHeading___show_nw_transaction_created_by_user_on_log-in_34"/><text:bookmark-start text:name="show_nw_transaction_created_by_user_on_log-in"/>Show 'nw' transaction created by user on log-in<text:bookmark-end text:name="__RefHeading___show_nw_transaction_created_by_user_on_log-in_34"/><text:bookmark-end text:name="show_nw_transaction_created_by_user_on_log-in"/></text:h>
      <text:p text:style-name="Text_20_body">If you check this box then, after a user has logged in, if there are any customer invoices created by this user that are still at 'nw' (new) status then they will be shown a message:</text:p>
      <text:p text:style-name="Text_20_body"><draw:frame draw:style-name="mediacenter" draw:name="5" text:anchor-type="paragraph" draw:z-index="5" svg:width="10.583333333333cm" svg:height="4.5625925925926cm"><draw:image xlink:href="Pictures/1fe5b58513cd47135dbd6b61fd02f321.png" xlink:type="simple" xlink:show="embed" xlink:actuate="onLoad"/></draw:frame></text:p>
      <text:p text:style-name="Text_20_body">Clicking on the <text:span text:style-name="Strong_20_Emphasis">OK</text:span> button will take the user to a list of their nw status invoices and they can double-click on any of them to edit as usual:</text:p>
      <text:p text:style-name="Text_20_body"><draw:frame draw:style-name="mediacenter" draw:name="6" text:anchor-type="paragraph" draw:z-index="6" svg:width="15.875cm" svg:height="8.5071062441752cm"><draw:image xlink:href="Pictures/04d578274ac77bef9041150cb5503185.png" xlink:type="simple" xlink:show="embed" xlink:actuate="onLoad"/></draw:frame></text:p>
      <text:p text:style-name="Text_20_body">Handy for helping invoices to not get forgotten!</text:p>
      <text:h text:style-name="Heading_20_5" text:outline-level="5"><text:bookmark-start text:name="__RefHeading___choose_contact_for_transport_details_35"/><text:bookmark-start text:name="choose_contact_for_transport_details"/>Choose contact for transport details<text:bookmark-end text:name="__RefHeading___choose_contact_for_transport_details_35"/><text:bookmark-end text:name="choose_contact_for_transport_details"/></text:h>
      <text:p text:style-name="Text_20_body">Checking this box allows you to choose a contact from your list of contacts when entering transport details.</text:p>
      <text:h text:style-name="Heading_20_5" text:outline-level="5"><text:bookmark-start text:name="__RefHeading___show_add_from_bom_button_36"/><text:bookmark-start text:name="show_add_from_bom_button"/>Show 'Add from BOM' button<text:bookmark-end text:name="__RefHeading___show_add_from_bom_button_36"/><text:bookmark-end text:name="show_add_from_bom_button"/></text:h>
      <text:p text:style-name="Text_20_body">Checking this box allows you to create an invoice using a Bill of Materials.  The function inserts placeholder lines from BOM into the invoice - see here for details.</text:p>
      <text:h text:style-name="Heading_20_5" text:outline-level="5"><text:bookmark-start text:name="__RefHeading___show_custom_transaction_fields_37"/><text:bookmark-start text:name="show_custom_transaction_fields"/>Show custom transaction fields<text:bookmark-end text:name="__RefHeading___show_custom_transaction_fields_37"/><text:bookmark-end text:name="show_custom_transaction_fields"/></text:h>
      <text:p text:style-name="Text_20_body">There are 4 customer transaction fields available for customised entries; their use is optional, and should you wish to use them, they have to be activated here, where the <text:span text:style-name="Emphasis">Show custom transaction fields</text:span>checkboxes should be checked. You will note that they are grouped in pairs, 1 &amp; 2 and 3 &amp; 4, and this is also the window which allows you to define names for the fields; for example, you might wish to identify the person preparing the invoice and so give field 1 the name “Prepared by”; similarly the person authorising the invoice could be entered in field 2, which would be named “Authorised by”.</text:p>
      <text:h text:style-name="Heading_20_5" text:outline-level="5"><text:bookmark-start text:name="__RefHeading___warn_if_expiry_is_less_than_xx_days_38"/><text:bookmark-start text:name="warn_if_expiry_is_less_than_xx_days"/>Warn if expiry is less than XX days<text:bookmark-end text:name="__RefHeading___warn_if_expiry_is_less_than_xx_days_38"/><text:bookmark-end text:name="warn_if_expiry_is_less_than_xx_days"/></text:h>
      <text:p text:style-name="Text_20_body">Entering a number in this box causes mSupply to alert the user when any batch selected for issue is due to expire before this number of days has passed. An alert will be displayed when manually selecting stock for issue on a customer invoice or automatically selecting it with the <text:span text:style-name="Strong_20_Emphasis">Issue stock for all placeholder lines</text:span> function, <text:span text:style-name="Strong_20_Emphasis">Backorder</text:span> button, <text:span text:style-name="Strong_20_Emphasis">History</text:span> button and Prescription repeats functionality.</text:p>
      <text:h text:style-name="Heading_20_5" text:outline-level="5"><text:bookmark-start text:name="__RefHeading___disallow_issue_of_goods_with_short_expiry_39"/><text:bookmark-start text:name="disallow_issue_of_goods_with_short_expiry"/>Disallow issue of goods with short expiry<text:bookmark-end text:name="__RefHeading___disallow_issue_of_goods_with_short_expiry_39"/><text:bookmark-end text:name="disallow_issue_of_goods_with_short_expiry"/></text:h>
      <text:p text:style-name="Text_20_body">If this option is checked, mSupply will not allow issue (on customer invoices and prescriptions) of goods with an expiry date less than the number of days specified here. Goods with no expiry date will not be affected. Note that once this preference is checked, there is no way for the user to override it; the rule is enforced until the preference is turned off.</text:p>
      <text:p text:style-name="Text_20_body">Enter zero in the field to disallow entry of goods that have expired.</text:p>
      <text:p text:style-name="Text_20_body">The restriction is applied to manually selecting stock for issue on a customer invoice or prescription or automatically selecting it with the <text:span text:style-name="Strong_20_Emphasis">Issue stock for all placeholder lines</text:span> function, <text:span text:style-name="Strong_20_Emphasis">Backorder</text:span> button, <text:span text:style-name="Strong_20_Emphasis">History</text:span> button and Prescription repeats functionality.</text:p>
      <text:p text:style-name="Text_20_body">Note that inventory adjustments and supplier credits can still be issued to remove goods from stock or return goods to a supplier.</text:p>
      <text:h text:style-name="Heading_20_5" text:outline-level="5"><text:bookmark-start text:name="__RefHeading___activate_restricted_item_access_by_customer_group_40"/><text:bookmark-start text:name="activate_restricted_item_access_by_customer_group"/>Activate restricted item access by customer group<text:bookmark-end text:name="__RefHeading___activate_restricted_item_access_by_customer_group_40"/><text:bookmark-end text:name="activate_restricted_item_access_by_customer_group"/></text:h>
      <text:p text:style-name="Text_20_body">When this check box is checked, any item that is assigned to a department may only be supplied to customers who are members of groups linked to that item's department.</text:p>
      <text:p text:style-name="Text_20_body">See the section in the Item Menu chapter on the Manage item access… for more information on how to set up item departments, customer groups, and how to link groups to departments.</text:p>
      <text:p text:style-name="Text_20_body">Warning: Checking this item may mean that some items can not be issued. Make sure you have set up the item access system properly before proceeding.</text:p>
      <text:h text:style-name="Heading_20_5" text:outline-level="5"><text:bookmark-start text:name="__RefHeading___delete_placeholder_lines_when_confirming_invoices_41"/><text:bookmark-start text:name="delete_placeholder_lines_when_confirming_invoices"/>Delete placeholder lines when confirming invoices<text:bookmark-end text:name="__RefHeading___delete_placeholder_lines_when_confirming_invoices_41"/><text:bookmark-end text:name="delete_placeholder_lines_when_confirming_invoices"/></text:h>
      <text:p text:style-name="Text_20_body">When checked, placeholder lines are deleted when the invoice is confimed.</text:p>
      <text:h text:style-name="Heading_20_5" text:outline-level="5"><text:bookmark-start text:name="__RefHeading___require_category_entry_on_customer_invoices_42"/><text:bookmark-start text:name="require_category_entry_on_customer_invoices"/>Require category entry on customer invoices<text:bookmark-end text:name="__RefHeading___require_category_entry_on_customer_invoices_42"/><text:bookmark-end text:name="require_category_entry_on_customer_invoices"/></text:h>
      <text:p text:style-name="Text_20_body">If this option is checked, when entering customer invoices the user will be required to select one of the available transaction categories. Transaction categories are set up using the Special &gt; Show transaction categories menu item. If no transaction categories for customer invoices have been set up, this option will have no effect.</text:p>
      <text:h text:style-name="Heading_20_5" text:outline-level="5"><text:bookmark-start text:name="__RefHeading___hold_invoice_by_default_43"/><text:bookmark-start text:name="hold_invoice_by_default"/>Hold invoice by default<text:bookmark-end text:name="__RefHeading___hold_invoice_by_default_43"/><text:bookmark-end text:name="hold_invoice_by_default"/></text:h>
      <text:p text:style-name="Text_20_body">Invoices will be put on `hold' if this box is checked.</text:p>
      <text:h text:style-name="Heading_20_5" text:outline-level="5"><text:bookmark-start text:name="__RefHeading___customer_order_written_date_must_be_entered_44"/><text:bookmark-start text:name="customer_order_written_date_must_be_entered"/>Customer order written date must be entered<text:bookmark-end text:name="__RefHeading___customer_order_written_date_must_be_entered_44"/><text:bookmark-end text:name="customer_order_written_date_must_be_entered"/></text:h>
      <text:p text:style-name="Text_20_body">If checked, the <text:span text:style-name="Strong_20_Emphasis">Order written date</text:span> field on a customer invoice (on the <text:span text:style-name="Emphasis">Transport detail</text:span>s tab) must be filled in - if it isn't the user will be shown an alert message and asked to fill it in. </text:p>
      <text:h text:style-name="Heading_20_5" text:outline-level="5"><text:bookmark-start text:name="__RefHeading___customer_order_received_date_must_be_entered_45"/><text:bookmark-start text:name="customer_order_received_date_must_be_entered"/>Customer order received date must be entered<text:bookmark-end text:name="__RefHeading___customer_order_received_date_must_be_entered_45"/><text:bookmark-end text:name="customer_order_received_date_must_be_entered"/></text:h>
      <text:p text:style-name="Text_20_body">If checked, the <text:span text:style-name="Strong_20_Emphasis">Order received date</text:span> field on a customer invoice (on the <text:span text:style-name="Emphasis">Transport details</text:span> tab) must be filled in - if it isn't the user will be shown an alert message and asked to fill it in.</text:p>
      <text:h text:style-name="Heading_20_4" text:outline-level="4"><text:bookmark-start text:name="__RefHeading___other_invoices_46"/><text:bookmark-start text:name="other_invoices"/>Other invoices<text:bookmark-end text:name="__RefHeading___other_invoices_46"/><text:bookmark-end text:name="other_invoices"/></text:h>
      <text:h text:style-name="Heading_20_5" text:outline-level="5"><text:bookmark-start text:name="__RefHeading___allow_customer_to_enter_stock_balances_and_request_on_stock_history_47"/><text:bookmark-start text:name="allow_customer_to_enter_stock_balances_and_request_on_stock_history"/>Allow customer to enter stock balances and request on stock history<text:bookmark-end text:name="__RefHeading___allow_customer_to_enter_stock_balances_and_request_on_stock_history_47"/><text:bookmark-end text:name="allow_customer_to_enter_stock_balances_and_request_on_stock_history"/></text:h>
      <text:p text:style-name="Text_20_body">Checking this box allows a customer to enter the quantity of stock they have and mSupply will file it as part of their stock history and calculate how much needs to be sent to them to replenish their stock.</text:p>
      <text:h text:style-name="Heading_20_5" text:outline-level="5"><text:bookmark-start text:name="__RefHeading___limit_patient_and_customer_credits_to_previously_prescribed_items_48"/><text:bookmark-start text:name="limit_patient_and_customer_credits_to_previously_prescribed_items"/>Limit patient and customer credits to previously prescribed items<text:bookmark-end text:name="__RefHeading___limit_patient_and_customer_credits_to_previously_prescribed_items_48"/><text:bookmark-end text:name="limit_patient_and_customer_credits_to_previously_prescribed_items"/></text:h>
      <text:p text:style-name="Text_20_body">Users can only issue patient credits or customer credits for items previously dispensed/issued to the patient/customer. When this box is checked, users must select items to credit from the <text:span text:style-name="Strong_20_Emphasis">History</text:span> button and cannot manually add new items using the <text:span text:style-name="Strong_20_Emphasis">New Lines</text:span> button.</text:p>
      <text:h text:style-name="Heading_20_2" text:outline-level="2"><text:bookmark-start text:name="__RefHeading___invoice_printing_preferences_49"/><text:bookmark-start text:name="invoice_printing_preferences"/>Invoice printing preferences<text:bookmark-end text:name="__RefHeading___invoice_printing_preferences_49"/><text:bookmark-end text:name="invoice_printing_preferences"/></text:h>
      <text:p text:style-name="Text_20_body">Please see 16.04. Printing preferences
<text:line-break/>
<text:line-break/></text:p>
      <table:table table:style-name="Table">
        <table:table-column/>
        <table:table-row>
          <table:table-cell office:value-type="string" table:style-name="tablecell">
            <text:p text:style-name="tablealigncenter">  <text:span text:style-name="Emphasis">  Previous:  <text:span text:style-name="Strong_20_Emphasis">16.02. Purchase order preferences</text:span> | | Next: <text:span text:style-name="Strong_20_Emphasis">16.04. Printing preferenc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5::19:10</meta:creation-date>
    <dc:creator>Generated</dc:creator>
    <dc:date>2026-09-01T05::19:10</dc:date>
    <dc:language>en-US</dc:language>
    <meta:editing-cycles>1</meta:editing-cycles>
    <meta:editing-duration>PT0S</meta:editing-duration>
    <dc:title>preferences:invoices</dc:title>
  </office:meta>
</office:document-meta>
</file>