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ac35ef9f07f75230e6326bd9361e3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ferences:items"/><text:bookmark-start text:name="__RefHeading___assigning_item_codes_automatically_1"/><text:bookmark-start text:name="assigning_item_codes_automatically"/>Assigning item codes automatically<text:bookmark-end text:name="__RefHeading___assigning_item_codes_automatically_1"/><text:bookmark-end text:name="assigning_item_codes_automatically"/></text:h>
      <text:list text:style-name="List_20_1" text:continue-numbering="false">
        <text:list-item>
          <text:p text:style-name="List_20_1_Content_First"> If you want item codes to be assigned automatically, check the checkbox on the items tab of the preferences (<text:span text:style-name="Strong_20_Emphasis">File &gt; Preferences &gt; Items</text:span></text:p>
        </text:list-item>
        <text:list-item>
          <text:p text:style-name="List_20_1_Content"> <draw:frame draw:style-name="media" draw:name="Preferences window:item tab Legend" text:anchor-type="as-char" draw:z-index="0" svg:width="10.583333333333cm"><draw:text-box><text:p text:style-name="legendcenter"><draw:frame draw:style-name="media" draw:name="Preferences window:item tab" text:anchor-type="as-char" draw:z-index="0" svg:width="10.583333333333cm" svg:height="6.7015133412983cm"><draw:image xlink:href="Pictures/eac35ef9f07f75230e6326bd9361e3ea.png" xlink:type="simple" xlink:show="embed" xlink:actuate="onLoad"/></draw:frame>Preferences window:item tab</text:p></draw:text-box></draw:frame></text:p>
        </text:list-item>
        <text:list-item>
          <text:p text:style-name="List_20_1_Content_Last"> en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7::14:24</meta:creation-date>
    <dc:creator>Generated</dc:creator>
    <dc:date>2026-09-04T07::14:24</dc:date>
    <dc:language>en-US</dc:language>
    <meta:editing-cycles>1</meta:editing-cycles>
    <meta:editing-duration>PT0S</meta:editing-duration>
    <dc:title>preferences:items</dc:title>
  </office:meta>
</office:document-meta>
</file>