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e62b620b7bd27d5bdae5456dce70e7.png"/>
  <manifest:file-entry manifest:media-type="image/png" manifest:full-path="Pictures/7bbc664d566675a48fcae31126e5d169.png"/>
  <manifest:file-entry manifest:media-type="image/png" manifest:full-path="Pictures/27dfc8fd25a95ecc36f073d76445ff20.png"/>
  <manifest:file-entry manifest:media-type="image/png" manifest:full-path="Pictures/685d4fd613556efe415bfa715bec5266.png"/>
  <manifest:file-entry manifest:media-type="image/png" manifest:full-path="Pictures/f4679befd80d11aa88fe132e3cf2fb99.png"/>
  <manifest:file-entry manifest:media-type="image/png" manifest:full-path="Pictures/9784c55215ac555f45eda65fb041066d.png"/>
  <manifest:file-entry manifest:media-type="image/png" manifest:full-path="Pictures/8210fe119f07412570d9d7656a8c910f.png"/>
  <manifest:file-entry manifest:media-type="image/png" manifest:full-path="Pictures/5b51f3d943d8485813bac4fc5c6aaa3e.png"/>
  <manifest:file-entry manifest:media-type="image/png" manifest:full-path="Pictures/2df2e4194940da1f66ccb88c90e942e0.png"/>
  <manifest:file-entry manifest:media-type="image/png" manifest:full-path="Pictures/28038da0ba2cb60f30f42ed0c33e8a2d.png"/>
  <manifest:file-entry manifest:media-type="image/png" manifest:full-path="Pictures/9b3a7468c5b33cc6fe7a77a3b0153cc5.png"/>
  <manifest:file-entry manifest:media-type="image/png" manifest:full-path="Pictures/a2768f62691ac93a012ce6e4dad078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options"/><text:bookmark-start text:name="__RefHeading___options_standard_reasons_1"/><text:bookmark-start text:name="options_standard_reasons"/>15.10. Options (standard reasons)<text:bookmark-end text:name="__RefHeading___options_standard_reasons_1"/><text:bookmark-end text:name="options_standard_reasons"/></text:h>
      <text:p text:style-name="Text_20_body">You can create a list of options (or reasons) for the user to select from when they use perform certain actions in mSupply (in drop down lists etc.). Options are an alternative to the user typing free text, and can help standardise information being recorded in mSupply.</text:p>
      <text:p text:style-name="Text_20_body">You can enter options for:</text:p>
      <text:list text:style-name="List_20_1" text:continue-numbering="false">
        <text:list-item>
          <text:p text:style-name="List_20_1_Content_First"> <text:span text:style-name="Strong_20_Emphasis">Requisition Line Variance:</text:span> Reasons for a variation between the suggested quantity and entered quantity in a requisition line.</text:p>
        </text:list-item>
        <text:list-item>
          <text:p text:style-name="List_20_1_Content"> <text:span text:style-name="Strong_20_Emphasis">Positive Inventory Adjustment:</text:span> Reasons for a positive adjustment between the snapshot quantity and entered quantity in a stocktake line (to help answer the question <text:span text:style-name="Emphasis">why is there more stock than expected?</text:span>).</text:p>
        </text:list-item>
        <text:list-item>
          <text:p text:style-name="List_20_1_Content"> <text:span text:style-name="Strong_20_Emphasis">Negative Inventory Adjustment:</text:span> Reasons for a negative adjustment between the snapshot quantity and entered quantity in a stocktake line (to help answer the question <text:span text:style-name="Emphasis">why is there less stock than expected?</text:span>).</text:p>
        </text:list-item>
        <text:list-item>
          <text:p text:style-name="List_20_1_Content_Last"> <text:span text:style-name="Strong_20_Emphasis">New Cash Out Transaction:</text:span> Reasons for a cash out transaction.</text:p>
        </text:list-item>
      </text:list>
      <text:h text:style-name="Heading_20_2" text:outline-level="2"><text:bookmark-start text:name="__RefHeading___creating_options_2"/><text:bookmark-start text:name="creating_options"/>Creating options<text:bookmark-end text:name="__RefHeading___creating_options_2"/><text:bookmark-end text:name="creating_options"/></text:h>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In a sync system, Options must be added on the <text:span text:style-name="Strong_20_Emphasis">central server</text:span> and will then sync to other sites.</text:p></table:table-cell></table:table-row></table:table></draw:text-box></draw:frame></text:p>
      <text:p text:style-name="Text_20_body">1. Go to the <text:span text:style-name="Strong_20_Emphasis">Admin</text:span> tab on the Navigator and click the <text:span text:style-name="Strong_20_Emphasis">Preferences</text:span> button:</text:p>
      <text:p text:style-name="Text_20_body"><draw:frame draw:style-name="mediacenter" draw:name="0" text:anchor-type="paragraph" draw:z-index="0" svg:width="15.875cm" svg:height="11.579816017316cm"><draw:image xlink:href="Pictures/3be62b620b7bd27d5bdae5456dce70e7.png" xlink:type="simple" xlink:show="embed" xlink:actuate="onLoad"/></draw:frame></text:p>
      <text:p text:style-name="Text_20_body">2. Click on the <text:span text:style-name="Emphasis">Options</text:span> tab in the list on the left hand side to see this page:</text:p>
      <text:p text:style-name="Text_20_body"><draw:frame draw:style-name="mediacenter" draw:name="1" text:anchor-type="paragraph" draw:z-index="1" svg:width="15.875cm" svg:height="10.411525974026cm"><draw:image xlink:href="Pictures/7bbc664d566675a48fcae31126e5d169.png" xlink:type="simple" xlink:show="embed" xlink:actuate="onLoad"/></draw:frame></text:p>
      <text:p text:style-name="Text_20_body">3. Select the transaction type requiring options from the dropdown list at the top. When you do that, the table will show all the existing options for that type.</text:p>
      <text:p text:style-name="Text_20_body">4. Click the <text:span text:style-name="Strong_20_Emphasis">Add Option</text:span> button and this window will open:</text:p>
      <text:p text:style-name="Text_20_body"><draw:frame draw:style-name="mediacenter" draw:name="2" text:anchor-type="paragraph" draw:z-index="2" svg:width="10.583333333333cm" svg:height="4.6483660130719cm"><draw:image xlink:href="Pictures/27dfc8fd25a95ecc36f073d76445ff20.png" xlink:type="simple" xlink:show="embed" xlink:actuate="onLoad"/></draw:frame></text:p>
      <text:p text:style-name="Text_20_body">5. Enter a name for the option in the <text:span text:style-name="Strong_20_Emphasis">Option</text:span> field, then click on the <text:span text:style-name="Strong_20_Emphasis">OK</text:span> button to save i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Once an option is saved, it <text:span text:style-name="Emphasis">cannot</text:span> be deleted.</text:span> Check carefully before pressing OK! If you need to prevent an option being available for selection by users then make it inactive. This will mean old options can be displayed correctly in historical records but they are no longer available for use by users.</text:p></table:table-cell></table:table-row></table:table></draw:text-box></draw:frame></text:p>
      <text:p text:style-name="Text_20_body">All options in use have the <text:span text:style-name="Strong_20_Emphasis">Active</text:span> box ticked and will now appear for selection in the given transaction type.</text:p>
      <text:p text:style-name="Text_20_body">If an option is no longer in use, find it in the list, double-click on it and uncheck the <text:span text:style-name="Strong_20_Emphasis">Active</text:span> checkbox. This will remove it from the list of options available for a user to select.</text:p>
      <text:p text:style-name="Text_20_body">This is what the list looks like with some active and some inactive options:</text:p>
      <text:p text:style-name="Text_20_body"><draw:frame draw:style-name="mediacenter" draw:name="3" text:anchor-type="paragraph" draw:z-index="3" svg:width="15.875cm" svg:height="10.359983766234cm"><draw:image xlink:href="Pictures/685d4fd613556efe415bfa715bec5266.png" xlink:type="simple" xlink:show="embed" xlink:actuate="onLoad"/></draw:frame></text:p>
      <text:h text:style-name="Heading_20_2" text:outline-level="2"><text:bookmark-start text:name="__RefHeading___using_options_3"/><text:bookmark-start text:name="using_options"/>Using options<text:bookmark-end text:name="__RefHeading___using_options_3"/><text:bookmark-end text:name="using_options"/></text:h>
      <text:p text:style-name="Text_20_body">This section shows how options appear in each transaction type after they are created.</text:p>
      <text:h text:style-name="Heading_20_3" text:outline-level="3"><text:bookmark-start text:name="__RefHeading___requisition_line_variance_4"/><text:bookmark-start text:name="requisition_line_variance"/>Requisition line variance<text:bookmark-end text:name="__RefHeading___requisition_line_variance_4"/><text:bookmark-end text:name="requisition_line_variance"/></text:h>
      <text:p text:style-name="Text_20_body">This type appears when creating a Requisition.</text:p>
      <text:p text:style-name="Text_20_body">If there are any active options of this type, when a user enters a <text:span text:style-name="Strong_20_Emphasis">User Requested Quantity</text:span> that is different from the <text:span text:style-name="Strong_20_Emphasis">Calculated Quantity</text:span>, the list of active <text:span text:style-name="Emphasis">Requisition line variance</text:span> options automatically appears in the <text:span text:style-name="Strong_20_Emphasis">Reason</text:span> column and one must be selected:</text:p>
      <text:p text:style-name="Text_20_body"><draw:frame draw:style-name="mediacenter" draw:name="4" text:anchor-type="paragraph" draw:z-index="4" svg:width="15.875cm" svg:height="10.067911255411cm"><draw:image xlink:href="Pictures/f4679befd80d11aa88fe132e3cf2fb99.png" xlink:type="simple" xlink:show="embed" xlink:actuate="onLoad"/></draw:frame></text:p>
      <text:h text:style-name="Heading_20_3" text:outline-level="3"><text:bookmark-start text:name="__RefHeading___positive_or_negative_inventory_adjustment_5"/><text:bookmark-start text:name="positive_or_negative_inventory_adjustment"/>Positive or negative inventory adjustment<text:bookmark-end text:name="__RefHeading___positive_or_negative_inventory_adjustment_5"/><text:bookmark-end text:name="positive_or_negative_inventory_adjustment"/></text:h>
      <text:p text:style-name="Text_20_body">When any active options of these two types are available, they are used in a stocktake (see the 4.17. Stocktakes page) or when manually creating inventory adjustments (see 4.19. Inventory adjustments).</text:p>
      <text:h text:style-name="Heading_20_4" text:outline-level="4"><text:bookmark-start text:name="__RefHeading___stocktakes_6"/><text:bookmark-start text:name="stocktakes"/>Stocktakes<text:bookmark-end text:name="__RefHeading___stocktakes_6"/><text:bookmark-end text:name="stocktakes"/></text:h>
      <text:p text:style-name="Text_20_body">In the main stocktake window, if the <text:span text:style-name="Strong_20_Emphasis">Enter Quantity</text:span> value is adjusted to be different from the <text:span text:style-name="Strong_20_Emphasis">Snapshot Quantity</text:span>  value like this, for example:</text:p>
      <text:p text:style-name="Text_20_body"><draw:frame draw:style-name="mediacenter" draw:name="5" text:anchor-type="paragraph" draw:z-index="5" svg:width="18.520833333333cm" style:rel-width="100%" svg:height="5.3617389649924cm" style:rel-height="scale"><draw:image xlink:href="Pictures/9784c55215ac555f45eda65fb041066d.png" xlink:type="simple" xlink:show="embed" xlink:actuate="onLoad"/></draw:frame></text:p>
      <text:p text:style-name="Text_20_body">then the edit stocktake line edit window is automatically opened and you must select an option from the <text:span text:style-name="Strong_20_Emphasis">Adjustment reason</text:span> drop down list:</text:p>
      <text:p text:style-name="Text_20_body"><draw:frame draw:style-name="mediacenter" draw:name="6" text:anchor-type="paragraph" draw:z-index="6" svg:width="10.583333333333cm" svg:height="5.179810298103cm"><draw:image xlink:href="Pictures/8210fe119f07412570d9d7656a8c910f.png" xlink:type="simple" xlink:show="embed" xlink:actuate="onLoad"/></draw:frame></text:p>
      <text:p text:style-name="Text_20_body">If you click on the OK button before selecting a reason you'll be prompted to choose one:</text:p>
      <text:p text:style-name="Text_20_body"><draw:frame draw:style-name="mediacenter" draw:name="7" text:anchor-type="paragraph" draw:z-index="7" svg:width="10.583333333333cm" svg:height="4.295183982684cm"><draw:image xlink:href="Pictures/5b51f3d943d8485813bac4fc5c6aaa3e.png" xlink:type="simple" xlink:show="embed" xlink:actuate="onLoad"/></draw:frame></text:p>
      <text:p text:style-name="Text_20_body">Of course, the same is true if you double-click on a line in the main stocktake window and edit the <text:span text:style-name="Strong_20_Emphasis">Stock take qty</text:span> value to be different from the <text:span text:style-name="Strong_20_Emphasis">Snapshot Quantity</text:span> in the stock take line edit window; you must select a reason from the <text:span text:style-name="Strong_20_Emphasis">Adjustment reason</text:span> drop down list before you can proceed.</text:p>
      <text:p text:style-name="Text_20_body">If the <text:span text:style-name="Emphasis">Counted quantity</text:span> is greater than the <text:span text:style-name="Strong_20_Emphasis">Snapshot quantity</text:span> the <text:span text:style-name="Strong_20_Emphasis">Adjustment reason</text:span> drop down list is populated with <text:span text:style-name="Emphasis">Positive inventory adjustment</text:span> options, if it is smaller then it will be populated with <text:span text:style-name="Emphasis">Negative inventory adjustment</text:span> options.</text:p>
      <text:p text:style-name="Text_20_body">Any reasons entered on a stocktake are carried through to the corresponding inventory adjustment lines that are created when the stocktake is finalised.</text:p>
      <text:h text:style-name="Heading_20_4" text:outline-level="4"><text:bookmark-start text:name="__RefHeading___inventory_adjustments_7"/><text:bookmark-start text:name="inventory_adjustments"/>Inventory adjustments<text:bookmark-end text:name="__RefHeading___inventory_adjustments_7"/><text:bookmark-end text:name="inventory_adjustments"/></text:h>
      <text:p text:style-name="Text_20_body">If there are any active <text:span text:style-name="Emphasis">Positive inventory adjustment</text:span> type options, you must select one of them from the <text:span text:style-name="Strong_20_Emphasis">Adjustment reason</text:span> drop down list when adding a line to an Inventory adjustment - add stock transaction:</text:p>
      <text:p text:style-name="Text_20_body"><draw:frame draw:style-name="mediacenter" draw:name="8" text:anchor-type="paragraph" draw:z-index="8" svg:width="15.875cm" svg:height="9.8425cm"><draw:image xlink:href="Pictures/2df2e4194940da1f66ccb88c90e942e0.png" xlink:type="simple" xlink:show="embed" xlink:actuate="onLoad"/></draw:frame></text:p>
      <text:p text:style-name="Text_20_body">If there are any active <text:span text:style-name="Emphasis">Negative inventory adjustment</text:span> type options, you must select one of them from the <text:span text:style-name="Strong_20_Emphasis">Adjustment reason</text:span> drop down list when adding a line to an Inventory adjustment - reduce stock transaction:</text:p>
      <text:p text:style-name="Text_20_body"><draw:frame draw:style-name="mediacenter" draw:name="9" text:anchor-type="paragraph" draw:z-index="9" svg:width="15.875cm" svg:height="9.8658192090395cm"><draw:image xlink:href="Pictures/28038da0ba2cb60f30f42ed0c33e8a2d.png" xlink:type="simple" xlink:show="embed" xlink:actuate="onLoad"/></draw:frame></text:p>
      <text:h text:style-name="Heading_20_3" text:outline-level="3"><text:bookmark-start text:name="__RefHeading___new_cash_out_transaction_8"/><text:bookmark-start text:name="new_cash_out_transaction"/>New cash out transaction<text:bookmark-end text:name="__RefHeading___new_cash_out_transaction_8"/><text:bookmark-end text:name="new_cash_out_transaction"/></text:h>
      <text:p text:style-name="Text_20_body">When creating a new cash out transaction (see the Cash Out section for details), if there are any active <text:span text:style-name="Emphasis">New cash out transaction</text:span> type options then you must select a reason from the <text:span text:style-name="Strong_20_Emphasis">Option</text:span> dropdown list that is displyed in the window:</text:p>
      <text:p text:style-name="Text_20_body"><draw:frame draw:style-name="mediacenter" draw:name="10" text:anchor-type="paragraph" draw:z-index="10" svg:width="10.583333333333cm" svg:height="13.601684717208cm"><draw:image xlink:href="Pictures/9b3a7468c5b33cc6fe7a77a3b0153cc5.png" xlink:type="simple" xlink:show="embed" xlink:actuate="onLoad"/></draw:frame></text:p>
      <text:h text:style-name="Heading_20_3" text:outline-level="3"><text:bookmark-start text:name="__RefHeading___payment_type_9"/><text:bookmark-start text:name="payment_type"/>Payment type<text:bookmark-end text:name="__RefHeading___payment_type_9"/><text:bookmark-end text:name="payment_type"/></text:h>
      <text:p text:style-name="Text_20_body">When entering payments on a prescription (see the 11.03. Prescription payments and credits page for details), if there are any active <text:span text:style-name="Emphasis">Payment type</text:span> options then you must select one from the drop down list in the <text:span text:style-name="Emphasis">Payment details</text:span> section on the <text:span text:style-name="Emphasis">Payment</text:span> tab of the prescription before a payment can be saved:</text:p>
      <text:p text:style-name="Text_20_body"><draw:frame draw:style-name="mediacenter" draw:name="11" text:anchor-type="paragraph" draw:z-index="11" svg:width="15.875cm" svg:height="10.248194444444cm"><draw:image xlink:href="Pictures/a2768f62691ac93a012ce6e4dad07892.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6.09. Barcode scanning preferences</text:span> | | Next: <text:span text:style-name="Strong_20_Emphasis">16.11. Custom fiel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0::28:54</meta:creation-date>
    <dc:creator>Generated</dc:creator>
    <dc:date>2026-08-29T10::28:54</dc:date>
    <dc:language>en-US</dc:language>
    <meta:editing-cycles>1</meta:editing-cycles>
    <meta:editing-duration>PT0S</meta:editing-duration>
    <dc:title>preferences:options</dc:title>
  </office:meta>
</office:document-meta>
</file>