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aab091f06ffaa0d5887b564d7bfc71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preferences:prices"/><text:bookmark-start text:name="__RefHeading___price_1"/><text:bookmark-start text:name="price"/>Price<text:bookmark-end text:name="__RefHeading___price_1"/><text:bookmark-end text:name="price"/></text:h>
      <text:p text:style-name="Text_20_body">*</text:p>
      <text:p text:style-name="Text_20_body"><draw:frame draw:style-name="mediaright" draw:name="  Legend" text:anchor-type="paragraph" draw:z-index="0" svg:width="13.229166666667cm"><draw:text-box><text:p text:style-name="legendcenter"><draw:frame draw:style-name="mediaright" draw:name=" " text:anchor-type="paragraph" draw:z-index="0" svg:width="13.229166666667cm" svg:height="8.4199940405244cm"><draw:image xlink:href="Pictures/8aab091f06ffaa0d5887b564d7bfc719.png" xlink:type="simple" xlink:show="embed" xlink:actuate="onLoad"/></draw:frame> </text:p></draw:text-box></draw:frame></text:p>
      <text:p text:style-name="Text_20_body">On checking the box for “Use customer price categories”, mSupply will activate the price categories.</text:p>
      <text:p text:style-name="Text_20_body">By default all customers are assigned a price category of “A”</text:p>
      <text:p text:style-name="Text_20_body">To assign a different category to a customer, choose Customers &gt; Show customers… and find the customer entry. Then set the price category field to a different value</text:p>
      <text:p text:style-name="Text_20_body">Here in the Preferences, you specify what percentage change to the default price will be made for each category.</text:p>
      <text:p text:style-name="Text_20_body">For example, you might have a group of customers to whom you charge commercial prices, which are 20% above your normal price. Enter “20” in the “B” category field, then assign your private customers a price category of “B”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07::16:48</meta:creation-date>
    <dc:creator>Generated</dc:creator>
    <dc:date>2026-09-04T07::16:48</dc:date>
    <dc:language>en-US</dc:language>
    <meta:editing-cycles>1</meta:editing-cycles>
    <meta:editing-duration>PT0S</meta:editing-duration>
    <dc:title>preferences:prices</dc:title>
  </office:meta>
</office:document-meta>
</file>