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057c55f63fa385d4912d83d806917a5.png"/>
  <manifest:file-entry manifest:media-type="image/png" manifest:full-path="Pictures/44e9cc9ef202e36da9e61a9f6f49c75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eferences:purchase_orders"/>===== Purchase Order Preferences =====</text:p>
      <text:h text:style-name="Heading_20_3" text:outline-level="3"><text:bookmark-start text:name="__RefHeading___purchase_order_defaults_1"/><text:bookmark-start text:name="purchase_order_defaults"/>Purchase Order Defaults<text:bookmark-end text:name="__RefHeading___purchase_order_defaults_1"/><text:bookmark-end text:name="purchase_order_defaults"/></text:h>
      <text:p text:style-name="Text_20_body"><draw:frame draw:style-name="mediacenter" draw:name="0" text:anchor-type="paragraph" draw:z-index="0" svg:width="17.197916666667cm" style:rel-width="100%" svg:height="10.921606142457cm" style:rel-height="scale"><draw:image xlink:href="Pictures/2057c55f63fa385d4912d83d806917a5.png" xlink:type="simple" xlink:show="embed" xlink:actuate="onLoad"/></draw:frame></text:p>
      <text:p text:style-name="Text_20_body">This window allows you to enter text that will be printed on Purchase Orders.</text:p>
      <text:p text:style-name="Text_20_body">The easiest way to see how these fields will look on a Purchase Order is to fill in the fields and then print a sample Purchase Order. Note that we are willing to design custom Purchase Order forms to meet individual needs.</text:p>
      <text:h text:style-name="Heading_20_3" text:outline-level="3"><text:bookmark-start text:name="__RefHeading___purchase_order_2_2"/><text:bookmark-start text:name="purchase_order_2"/>Purchase Order 2<text:bookmark-end text:name="__RefHeading___purchase_order_2_2"/><text:bookmark-end text:name="purchase_order_2"/></text:h>
      <text:p text:style-name="Text_20_body"><draw:frame draw:style-name="mediacenter" draw:name="1" text:anchor-type="paragraph" draw:z-index="1" svg:width="23.230416666667cm" style:rel-width="100%" svg:height="15.134166666667cm" style:rel-height="scale"><draw:image xlink:href="Pictures/44e9cc9ef202e36da9e61a9f6f49c752.png" xlink:type="simple" xlink:show="embed" xlink:actuate="onLoad"/></draw:frame></text:p>
      <text:h text:style-name="Heading_20_5" text:outline-level="5"><text:bookmark-start text:name="__RefHeading___print_signature_section_on_purchase_orders_3"/><text:bookmark-start text:name="print_signature_section_on_purchase_orders"/>Print signature section on Purchase Orders<text:bookmark-end text:name="__RefHeading___print_signature_section_on_purchase_orders_3"/><text:bookmark-end text:name="print_signature_section_on_purchase_orders"/></text:h>
      <text:p text:style-name="Text_20_body">When this box is checked a section will be printed on Purchase Orders that shows the authorising officer(s) and includes a space for signatures. This is applicable if you print Purchase Orders and post them to suppliers, but should most likely be turned off if you send Purchase Orders via email.</text:p>
      <text:h text:style-name="Heading_20_5" text:outline-level="5"><text:bookmark-start text:name="__RefHeading___number_of_decimal_places_for_price_field_4"/><text:bookmark-start text:name="number_of_decimal_places_for_price_field"/>Number of decimal places for price field:<text:bookmark-end text:name="__RefHeading___number_of_decimal_places_for_price_field_4"/><text:bookmark-end text:name="number_of_decimal_places_for_price_field"/></text:h>
      <text:p text:style-name="Text_20_body">This field allows you to specify the number of decimal places that may be entered in the price field on Purchase Orders. This will override the currency format setting in tne Misc tab only for the price field on Purchase Orders.</text:p>
      <text:h text:style-name="Heading_20_5" text:outline-level="5"><text:bookmark-start text:name="__RefHeading___prefix_printed_purchase_order_number_with_5"/><text:bookmark-start text:name="prefix_printed_purchase_order_number_with"/>Prefix printed Purchase Order number with<text:bookmark-end text:name="__RefHeading___prefix_printed_purchase_order_number_with_5"/><text:bookmark-end text:name="prefix_printed_purchase_order_number_with"/></text:h>
      <text:p text:style-name="Text_20_body">Enter any required prefix in this field</text:p>
      <text:h text:style-name="Heading_20_5" text:outline-level="5"><text:bookmark-start text:name="__RefHeading___default_number_of_days_usage_to_evaluate_when_creating_an_order_6"/><text:bookmark-start text:name="default_number_of_days_usage_to_evaluate_when_creating_an_order"/>Default number of days usage to evaluate when creating an order<text:bookmark-end text:name="__RefHeading___default_number_of_days_usage_to_evaluate_when_creating_an_order_6"/><text:bookmark-end text:name="default_number_of_days_usage_to_evaluate_when_creating_an_order"/></text:h>
      <text:p text:style-name="Text_20_body">Enter the number of days to “look back” when evaluating each item's usage to calculate the amount of stock needed. Entering a higher number will give a better long term average, but will mean that orders take longer to create.</text:p>
      <text:h text:style-name="Heading_20_5" text:outline-level="5"><text:bookmark-start text:name="__RefHeading___purchase_order_category_must_be_chosen_7"/><text:bookmark-start text:name="purchase_order_category_must_be_chosen"/>Purchase Order category must be chosen<text:bookmark-end text:name="__RefHeading___purchase_order_category_must_be_chosen_7"/><text:bookmark-end text:name="purchase_order_category_must_be_chosen"/></text:h>
      <text:p text:style-name="Text_20_body">Check if you need a Purchase order category to be chosen on every purchase order.</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When clicking the <text:span text:style-name="Strong_20_Emphasis">OK</text:span> button on a purchase order you can override this setting by holding down the shift key as you click <text:span text:style-name="Strong_20_Emphasis">OK</text:span></text:p></table:table-cell></table:table-row></table:table></draw:text-box></draw:frame></text:p>
      <text:h text:style-name="Heading_20_5" text:outline-level="5"><text:bookmark-start text:name="__RefHeading___expected_delivery_date_must_be_chosen_8"/><text:bookmark-start text:name="expected_delivery_date_must_be_chosen"/>Expected delivery date must be chosen:<text:bookmark-end text:name="__RefHeading___expected_delivery_date_must_be_chosen_8"/><text:bookmark-end text:name="expected_delivery_date_must_be_chosen"/></text:h>
      <text:p text:style-name="Text_20_body">Check if required, leave unchecked if not.</text:p>
      <text:h text:style-name="Heading_20_5" text:outline-level="5"><text:bookmark-start text:name="__RefHeading___show_purchase_order_custom_field_9"/><text:bookmark-start text:name="show_purchase_order_custom_field"/>Show purchase order custom field<text:bookmark-end text:name="__RefHeading___show_purchase_order_custom_field_9"/><text:bookmark-end text:name="show_purchase_order_custom_field"/></text:h>
      <text:p text:style-name="Text_20_body">Check this box if you would like an extra field added that you can customise and use for your own purposes.</text:p>
      <text:p text:style-name="Text_20_body">The space below this check box is for you to enter the name of your custom field.</text:p>
      <text:h text:style-name="Heading_20_5" text:outline-level="5"><text:bookmark-start text:name="__RefHeading___purchase_order_contract_date_must_be_entered_10"/><text:bookmark-start text:name="purchase_order_contract_date_must_be_entered"/>Purchase order contract date must be entered<text:bookmark-end text:name="__RefHeading___purchase_order_contract_date_must_be_entered_10"/><text:bookmark-end text:name="purchase_order_contract_date_must_be_entered"/></text:h>
      <text:p text:style-name="Text_20_body">If you require this information on your purchase orders then check this box.</text:p>
      <text:h text:style-name="Heading_20_5" text:outline-level="5"><text:bookmark-start text:name="__RefHeading___purchase_order_advance_payment_date_must_be_entered_11"/><text:bookmark-start text:name="purchase_order_advance_payment_date_must_be_entered"/>Purchase order advance payment date must be entered<text:bookmark-end text:name="__RefHeading___purchase_order_advance_payment_date_must_be_entered_11"/><text:bookmark-end text:name="purchase_order_advance_payment_date_must_be_entered"/></text:h>
      <text:p text:style-name="Text_20_body">Check if required, leave unchecked if not.</text:p>
      <text:h text:style-name="Heading_20_5" text:outline-level="5"><text:bookmark-start text:name="__RefHeading___purchase_order_received_at_port_date_must_be_entered_12"/><text:bookmark-start text:name="purchase_order_received_at_port_date_must_be_entered"/>Purchase order received at port date must be entered<text:bookmark-end text:name="__RefHeading___purchase_order_received_at_port_date_must_be_entered_12"/><text:bookmark-end text:name="purchase_order_received_at_port_date_must_be_entered"/></text:h>
      <text:p text:style-name="Text_20_body">If you require this information on your purchase orders then check this box.</text:p>
      <text:h text:style-name="Heading_20_5" text:outline-level="5"><text:bookmark-start text:name="__RefHeading___procurement_is_done_centrally_13"/><text:bookmark-start text:name="procurement_is_done_centrally"/>Procurement is done centrally<text:bookmark-end text:name="__RefHeading___procurement_is_done_centrally_13"/><text:bookmark-end text:name="procurement_is_done_centrally"/></text:h>
      <text:p text:style-name="Text_20_body">This option is only relevant for a synchronised system (refer Remote Synchronisation).  If you select this option, purchase orders for stores on sync satellites can only be prepared, confirmed and finalised on the sync primary.  There is a work-around if you need some stores on some sync satellites to do their own purchase orders.  For help with setting that up, contact support@msupply.org.nz.</text:p>
      <text:h text:style-name="Heading_20_5" text:outline-level="5"><text:bookmark-start text:name="__RefHeading___labels_for_custom_fields_on_purchase_order_categories_14"/><text:bookmark-start text:name="labels_for_custom_fields_on_purchase_order_categories"/>Labels for custom fields on Purchase Order categories:<text:bookmark-end text:name="__RefHeading___labels_for_custom_fields_on_purchase_order_categories_14"/><text:bookmark-end text:name="labels_for_custom_fields_on_purchase_order_categories"/></text:h>
      <text:p text:style-name="Text_20_body">Fields 1 and 2 accept text entries, field 3 accepts numeric entries. The use of these fields is optional.</text:p>
      <text:p text:style-name="Text_20_body">// Back to: General pre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5::13:12</meta:creation-date>
    <dc:creator>Generated</dc:creator>
    <dc:date>2026-09-15T05::13:12</dc:date>
    <dc:language>en-US</dc:language>
    <meta:editing-cycles>1</meta:editing-cycles>
    <meta:editing-duration>PT0S</meta:editing-duration>
    <dc:title>preferences:purchase_orders</dc:title>
  </office:meta>
</office:document-meta>
</file>