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f92cb14ad23f32383b57e1c1d94ac3b.png"/>
  <manifest:file-entry manifest:media-type="image/png" manifest:full-path="Pictures/4e3119c59d22e48709f77a6470381524.png"/>
  <manifest:file-entry manifest:media-type="image/png" manifest:full-path="Pictures/6a72324a9cbada4e3008bc9dce77ad43.png"/>
  <manifest:file-entry manifest:media-type="image/png" manifest:full-path="Pictures/72d3dfcddaa2c122cb85dd4453ecb417.png"/>
  <manifest:file-entry manifest:media-type="image/png" manifest:full-path="Pictures/240c68cf7cd8e722e3c3faba2bae8ce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rchasing:ordering_from_one_store_to_another"/><text:bookmark-start text:name="__RefHeading___ordering_from_one_store_to_another_1"/><text:bookmark-start text:name="ordering_from_one_store_to_another"/>Ordering from one store to another<text:bookmark-end text:name="__RefHeading___ordering_from_one_store_to_another_1"/><text:bookmark-end text:name="ordering_from_one_store_to_another"/></text:h>
      <text:p text:style-name="Text_20_body">*</text:p>
      <text:p text:style-name="Text_20_body">If you run mSupply using virtual stores then you can place an order for goods with another store within mSupply. This is called making an “internal requisition” and this page describes the process.</text:p>
      <text:h text:style-name="Heading_20_2" text:outline-level="2"><text:bookmark-start text:name="__RefHeading___creating_a_purchase_order_customer_store_2"/><text:bookmark-start text:name="creating_a_purchase_order_customer_store"/>Creating a purchase order (customer store)<text:bookmark-end text:name="__RefHeading___creating_a_purchase_order_customer_store_2"/><text:bookmark-end text:name="creating_a_purchase_order_customer_store"/></text:h>
      <text:p text:style-name="Text_20_body">For the most part, this is the same process as for creating a normal purchase order. There are, however, a few significant differences:</text:p>
      <text:list text:style-name="List_20_1" text:continue-numbering="false">
        <text:list-item>
          <text:p text:style-name="LastListParagraph_List_20_1_Content_First"> In the <text:span text:style-name="Emphasis">Name</text:span> field of the purchase order, enter the name of the store which will supply your goods.</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e names of Virtual Store suppliers will appear in <text:span text:style-name="Emphasis">RED</text:span> in the pick list of suppliers.  If the name of the store you select as a supplier is <text:span text:style-name="Emphasis">BLACK</text:span>, then you have not chosen a Virtual Store as a supplier, and the instructions in the remainder of this section do not apply.</text:p></table:table-cell></table:table-row></table:table></draw:text-box></draw:frame></text:p>
      <text:list text:style-name="List_20_1" text:continue-numbering="false">
        <text:list-item>
          <text:p text:style-name="LastListParagraph_List_20_1_Content_First"> The <text:span text:style-name="Emphasis">Internal requisition</text:span> label will appear after the name to indicate that this is going to be an internal requisition.</text:p>
        </text:list-item>
      </text:list>
      <text:p text:style-name="Text_20_body"><draw:frame draw:style-name="mediacenter" draw:name="0" text:anchor-type="paragraph" draw:z-index="0" svg:width="15.875cm" svg:height="11.959554334554cm"><draw:image xlink:href="Pictures/4f92cb14ad23f32383b57e1c1d94ac3b.png" xlink:type="simple" xlink:show="embed" xlink:actuate="onLoad"/></draw:frame></text:p>
      <text:p text:style-name="Text_20_body">Enter the purchase order lines as normal and when you're finished, confirm the purchase order (at this point you may be prompted to enter budget and/or category information, depending on your preferences):</text:p>
      <text:p text:style-name="Text_20_body"><draw:frame draw:style-name="mediacenter" draw:name="1" text:anchor-type="paragraph" draw:z-index="1" svg:width="15.875cm" svg:height="10.443193855932cm"><draw:image xlink:href="Pictures/4e3119c59d22e48709f77a6470381524.png" xlink:type="simple" xlink:show="embed" xlink:actuate="onLoad"/></draw:frame></text:p>
      <text:p text:style-name="Text_20_body">Once confirmed, a customer invoice for the purchase order is created in the supplying store (with your store's name in the <text:span text:style-name="Emphasis">Name</text:span> field) and it will no longer be possible to modify the purchase order lines.</text:p>
      <text:h text:style-name="Heading_20_2" text:outline-level="2"><text:bookmark-start text:name="__RefHeading___processing_the_customer_invoice_supplying_store_3"/><text:bookmark-start text:name="processing_the_customer_invoice_supplying_store"/>Processing the customer invoice (supplying store)<text:bookmark-end text:name="__RefHeading___processing_the_customer_invoice_supplying_store_3"/><text:bookmark-end text:name="processing_the_customer_invoice_supplying_store"/></text:h>
      <text:p text:style-name="Text_20_body">Now, in the supplying store, the customer invoice can be viewed via the <text:span text:style-name="Strong_20_Emphasis">Customers</text:span> tab on the Navigator or via the <text:span text:style-name="Strong_20_Emphasis">Customer &gt; Show invoices…</text:span> menu item as usual. The new Customer Invoice will have Status = <text:span text:style-name="Source_20_Text">sg</text:span> (suggested), Their ref = <text:span text:style-name="Source_20_Text">PO number: XXXX</text:span>, and Comment = <text:span text:style-name="Source_20_Text">Invoice from internal requisition</text:span>.  Also, when it is opened, the customer invoice will have an <text:span text:style-name="Emphasis">Internal requisition</text:span> label to highlight that it has originated from another store.</text:p>
      <text:p text:style-name="Text_20_body">Each purchase order line will have a corresponding placeholder line in the customer invoice:</text:p>
      <text:p text:style-name="Text_20_body"><draw:frame draw:style-name="mediacenter" draw:name="2" text:anchor-type="paragraph" draw:z-index="2" svg:width="15.875cm" svg:height="12.260862913097cm"><draw:image xlink:href="Pictures/6a72324a9cbada4e3008bc9dce77ad43.png" xlink:type="simple" xlink:show="embed" xlink:actuate="onLoad"/></draw:frame></text:p>
      <text:p text:style-name="Text_20_body">Now assign stock to each placeholder line in the usual way by double clicking on the first line to start the process.</text:p>
      <text:p text:style-name="Text_20_body"><draw:frame draw:style-name="mediacenter" draw:name="3" text:anchor-type="paragraph" draw:z-index="3" svg:width="15.875cm" svg:height="12.230921855922cm"><draw:image xlink:href="Pictures/72d3dfcddaa2c122cb85dd4453ecb417.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When the Customer Invoice is ready, rather than confirming the invoice (click on the button in the upper middle of the Customer Invoice window) <text:span text:style-name="Strong_20_Emphasis">Finalize</text:span> the Customer Invoice (click the tick box on the bottom left of the Customer Invoice window).</text:p><text:p text:style-name="Text_20_body"><text:span text:style-name="Strong_20_Emphasis">This is important.</text:span>  If you only confirm the invoice then the next part of the process (creating a goods received note in the receiving store) will not happen.</text:p></table:table-cell></table:table-row></table:table></draw:text-box></draw:frame></text:p>
      <text:p text:style-name="Text_20_body">Once the customer invoice has been <text:span text:style-name="Strong_20_Emphasis">finalised</text:span>, a goods received note for the purchase order will be created back in the store where you created the purchase order which started this whole process off (called the customer or receiving store).</text:p>
      <text:h text:style-name="Heading_20_3" text:outline-level="3"><text:bookmark-start text:name="__RefHeading___handling_partially_fulfilled_orders_4"/><text:bookmark-start text:name="handling_partially_fulfilled_orders"/>Handling partially fulfilled orders<text:bookmark-end text:name="__RefHeading___handling_partially_fulfilled_orders_4"/><text:bookmark-end text:name="handling_partially_fulfilled_orders"/></text:h>
      <text:p text:style-name="Text_20_body">If you have unfilled lines on the customer invoice (i.e. red placeholder lines), when you finalise the customer invoice you will be asked if you want to create a new invoice with the unfilled lines. This new invoice retains the link to the purchase order that created the original customer invoice, and can be used to issue further goods to the customer.</text:p>
      <text:p text:style-name="Text_20_body">Note that you can also create a invoice that is linked to the original purchase order at any time by using the "Duplicate" button on the toolbar of the customer invoice list.</text:p>
      <text:h text:style-name="Heading_20_2" text:outline-level="2"><text:bookmark-start text:name="__RefHeading___receiving_the_goods_customer_store_5"/><text:bookmark-start text:name="receiving_the_goods_customer_store"/>Receiving the goods (customer store)<text:bookmark-end text:name="__RefHeading___receiving_the_goods_customer_store_5"/><text:bookmark-end text:name="receiving_the_goods_customer_store"/></text:h>
      <text:p text:style-name="Text_20_body">Now, back in your store, where you created the purchase order which started this whole process off, you can view the goods received record via the <text:span text:style-name="Strong_20_Emphasis">Suppliers</text:span> tab on the Navigator or via the <text:span text:style-name="Strong_20_Emphasis">File &gt; Supplier &gt; Show goods received</text:span> menu item (or via the <text:span text:style-name="Strong_20_Emphasis">File &gt; Supplier &gt; Show purchase orders &gt; Goods received</text:span> tab)</text:p>
      <text:p text:style-name="Text_20_body"><draw:frame draw:style-name="mediacenter" draw:name="4" text:anchor-type="paragraph" draw:z-index="4" svg:width="15.875cm" svg:height="13.852093446602cm"><draw:image xlink:href="Pictures/240c68cf7cd8e722e3c3faba2bae8ce9.png" xlink:type="simple" xlink:show="embed" xlink:actuate="onLoad"/></draw:frame></text:p>
      <text:p text:style-name="Text_20_body">Notice that on the goods received note the lines from the customer invoice will have been filled in automatically (and the purchase order lines updated with the stock received). Process the goods received note in the normal way and note that, as with all other goods received, the goods are not added to your store's stock and available for issue until the goods received note has been finalised and the resulting supplier invoice confirmed.</text:p>
      <text:p text:style-name="Text_20_body"><text:span text:style-name="Emphasis"> Previous: Purchase Order categories.     Next: Receiving Goods - a Supplier Invoic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02::55:24</meta:creation-date>
    <dc:creator>Generated</dc:creator>
    <dc:date>2026-09-09T02::55:24</dc:date>
    <dc:language>en-US</dc:language>
    <meta:editing-cycles>1</meta:editing-cycles>
    <meta:editing-duration>PT0S</meta:editing-duration>
    <dc:title>purchasing:ordering_from_one_store_to_another</dc:title>
  </office:meta>
</office:document-meta>
</file>