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31aa92e86c690633ba46c4ac88d80d.png"/>
  <manifest:file-entry manifest:media-type="image/png" manifest:full-path="Pictures/013e8dbd841653bffc96c3e429c6c46a.png"/>
  <manifest:file-entry manifest:media-type="image/png" manifest:full-path="Pictures/d509ced3ba6a800b2d0476b9bf1c8bef.png"/>
  <manifest:file-entry manifest:media-type="image/png" manifest:full-path="Pictures/ce1c837ec2638f819bed831098f2547e.png"/>
  <manifest:file-entry manifest:media-type="image/png" manifest:full-path="Pictures/40bc6332430a5188a3d5118acc95beb6.png"/>
  <manifest:file-entry manifest:media-type="image/png" manifest:full-path="Pictures/1c17bdf0aa6bd95c41c8a87bafe1209b.png"/>
  <manifest:file-entry manifest:media-type="image/png" manifest:full-path="Pictures/14c501dcb7e8f22d1c1f0c37a1cb1ad2.png"/>
  <manifest:file-entry manifest:media-type="image/png" manifest:full-path="Pictures/8107548cb9add9672d58d2536da1a884.png"/>
  <manifest:file-entry manifest:media-type="image/jpeg" manifest:full-path="Pictures/ca3397c8036a89c2202f497cc4aa4123.jpg"/>
  <manifest:file-entry manifest:media-type="image/jpeg" manifest:full-path="Pictures/dcc6a9ea53f964a6d79c6453c5ff949e.jpg"/>
  <manifest:file-entry manifest:media-type="image/jpeg" manifest:full-path="Pictures/20583f61277b10e948b90b822d90e128.jpg"/>
  <manifest:file-entry manifest:media-type="image/png" manifest:full-path="Pictures/102c97cdaf1d9132d872d3d8dade8d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iving_goods:donors"/><text:bookmark-start text:name="__RefHeading___managing_donors_1"/><text:bookmark-start text:name="managing_donors"/>7.06. Managing donors<text:bookmark-end text:name="__RefHeading___managing_donors_1"/><text:bookmark-end text:name="managing_donors"/></text:h>
      <text:h text:style-name="Heading_20_2" text:outline-level="2"><text:bookmark-start text:name="__RefHeading___what_who_is_a_donor_2"/><text:bookmark-start text:name="what_who_is_a_donor"/>What / who is a donor?<text:bookmark-end text:name="__RefHeading___what_who_is_a_donor_2"/><text:bookmark-end text:name="what_who_is_a_donor"/></text:h>
      <text:p text:style-name="Text_20_body">In mSupply, we have the idea of a '<text:span text:style-name="Emphasis">name</text:span>'.  A name can be a customer, a supplier, a patient, … or a donor.</text:p>
      <text:p text:style-name="Text_20_body">A donor is normally the name that has either paid for, or somehow managed the supply of certain item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 donor <text:span text:style-name="Emphasis">can</text:span> also be a supplier and / or a manufacturer or they can be just a donor.  mSupply allows for any combination of that.</text:p><text:p text:style-name="Text_20_body">The Donor feature was designed for the purposes of tracking and reporting on stock that has been funded by a donor.  However, the feature can be used for more than just tracking donors.  For example, In many countries that use mSupply, most medical supplies are supplied free-of-charge to the health facility by a government agency.  But if the government agency has not supplied stock, the facility might decide to procure the stock 'privately'.  The facility management will often want to keep track and report on this privately procured stock.  The donor feature can be used for this purpose.  The 'donor' name for this purpose might be called <text:span text:style-name="Source_20_Text">Privately procured</text:span>.</text:p></table:table-cell></table:table-row></table:table></draw:text-box></draw:frame></text:p>
      <text:p text:style-name="Text_20_body">mSupply allows you to specify the donor for each incoming stock line independently of the supplier.</text:p>
      <text:p text:style-name="Text_20_body">For example, GlobalFund might agree to supply certain malaria medicines, and then contract a supplier to deliver them to you. mSupply allows you to record this accurately, and to track and report on all the stock and transactions relating to those medicines donated by GlobalFund.</text:p>
      <text:h text:style-name="Heading_20_2" text:outline-level="2"><text:bookmark-start text:name="__RefHeading___using_the_donor_module_3"/><text:bookmark-start text:name="using_the_donor_module"/>Using the donor module<text:bookmark-end text:name="__RefHeading___using_the_donor_module_3"/><text:bookmark-end text:name="using_the_donor_module"/></text:h>
      <text:p text:style-name="Text_20_body">To use the donor module, you must first turn it on:</text:p>
      <text:list text:style-name="List_20_1" text:continue-numbering="false">
        <text:list-item>
          <text:p text:style-name="List_20_1_Content_First"> Click drop down menu <text:span text:style-name="Strong_20_Emphasis">File&gt;Preferences…</text:span></text:p>
        </text:list-item>
        <text:list-item>
          <text:p text:style-name="List_20_1_Content"> Click the <text:span text:style-name="Strong_20_Emphasis">Invoice 1</text:span> tab in the left-hand list</text:p>
        </text:list-item>
        <text:list-item>
          <text:p text:style-name="List_20_1_Content_Last"> Check the box <text:span text:style-name="Strong_20_Emphasis">Allow tracking of received stock by donor</text:span></text:p>
        </text:list-item>
      </text:list>
      <text:p text:style-name="Text_20_body"><draw:frame draw:style-name="mediacenter" draw:name="0" text:anchor-type="paragraph" draw:z-index="0" svg:width="17.197916666667cm" style:rel-width="100%" svg:height="10.996437422553cm" style:rel-height="scale"><draw:image xlink:href="Pictures/b831aa92e86c690633ba46c4ac88d80d.png" xlink:type="simple" xlink:show="embed" xlink:actuate="onLoad"/></draw:frame></text:p>
      <text:p text:style-name="Text_20_body">Once you have done this you can add donors and track stock by donor.</text:p>
      <text:h text:style-name="Heading_20_2" text:outline-level="2"><text:bookmark-start text:name="__RefHeading___adding_or_editing_donors_4"/><text:bookmark-start text:name="adding_or_editing_donors"/>Adding or editing donors<text:bookmark-end text:name="__RefHeading___adding_or_editing_donors_4"/><text:bookmark-end text:name="adding_or_editing_donors"/></text:h>
      <text:p text:style-name="Text_20_body">To add or edit a donor you should first bring up the list of donors. Do this from the Navigator:</text:p>
      <text:list text:style-name="List_20_1" text:continue-numbering="false">
        <text:list-item>
          <text:p text:style-name="List_20_1_Content_First"> Go to the <text:span text:style-name="Strong_20_Emphasis">Suppliers</text:span> tab &gt; <text:span text:style-name="Strong_20_Emphasis">Show Suppliers</text:span> and check the box beside <text:span text:style-name="Strong_20_Emphasis">Donors</text:span> so that the list shows donors rather than suppliers.<draw:frame draw:style-name="mediacenter" draw:name="1" text:anchor-type="paragraph" draw:z-index="1" svg:width="10.583333333333cm" svg:height="9.1134259259259cm"><draw:image xlink:href="Pictures/013e8dbd841653bffc96c3e429c6c46a.png" xlink:type="simple" xlink:show="embed" xlink:actuate="onLoad"/></draw:frame>  </text:p>
        </text:list-item>
        <text:list-item>
          <text:p text:style-name="List_20_1_Content"> Click <text:span text:style-name="Strong_20_Emphasis">Find</text:span>.  This will bring up a new window showing any donors that have been added to mSupply in your system</text:p>
        </text:list-item>
        <text:list-item>
          <text:p text:style-name="List_20_1_Content"> You can edit a donor by double-clicking on it.</text:p>
        </text:list-item>
        <text:list-item>
          <text:p text:style-name="List_20_1_Content_Last"> You can add donors using the <text:span text:style-name="Strong_20_Emphasis">New</text:span> tool bar at the top of the window.  This will bring up a window like this:</text:p>
        </text:list-item>
      </text:list>
      <text:p text:style-name="Text_20_body"><draw:frame draw:style-name="mediacenter" draw:name="2" text:anchor-type="paragraph" draw:z-index="2" svg:width="17.197916666667cm" style:rel-width="100%" svg:height="11.292723429952cm" style:rel-height="scale"><draw:image xlink:href="Pictures/d509ced3ba6a800b2d0476b9bf1c8bef.png" xlink:type="simple" xlink:show="embed" xlink:actuate="onLoad"/></draw:frame></text:p>
      <text:list text:style-name="List_20_1" text:continue-numbering="false">
        <text:list-item>
          <text:p text:style-name="LastListParagraph_List_20_1_Content_First"> Now add your donor details and click <text:span text:style-name="Strong_20_Emphasis">OK</text:span>.</text:p>
        </text:list-item>
      </text:list>
      <text:h text:style-name="Heading_20_2" text:outline-level="2"><text:bookmark-start text:name="__RefHeading___track_a_donor_in_msupply_5"/><text:bookmark-start text:name="track_a_donor_in_msupply"/>Track a donor in mSupply<text:bookmark-end text:name="__RefHeading___track_a_donor_in_msupply_5"/><text:bookmark-end text:name="track_a_donor_in_msupply"/></text:h>
      <text:h text:style-name="Heading_20_3" text:outline-level="3"><text:bookmark-start text:name="__RefHeading___donors_and_the_purchase_order_6"/><text:bookmark-start text:name="donors_and_the_purchase_order"/>Donors and the purchase order<text:bookmark-end text:name="__RefHeading___donors_and_the_purchase_order_6"/><text:bookmark-end text:name="donors_and_the_purchase_order"/></text:h>
      <text:list text:style-name="List_20_1" text:continue-numbering="false">
        <text:list-item>
          <text:p text:style-name="List_20_1_Content_First"> Create a Purchase Order in one of the usual ways - refer Ordering Items From Suppliers.</text:p>
        </text:list-item>
        <text:list-item>
          <text:p text:style-name="List_20_1_Content_Last"> With donor tracking turned on, the Donor field will appear in the window - see below. The value you enter here will be tracked from this point on through to receipt, stock transfers and dispatch.</text:p>
        </text:list-item>
      </text:list>
      <text:p text:style-name="Text_20_body"><draw:frame draw:style-name="mediacenter" draw:name="3" text:anchor-type="paragraph" draw:z-index="3" svg:width="17.197916666667cm" style:rel-width="100%" svg:height="11.87336393597cm" style:rel-height="scale"><draw:image xlink:href="Pictures/ce1c837ec2638f819bed831098f2547e.png" xlink:type="simple" xlink:show="embed" xlink:actuate="onLoad"/></draw:frame></text:p>
      <text:list text:style-name="List_20_1" text:continue-numbering="false">
        <text:list-item>
          <text:p text:style-name="LastListParagraph_List_20_1_Content_First"> In the <text:span text:style-name="Strong_20_Emphasis">Donor</text:span> field type the first few characters of the donor name or code (or enter the wildcard character '@' in field) and press the <text:span text:style-name="Strong_20_Emphasis">Tab</text:span> key on the keyboard. This opens the window below, showing the donor that match what you typed:</text:p>
        </text:list-item>
      </text:list>
      <text:p text:style-name="Text_20_body"><draw:frame draw:style-name="mediacenter" draw:name="4" text:anchor-type="paragraph" draw:z-index="4" svg:width="9.4985416666667cm" style:rel-width="100%" svg:height="11.615208333333cm" style:rel-height="scale"><draw:image xlink:href="Pictures/40bc6332430a5188a3d5118acc95beb6.png" xlink:type="simple" xlink:show="embed" xlink:actuate="onLoad"/></draw:frame></text:p>
      <text:list text:style-name="List_20_1" text:continue-numbering="false">
        <text:list-item>
          <text:p text:style-name="LastListParagraph_List_20_1_Content_First"> If your donor does not exist, you can add it at this point by clicking on the <text:span text:style-name="Strong_20_Emphasis">New</text:span> button - see <text:a xlink:type="simple" xlink:href="#__RefHeading___adding_or_editing_donors_4" text:style-name="Local_20_link" text:visited-style-name="Visited_20_Local_20_Link">Adding or Editing Donors</text:a> above.</text:p>
        </text:list-item>
      </text:list>
      <text:list text:style-name="List_20_1" text:continue-numbering="false">
        <text:list-item>
          <text:p text:style-name="LastListParagraph_List_20_1_Content_First"> Once you have selected your donor, click on the <text:span text:style-name="Strong_20_Emphasis">OK</text:span> button and the donor's name will appear in the <text:span text:style-name="Strong_20_Emphasis">Donor</text:span> field:</text:p>
        </text:list-item>
      </text:list>
      <text:p text:style-name="Text_20_body"><draw:frame draw:style-name="mediacenter" draw:name="5" text:anchor-type="paragraph" draw:z-index="5" svg:width="17.197916666667cm" style:rel-width="100%" svg:height="11.702490421456cm" style:rel-height="scale"><draw:image xlink:href="Pictures/1c17bdf0aa6bd95c41c8a87bafe1209b.png" xlink:type="simple" xlink:show="embed" xlink:actuate="onLoad"/></draw:frame></text:p>
      <text:list text:style-name="List_20_1" text:continue-numbering="false">
        <text:list-item>
          <text:p text:style-name="LastListParagraph_List_20_1_Content_First"> Add your Item line(s), check your order is correct and click the <text:span text:style-name="Strong_20_Emphasis">Confirm</text:span> button to make the order available for Goods Receipt in the normal way - see Ordering Items From Suppliers for more details.</text:p>
        </text:list-item>
      </text:list>
      <text:h text:style-name="Heading_20_3" text:outline-level="3"><text:bookmark-start text:name="__RefHeading___donors_and_the_goods_receipt_function_7"/><text:bookmark-start text:name="donors_and_the_goods_receipt_function"/>Donors and the goods receipt function<text:bookmark-end text:name="__RefHeading___donors_and_the_goods_receipt_function_7"/><text:bookmark-end text:name="donors_and_the_goods_receipt_function"/></text:h>
      <text:p text:style-name="Text_20_body">Receive goods in the usual way - see Receiving goods (Goods Receipt function). The only difference is that the Donor's name is now present in the Donor field:</text:p>
      <text:p text:style-name="Text_20_body"><draw:frame draw:style-name="mediacenter" draw:name="6" text:anchor-type="paragraph" draw:z-index="6" svg:width="17.197916666667cm" style:rel-width="100%" svg:height="13.763311022672cm" style:rel-height="scale"><draw:image xlink:href="Pictures/14c501dcb7e8f22d1c1f0c37a1cb1ad2.png" xlink:type="simple" xlink:show="embed" xlink:actuate="onLoad"/></draw:frame></text:p>
      <text:h text:style-name="Heading_20_3" text:outline-level="3"><text:bookmark-start text:name="__RefHeading___donors_and_the_supplier_invoice_8"/><text:bookmark-start text:name="donors_and_the_supplier_invoice"/>Donors and the supplier invoice<text:bookmark-end text:name="__RefHeading___donors_and_the_supplier_invoice_8"/><text:bookmark-end text:name="donors_and_the_supplier_invoice"/></text:h>
      <text:list text:style-name="List_20_1" text:continue-numbering="false">
        <text:list-item>
          <text:p text:style-name="LastListParagraph_List_20_1_Content_First"> Clicking <text:span text:style-name="Strong_20_Emphasis">Finalise</text:span> on the Goods Receipt generates the Supplier Invoice in the usual way (see Receiving Goods - a Supplier Invoice).  Note that you can see the donor identified in the Purchase Order in the <text:span text:style-name="Strong_20_Emphasis">Default donor</text:span> field:</text:p>
        </text:list-item>
      </text:list>
      <text:p text:style-name="Text_20_body"><draw:frame draw:style-name="mediacenter" draw:name="7" text:anchor-type="paragraph" draw:z-index="7" svg:width="17.197916666667cm" style:rel-width="100%" svg:height="12.2601099182cm" style:rel-height="scale"><draw:image xlink:href="Pictures/8107548cb9add9672d58d2536da1a884.png" xlink:type="simple" xlink:show="embed" xlink:actuate="onLoad"/></draw:frame></text:p>
      <text:h text:style-name="Heading_20_4" text:outline-level="4"><text:bookmark-start text:name="__RefHeading___default_donor_for_each_stock_line_9"/><text:bookmark-start text:name="default_donor_for_each_stock_line"/>Default donor for each stock line<text:bookmark-end text:name="__RefHeading___default_donor_for_each_stock_line_9"/><text:bookmark-end text:name="default_donor_for_each_stock_line"/></text:h>
      <text:list text:style-name="List_20_1" text:continue-numbering="false">
        <text:list-item>
          <text:p text:style-name="List_20_1_Content_First"> Each stock line on a Supplier Invoice will inherit the <text:span text:style-name="Strong_20_Emphasis">Default donor</text:span> from the Supplier Invoice.</text:p>
        </text:list-item>
        <text:list-item>
          <text:p text:style-name="List_20_1_Content_Last"> The <text:span text:style-name="Strong_20_Emphasis">Default donor</text:span> can be edited.</text:p>
        </text:list-item>
      </text:list>
      <text:p text:style-name="Text_20_body"><draw:frame draw:style-name="mediacenter" draw:name="8" text:anchor-type="paragraph" draw:z-index="8" svg:width="22.198541666667cm" style:rel-width="100%" svg:height="15.160625cm" style:rel-height="scale"><draw:image xlink:href="Pictures/ca3397c8036a89c2202f497cc4aa4123.jpg" xlink:type="simple" xlink:show="embed" xlink:actuate="onLoad"/></draw:frame></text:p>
      <text:h text:style-name="Heading_20_4" text:outline-level="4"><text:bookmark-start text:name="__RefHeading___changing_the_donor_for_a_particular_supplier_invoice_line_10"/><text:bookmark-start text:name="changing_the_donor_for_a_particular_supplier_invoice_line"/>Changing the donor for a particular supplier invoice line<text:bookmark-end text:name="__RefHeading___changing_the_donor_for_a_particular_supplier_invoice_line_10"/><text:bookmark-end text:name="changing_the_donor_for_a_particular_supplier_invoice_line"/></text:h>
      <text:list text:style-name="List_20_1" text:continue-numbering="false">
        <text:list-item>
          <text:p text:style-name="LastListParagraph_List_20_1_Content_First"> There may be circumstances when delivered stock may be from a mix of donated and non-donated, or from different donors.  You can change the donor for any stock line on a supplier invoice when editing the details of the stock line (double-click on the stock line).</text:p>
        </text:list-item>
      </text:list>
      <text:p text:style-name="Text_20_body"><draw:frame draw:style-name="mediacenter" draw:name="9" text:anchor-type="paragraph" draw:z-index="9" svg:width="17.092083333333cm" style:rel-width="100%" svg:height="8.7047916666667cm" style:rel-height="scale"><draw:image xlink:href="Pictures/dcc6a9ea53f964a6d79c6453c5ff949e.jpg" xlink:type="simple" xlink:show="embed" xlink:actuate="onLoad"/></draw:frame></text:p>
      <text:p text:style-name="Text_20_body">If you change the <text:span text:style-name="Strong_20_Emphasis">Default donor</text:span>, you will be presented with the following options:</text:p>
      <text:p text:style-name="Text_20_body"><draw:frame draw:style-name="mediacenter" draw:name="10" text:anchor-type="paragraph" draw:z-index="10" svg:width="10.00125cm" svg:height="6.3764583333333cm"><draw:image xlink:href="Pictures/20583f61277b10e948b90b822d90e128.jpg" xlink:type="simple" xlink:show="embed" xlink:actuate="onLoad"/></draw:frame></text:p>
      <text:list text:style-name="List_20_1" text:continue-numbering="false">
        <text:list-item>
          <text:p text:style-name="List_20_1_Content_First"> “Do nothing”: The change will have no effect on existing invoice line(s).</text:p>
        </text:list-item>
        <text:list-item>
          <text:p text:style-name="List_20_1_Content"> “Update existing donor lines with this donor”: existing donor lines will be updated to match the newly selected donor.</text:p>
        </text:list-item>
        <text:list-item>
          <text:p text:style-name="List_20_1_Content"> “Assign this donor to the lines with no donor”: lines with no donor selected will be updated with the newly selected donor.</text:p>
        </text:list-item>
        <text:list-item>
          <text:p text:style-name="List_20_1_Content_Last"> “Assign this donor to all lines”: all lines will be updated with the newly selected donor.</text:p>
        </text:list-item>
      </text:list>
      <text:h text:style-name="Heading_20_3" text:outline-level="3"><text:bookmark-start text:name="__RefHeading___donors_and_the_customer_invoice_11"/><text:bookmark-start text:name="donors_and_the_customer_invoice"/>Donors and the customer invoice<text:bookmark-end text:name="__RefHeading___donors_and_the_customer_invoice_11"/><text:bookmark-end text:name="donors_and_the_customer_invoice"/></text:h>
      <text:p text:style-name="Text_20_body">Customer invoices, including stock transfers for donated goods are created in the usual way - refer Issuing Goods to a Customer (Customer Invoices).</text:p>
      <text:list text:style-name="List_20_1" text:continue-numbering="false">
        <text:list-item>
          <text:p text:style-name="LastListParagraph_List_20_1_Content_First"> They key thing to note is that when selecting from the stock lines to add to the Customer Invoice, the donated stock lines can be distinguished from the other stock lines by the donor name in the <text:span text:style-name="Strong_20_Emphasis">Donor</text:span> column - see below:</text:p>
        </text:list-item>
      </text:list>
      <text:p text:style-name="Text_20_body"><draw:frame draw:style-name="mediacenter" draw:name="11" text:anchor-type="paragraph" draw:z-index="11" svg:width="17.197916666667cm" style:rel-width="100%" svg:height="11.753467504529cm" style:rel-height="scale"><draw:image xlink:href="Pictures/102c97cdaf1d9132d872d3d8dade8ddb.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will always suggest stock lines according to selection criteria (primarily, FEFO).  If you want to overide this:</text:p><text:list text:style-name="List_20_1" text:continue-numbering="false"><text:list-item><text:p text:style-name="List_20_1_Content_First"> If a donated stock line is <text:span text:style-name="Strong_20_Emphasis">not</text:span> the first expiring and you <text:span text:style-name="Strong_20_Emphasis">do</text:span> want to issue it, you will need to manually select it.</text:p></text:list-item><text:list-item><text:p text:style-name="List_20_1_Content_Last"> If a donated stock line <text:span text:style-name="Strong_20_Emphasis">is</text:span> the first expiring and you <text:span text:style-name="Strong_20_Emphasis">don't</text:span> want to issue it, you will need to manually <text:span text:style-name="Strong_20_Emphasis">de-</text:span>select it.</text:p></text:list-item></text:list></table:table-cell></table:table-row></table:table></draw:text-box></draw:frame></text:p>
      <text:h text:style-name="Heading_20_2" text:outline-level="2"><text:bookmark-start text:name="__RefHeading___reporting_12"/><text:bookmark-start text:name="reporting"/>Reporting<text:bookmark-end text:name="__RefHeading___reporting_12"/><text:bookmark-end text:name="reporting"/></text:h>
      <text:p text:style-name="Text_20_body">Obviously, one of the points of entering all this donor information is to be able to report on it. When the donor tracking preference has been turned on, many of the stock based report filters in mSupply will have an additional donor filter added to them. Simply enter the donor filter settings you need, as appropriate, to filter the reports accordingly.
<text:line-break/>
<text:line-break/></text:p>
      <table:table table:style-name="Table">
        <table:table-column/>
        <table:table-row>
          <table:table-cell office:value-type="string" table:style-name="tablecell">
            <text:p text:style-name="tablealigncenter">  <text:span text:style-name="Emphasis">  Previous:  <text:span text:style-name="Strong_20_Emphasis">7.05. Custom stock fields</text:span> | | Next: <text:span text:style-name="Strong_20_Emphasis">8. Issuing Goo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33:48</meta:creation-date>
    <dc:creator>Generated</dc:creator>
    <dc:date>2026-09-03T02::33:48</dc:date>
    <dc:language>en-US</dc:language>
    <meta:editing-cycles>1</meta:editing-cycles>
    <meta:editing-duration>PT0S</meta:editing-duration>
    <dc:title>receiving_goods:donors</dc:title>
  </office:meta>
</office:document-meta>
</file>