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receiving_goods"/><text:bookmark-start text:name="__RefHeading___receiving_goods_1"/><text:bookmark-start text:name="receiving_goods"/>7. Receiving Goods<text:bookmark-end text:name="__RefHeading___receiving_goods_1"/><text:bookmark-end text:name="receiving_goods"/></text:h>
      <text:p text:style-name="Horizontal_20_Line"/>
      <text:p text:style-name="Text_20_body">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 topic: <text:span text:style-name="Strong_20_Emphasis">6. Purchasing</text:span> | | Return to:  <text:span text:style-name="Strong_20_Emphasis">mSupply User Guide Home Page</text:span> | | Next topic: <text:span text:style-name="Strong_20_Emphasis">8. Issuing Goods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0::03:55</meta:creation-date>
    <dc:creator>Generated</dc:creator>
    <dc:date>2026-08-23T00::03:55</dc:date>
    <dc:language>en-US</dc:language>
    <meta:editing-cycles>1</meta:editing-cycles>
    <meta:editing-duration>PT0S</meta:editing-duration>
    <dc:title>receiving_goods</dc:title>
  </office:meta>
</office:document-meta>
</file>