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da34d6d4f81e837099ce4bb3636e81.png"/>
  <manifest:file-entry manifest:media-type="image/gif" manifest:full-path="Pictures/bada0d3d9ec72c0aff03d48489aec39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s:customer_ordered_shortfall"/><text:bookmark-start text:name="__RefHeading___customer_ordered_shortfall_report_1"/><text:bookmark-start text:name="customer_ordered_shortfall_report"/>Customer Ordered Shortfall Report<text:bookmark-end text:name="__RefHeading___customer_ordered_shortfall_report_1"/><text:bookmark-end text:name="customer_ordered_shortfall_report"/></text:h>
      <text:p text:style-name="Text_20_body">When you choose <text:span text:style-name="Emphasis"> Report&gt; transactions </text:span> and then select <text:span text:style-name="Emphasis"> Customer ordered short fall report</text:span> , the transaction report like the one below will be produced. This report is used only for sales to customers.</text:p>
      <text:p text:style-name="Text_20_body">Note that for this report to make sense the preference <text:span text:style-name="Emphasis"> Allow placeholder lines on customer invoices</text:span> must be checked, and the preference <text:span text:style-name="Emphasis"> Delete placeholder lines when confirming invoices</text:span> must be un-checked.</text:p>
      <text:p text:style-name="Text_20_body"><draw:frame draw:style-name="mediacenter" draw:name="0" text:anchor-type="paragraph" draw:z-index="0" svg:width="17.436041666667cm" style:rel-width="100%" svg:height="14.737291666667cm" style:rel-height="scale"><draw:image xlink:href="Pictures/80da34d6d4f81e837099ce4bb3636e81.png" xlink:type="simple" xlink:show="embed" xlink:actuate="onLoad"/></draw:frame></text:p>
      <text:p text:style-name="Text_20_body">From the report window, select the desired parameters and click <text:span text:style-name="Emphasis"> OK</text:span> . An example report is shown below.</text:p>
      <text:p text:style-name="Text_20_body"><draw:frame draw:style-name="mediacenter" draw:name="1" text:anchor-type="paragraph" draw:z-index="1" svg:width="14.710833333333cm" svg:height="6.0325cm"><draw:image xlink:href="Pictures/bada0d3d9ec72c0aff03d48489aec397.gif" xlink:type="simple" xlink:show="embed" xlink:actuate="onLoad"/></draw:frame></text:p>
      <text:p text:style-name="Text_20_body"><text:span text:style-name="Emphasis"> Previous: ATC based reports     Next: Purchasing</text:span></text:p>
      <text:h text:style-name="Heading_20_3" text:outline-level="3"><text:bookmark-start text:name="__RefHeading___setting_up_msupply_to_use_the_customer_ordered_shortfall_report_2"/><text:bookmark-start text:name="setting_up_msupply_to_use_the_customer_ordered_shortfall_report"/>Setting up mSupply to use the Customer Ordered Shortfall report<text:bookmark-end text:name="__RefHeading___setting_up_msupply_to_use_the_customer_ordered_shortfall_report_2"/><text:bookmark-end text:name="setting_up_msupply_to_use_the_customer_ordered_shortfall_report"/></text:h>
      <text:p text:style-name="Text_20_body">For this report to be used, you need to do the following</text:p>
      <text:list text:style-name="List_20_1" text:continue-numbering="false">
        <text:list-item>
          <text:p text:style-name="List_20_1_Content_First"> Choose <text:span text:style-name="Emphasis">File &gt; Preferences &gt; Invoices2</text:span> and ensure “Delete placeholder lines when confirming invoices” is <text:span text:style-name="Strong_20_Emphasis">not</text:span> checked.</text:p>
        </text:list-item>
        <text:list-item>
          <text:p text:style-name="List_20_1_Content"> Staff must enter requested amounts on invoices as placeholder lines. </text:p>
          <text:list text:style-name="List_20_1">
            <text:list-item>
              <text:p text:style-name="List_20_1_Content"> For example, a customer orders 1000 x Paracetamol syrup 60ml. You have 800 in stock, so you add 800 to the invoice, and you also add a placeholder line for 200 bottles.</text:p>
            </text:list-item>
          </text:list>
        </text:list-item>
        <text:list-item>
          <text:p text:style-name="List_20_1_Content_Last"> You need to decide whether to (and if yes, how) to use the backorder system. If customers can rely on you to record shortfalls as backorders, then they will no need to re-order the shortfall in subsequent ordering cycles, as they know you will deliver it when availab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3::52:40</meta:creation-date>
    <dc:creator>Generated</dc:creator>
    <dc:date>2026-08-13T13::52:40</dc:date>
    <dc:language>en-US</dc:language>
    <meta:editing-cycles>1</meta:editing-cycles>
    <meta:editing-duration>PT0S</meta:editing-duration>
    <dc:title>reports:customer_ordered_shortfall</dc:title>
  </office:meta>
</office:document-meta>
</file>