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1b28a4e026319ba4a7941362c62f77.png"/>
  <manifest:file-entry manifest:media-type="image/png" manifest:full-path="Pictures/8fe22c67cee7a0ba0302087cd6bf01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ports:dashboard"/><text:bookmark-start text:name="__RefHeading___dashboard_1"/><text:bookmark-start text:name="dashboard"/>13.06. Dashboard<text:bookmark-end text:name="__RefHeading___dashboard_1"/><text:bookmark-end text:name="dashboard"/></text:h>
      <text:p text:style-name="Text_20_body">The mSupply dashboard is very helpful for providing visual representations of your data to support analysis and decision making at all levels of the supply chain.</text:p>
      <text:p text:style-name="Text_20_body">To see all the information about the dashboard, please see the separate documentation for it here https://docs.msupply.foundation/en:dashboard.</text:p>
      <text:p text:style-name="Text_20_body">To access the dashboard, you can click on the <text:span text:style-name="Emphasis">Dashboard</text:span> button on the <text:span text:style-name="Emphasis">Reports</text:span> tab of the Navigator:</text:p>
      <text:p text:style-name="Text_20_body"><draw:frame draw:style-name="mediacenter" draw:name="0" text:anchor-type="paragraph" draw:z-index="0" svg:width="18.520833333333cm" style:rel-width="100%" svg:height="11.397435897436cm" style:rel-height="scale"><draw:image xlink:href="Pictures/631b28a4e026319ba4a7941362c62f77.png" xlink:type="simple" xlink:show="embed" xlink:actuate="onLoad"/></draw:frame></text:p>
      <text:p text:style-name="Text_20_body">If your dashboard has been setup and you have permissions to login to it (see details on setup here https://docs.msupply.foundation/en:dashboard:getting_started) then the dashboard will be opened in your browser and you will be automatically logged into it.</text:p>
      <text:p text:style-name="Text_20_body">If your dashboard hasn't been setup then you will be shown an alert giving you an option to view the demo mSupply dashboard (which shows you a selection of visualisations and functionality for some dummy data) or to cancel and contact Sustainable Solutions to set your dashboard up for you:</text:p>
      <text:p text:style-name="Text_20_body"><draw:frame draw:style-name="mediacenter" draw:name="1" text:anchor-type="paragraph" draw:z-index="1" svg:width="10.583333333333cm" svg:height="4.6447895791583cm"><draw:image xlink:href="Pictures/8fe22c67cee7a0ba0302087cd6bf0192.png" xlink:type="simple" xlink:show="embed" xlink:actuate="onLoad"/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3.06. Requisition reports</text:span> | | Next: <text:span text:style-name="Strong_20_Emphasis">13.09. Customer ordered shortfall report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02:05</meta:creation-date>
    <dc:creator>Generated</dc:creator>
    <dc:date>2026-08-25T13::02:05</dc:date>
    <dc:language>en-US</dc:language>
    <meta:editing-cycles>1</meta:editing-cycles>
    <meta:editing-duration>PT0S</meta:editing-duration>
    <dc:title>reports:dashboard</dc:title>
  </office:meta>
</office:document-meta>
</file>