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76b38e9cad62fca6f951b4432ffde85.png"/>
  <manifest:file-entry manifest:media-type="image/png" manifest:full-path="Pictures/769bd3542a66f2efd6aaae84526a34f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ports:dispensary"/><text:bookmark-start text:name="__RefHeading___dispensary_prescription_reports_1"/><text:bookmark-start text:name="dispensary_prescription_reports"/>13.06. Dispensary/prescription reports<text:bookmark-end text:name="__RefHeading___dispensary_prescription_reports_1"/><text:bookmark-end text:name="dispensary_prescription_reports"/></text:h>
      <text:h text:style-name="Heading_20_2" text:outline-level="2"><text:bookmark-start text:name="__RefHeading___patient_prescription_notes_report_2"/><text:bookmark-start text:name="patient_prescription_notes_report"/>Patient prescription notes report<text:bookmark-end text:name="__RefHeading___patient_prescription_notes_report_2"/><text:bookmark-end text:name="patient_prescription_notes_report"/></text:h>
      <text:p text:style-name="Text_20_body">Choose <text:span text:style-name="Emphasis">Report</text:span> &gt; <text:span text:style-name="Emphasis">Dispensary</text:span> &gt; <text:span text:style-name="Emphasis">Patient prescription notes report</text:span> from the menus and the options window will open:</text:p>
      <text:p text:style-name="Text_20_body"><draw:frame draw:style-name="mediacenter" draw:name="0" text:anchor-type="paragraph" draw:z-index="0" svg:width="7.9375cm" style:rel-width="100%" svg:height="3.5925651658768cm" style:rel-height="scale"><draw:image xlink:href="Pictures/f76b38e9cad62fca6f951b4432ffde85.png" xlink:type="simple" xlink:show="embed" xlink:actuate="onLoad"/></draw:frame></text:p>
      <text:p text:style-name="Text_20_body">In the date range section select the confirmed date range of prescriptions you want to include in the report. The drop down list to the right of the date fields is a great way of quickly selecting them.</text:p>
      <text:p text:style-name="Text_20_body">Check the <text:span text:style-name="Strong_20_Emphasis">Open in Excel checkbox</text:span> if you want to open the report in Excel rather than as a pdf or to print it then click on the <text:span text:style-name="Strong_20_Emphasis">OK</text:span> button to run the report. This is what the report looks like:</text:p>
      <text:p text:style-name="Text_20_body"><draw:frame draw:style-name="mediacenter" draw:name="1" text:anchor-type="paragraph" draw:z-index="1" svg:width="18.520833333333cm" style:rel-width="100%" svg:height="9.9075301204819cm" style:rel-height="scale"><draw:image xlink:href="Pictures/769bd3542a66f2efd6aaae84526a34fe.png" xlink:type="simple" xlink:show="embed" xlink:actuate="onLoad"/></draw:frame></text:p>
      <text:h text:style-name="Heading_20_2" text:outline-level="2"><text:bookmark-start text:name="__RefHeading___prescriptions_by_patient_type_report_3"/><text:bookmark-start text:name="prescriptions_by_patient_type_report"/>Prescriptions by patient type report<text:bookmark-end text:name="__RefHeading___prescriptions_by_patient_type_report_3"/><text:bookmark-end text:name="prescriptions_by_patient_type_report"/></text:h>
      <text:h text:style-name="Heading_20_2" text:outline-level="2"><text:bookmark-start text:name="__RefHeading___others_4"/><text:bookmark-start text:name="others"/>Others<text:bookmark-end text:name="__RefHeading___others_4"/><text:bookmark-end text:name="others"/></text:h>
      <text:p text:style-name="Text_20_body">The are other transaction report that specifically deal with prescriptions and prescribers. Please see the transaction reports page (13.03. Transaction reports) for details on how to run these. They are selected in the <text:span text:style-name="Emphasis">Type of report</text:span> drop down list on the transaction reports options window, these are the types available:</text:p>
      <text:list text:style-name="List_20_1" text:continue-numbering="false">
        <text:list-item>
          <text:p text:style-name="List_20_1_Content_First"> Prescription and general issues over time</text:p>
        </text:list-item>
        <text:list-item>
          <text:p text:style-name="List_20_1_Content"> Prescriber report</text:p>
        </text:list-item>
        <text:list-item>
          <text:p text:style-name="List_20_1_Content"> Dispensing with patient name and prescriber</text:p>
        </text:list-item>
        <text:list-item>
          <text:p text:style-name="List_20_1_Content"> Prescription report based on transaction categories</text:p>
        </text:list-item>
        <text:list-item>
          <text:p text:style-name="List_20_1_Content_Last"> Prescriptions by patient type report</text:p>
        </text:list-item>
      </text:list>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13.04. Purchasing reports</text:span> | | Next: <text:span text:style-name="Strong_20_Emphasis">13.08. Dashboard</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23::32:05</meta:creation-date>
    <dc:creator>Generated</dc:creator>
    <dc:date>2026-08-13T23::32:05</dc:date>
    <dc:language>en-US</dc:language>
    <meta:editing-cycles>1</meta:editing-cycles>
    <meta:editing-duration>PT0S</meta:editing-duration>
    <dc:title>reports:dispensary</dc:title>
  </office:meta>
</office:document-meta>
</file>