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b2fcd9e229ca9f39c270fa8de5e2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orts:pagepro"/><text:bookmark-start text:name="__RefHeading___the_pagepro_report_editor_1"/><text:bookmark-start text:name="the_pagepro_report_editor"/>The PagePro report editor<text:bookmark-end text:name="__RefHeading___the_pagepro_report_editor_1"/><text:bookmark-end text:name="the_pagepro_report_editor"/></text:h>
      <text:list text:style-name="List_20_1" text:continue-numbering="false">
        <text:list-item>
          <text:p text:style-name="List_20_1_Content_First"> As of version 3.03 mSupply includes the PagePro report editor.</text:p>
        </text:list-item>
        <text:list-item>
          <text:p text:style-name="List_20_1_Content"> The graphic below shows the standard mSupply pick list being edited in PagePro.</text:p>
        </text:list-item>
        <text:list-item>
          <text:p text:style-name="List_20_1_Content_Last"> It gives almost unlimited customisation possibilities for forms and reports.</text:p>
        </text:list-item>
      </text:list>
      <text:p text:style-name="Text_20_body"><draw:frame draw:style-name="mediacenter" draw:name="0" text:anchor-type="paragraph" draw:z-index="0" svg:width="15.875cm" svg:height="10.318086883876cm"><draw:image xlink:href="Pictures/8bb2fcd9e229ca9f39c270fa8de5e23f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ore on Pagepro coming soon</text:p></table:table-cell></table:table-row></table:table></draw:text-box></draw:frame></text:p>
      <text:p text:style-name="Text_20_body">// Previous:  Report Basics    Next: Custom Reporting Tutorial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53:06</meta:creation-date>
    <dc:creator>Generated</dc:creator>
    <dc:date>2026-09-16T10::53:06</dc:date>
    <dc:language>en-US</dc:language>
    <meta:editing-cycles>1</meta:editing-cycles>
    <meta:editing-duration>PT0S</meta:editing-duration>
    <dc:title>reports:pagepro</dc:title>
  </office:meta>
</office:document-meta>
</file>