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6cddda04e57bf9a3301e7c8c84f7ac.png"/>
  <manifest:file-entry manifest:media-type="image/png" manifest:full-path="Pictures/ad0e3159eb46777374ed77e48b755a79.png"/>
  <manifest:file-entry manifest:media-type="image/png" manifest:full-path="Pictures/b23b900e5f9f799a5a26ad5885ae0d8e.png"/>
  <manifest:file-entry manifest:media-type="image/png" manifest:full-path="Pictures/e2f15d0f0b823fdc33eeb3c3a2297a57.png"/>
  <manifest:file-entry manifest:media-type="image/png" manifest:full-path="Pictures/ee1c97e41f660fbac84a2065151fd7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orts:requisitions"/><text:bookmark-start text:name="__RefHeading___requisition_reports_1"/><text:bookmark-start text:name="requisition_reports"/>13.06. Requisition reports<text:bookmark-end text:name="__RefHeading___requisition_reports_1"/><text:bookmark-end text:name="requisition_reports"/></text:h>
      <text:p text:style-name="Text_20_body">You can report on requisitions in 2 ways:</text:p>
      <text:list text:style-name="List_20_1" text:continue-numbering="false">
        <text:list-item>
          <text:p text:style-name="List_20_1_Content_First"> grouped by item, showing which customers the item was requisitioned by, what has been sent and what is outstanding or</text:p>
        </text:list-item>
        <text:list-item>
          <text:p text:style-name="List_20_1_Content_Last"> grouped by customer, showing which items a customer has requisitioned, what has been sent and what is outstanding.</text:p>
        </text:list-item>
      </text:list>
      <text:p text:style-name="Text_20_body">You can access the reports from the <text:span text:style-name="Emphasis">Reports &gt; Requisitions</text:span> menu option of by clicking on the <text:span text:style-name="Emphasis">Requisitions</text:span> option on the Reports tab of the navigator:</text:p>
      <text:p text:style-name="Text_20_body"><draw:frame draw:style-name="mediacenter" draw:name="0" text:anchor-type="paragraph" draw:z-index="0" svg:width="15.875cm" svg:height="11.567297297297cm"><draw:image xlink:href="Pictures/a76cddda04e57bf9a3301e7c8c84f7ac.png" xlink:type="simple" xlink:show="embed" xlink:actuate="onLoad"/></draw:frame></text:p>
      <text:p text:style-name="Text_20_body">Whichever way you choose, the requisition report options filter is displayed:</text:p>
      <text:p text:style-name="Text_20_body"><draw:frame draw:style-name="mediacenter" draw:name="1" text:anchor-type="paragraph" draw:z-index="1" svg:width="10.583333333333cm" svg:height="12.712524654832cm"><draw:image xlink:href="Pictures/ad0e3159eb46777374ed77e48b755a79.png" xlink:type="simple" xlink:show="embed" xlink:actuate="onLoad"/></draw:frame></text:p>
      <text:p text:style-name="Text_20_body">Use the <text:span text:style-name="Strong_20_Emphasis">Report type</text:span> drop down list to select which type of report you would like: <text:span text:style-name="Emphasis">Grouped by item</text:span>, <text:span text:style-name="Emphasis">Grouped by Item (Pivot table/Excel friendly)</text:span> or <text:span text:style-name="Emphasis">Grouped by customer</text:span>.</text:p>
      <text:p text:style-name="Text_20_body">The <text:span text:style-name="Emphasis">Grouped by item</text:span> and <text:span text:style-name="Emphasis">Grouped by Item (Pivot table/Excel friendly)</text:span> reports have the same contents, they are just formatted slightly differently. The <text:span text:style-name="Emphasis">Grouped by Item (Pivot table/Excel friendly)</text:span> format is made to be immediately usable as a pivot table in Excel; a blank row between the column headers and the data, no gaps in the data and no total rows (see screenshots below).</text:p>
      <text:p text:style-name="Text_20_body">The <text:span text:style-name="Strong_20_Emphasis">Requisition filter</text:span> settings enable you to select which requisitions you want to include in the reports, based on their entry date (this month so far is set by default but note the quick date selection drop down list and the date pickers to enable quick selection of reporting dates) or status.</text:p>
      <text:p text:style-name="Text_20_body">If you leave the <text:span text:style-name="Strong_20_Emphasis">Include lines that have been fully supplied</text:span> checkbox unchecked, the report will only include lines where not all the stock requested has been sent to the customer i.e. outstanding requisition lines only. If you check the checkbox, all requisition lines will be included in the report.</text:p>
      <text:p text:style-name="Text_20_body">If the <text:span text:style-name="Strong_20_Emphasis">Issued quantity accounts only for confirmed and finalised customer invoices</text:span> checkbox is checked then the <text:span text:style-name="Emphasis">Quantity already issued</text:span> column in the report (see below) includes quantities issued on confirmed or finalised status customer invoices (created from the requisitions) only. If it is not checked then quantities on all status customer invoices are included in the report.</text:p>
      <text:p text:style-name="Text_20_body">The <text:span text:style-name="Strong_20_Emphasis">Item filter</text:span> section allows you to select which items will appear in the report (only requisition lines for items matching these filters will be included in the report. If you don't set any of these, there will be no filtering by item.</text:p>
      <text:p text:style-name="Text_20_body">Finally, the <text:span text:style-name="Strong_20_Emphasis">Requisition customer filter</text:span> section allows you to select the customers whose requisitions will be included in the report. If you don't set anything in this section, requisitions for all customers will be included in the report.</text:p>
      <text:h text:style-name="Heading_20_3" text:outline-level="3"><text:bookmark-start text:name="__RefHeading___output_2"/><text:bookmark-start text:name="output"/>Output<text:bookmark-end text:name="__RefHeading___output_2"/><text:bookmark-end text:name="output"/></text:h>
      <text:p text:style-name="Text_20_body">The Type column tells you what type of requisition the information came from:</text:p>
      <text:list text:style-name="List_20_1" text:continue-numbering="false">
        <text:list-item>
          <text:p text:style-name="List_20_1_Content_First"> <text:span text:style-name="Strong_20_Emphasis">response (from purchase order)</text:span>: a requisition created from a purchase order made in the customer's store.</text:p>
        </text:list-item>
        <text:list-item>
          <text:p text:style-name="List_20_1_Content"> <text:span text:style-name="Strong_20_Emphasis">response (from requisition)</text:span>: a requisition created from an internal order (request requisition) made in the customer's store.</text:p>
        </text:list-item>
        <text:list-item>
          <text:p text:style-name="List_20_1_Content_Last"> <text:span text:style-name="Strong_20_Emphasis">response</text:span>: a requisition made for the customer in the supplier's store.</text:p>
        </text:list-item>
      </text:list>
      <text:p text:style-name="Text_20_body">The other fields are all self explanatory and are shown in the screenshots below.</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Note that all the columns that refer to a quantity of an item (e.g. <text:span text:style-name="Emphasis">Their stock on hand</text:span>, <text:span text:style-name="Emphasis">Quantity requested</text:span>, <text:span text:style-name="Emphasis">Quantity already issued</text:span> and <text:span text:style-name="Emphasis">To be supplied</text:span>) refer to the <text:span text:style-name="Strong_20_Emphasis">number of units</text:span>, not the number of packs.</text:p></table:table-cell></table:table-row></table:table></draw:text-box></draw:frame></text:p>
      <text:h text:style-name="Heading_20_4" text:outline-level="4"><text:bookmark-start text:name="__RefHeading___examples_3"/><text:bookmark-start text:name="examples"/>Examples<text:bookmark-end text:name="__RefHeading___examples_3"/><text:bookmark-end text:name="examples"/></text:h>
      <text:p text:style-name="Text_20_body">These are examples of what the requisition reports like like:
<text:span text:style-name="Strong_20_Emphasis">Grouped by item</text:span>
<draw:frame draw:style-name="mediacenter" draw:name="2" text:anchor-type="paragraph" draw:z-index="2" svg:width="21.166666666667cm" style:rel-width="100%" svg:height="5.3430420711974cm" style:rel-height="scale"><draw:image xlink:href="Pictures/b23b900e5f9f799a5a26ad5885ae0d8e.png" xlink:type="simple" xlink:show="embed" xlink:actuate="onLoad"/></draw:frame></text:p>
      <text:p text:style-name="Text_20_body"><text:span text:style-name="Strong_20_Emphasis">Grouped by item (Pivot table/Excel friendly))</text:span>
<draw:frame draw:style-name="mediacenter" draw:name="3" text:anchor-type="paragraph" draw:z-index="3" svg:width="21.166666666667cm" style:rel-width="100%" svg:height="4.4035547785548cm" style:rel-height="scale"><draw:image xlink:href="Pictures/e2f15d0f0b823fdc33eeb3c3a2297a57.png" xlink:type="simple" xlink:show="embed" xlink:actuate="onLoad"/></draw:frame></text:p>
      <text:p text:style-name="Text_20_body"><text:span text:style-name="Strong_20_Emphasis">Grouped by customer</text:span>
<draw:frame draw:style-name="mediacenter" draw:name="4" text:anchor-type="paragraph" draw:z-index="4" svg:width="21.166666666667cm" style:rel-width="100%" svg:height="4.7375085557837cm" style:rel-height="scale"><draw:image xlink:href="Pictures/ee1c97e41f660fbac84a2065151fd77e.png" xlink:type="simple" xlink:show="embed" xlink:actuate="onLoad"/></draw:frame></text:p>
      <text:p text:style-name="Text_20_body"><text:line-break/>
<text:line-break/></text:p>
      <table:table table:style-name="Table">
        <table:table-column/>
        <table:table-column/>
        <table:table-column/>
        <table:table-row>
          <table:table-cell office:value-type="string" table:style-name="tablecell">
            <text:p text:style-name="tablealignright">  //  Previous:  <text:span text:style-name="Strong_20_Emphasis">13.05. Stocktake reports</text:span> </text:p>
          </table:table-cell>
          <table:table-cell office:value-type="string" table:style-name="tablecell"/>
          <table:table-cell office:value-type="string" table:style-name="tablecell">
            <text:p text:style-name="tablealignleft"> Next: <text:span text:style-name="Strong_20_Emphasis">13.07. Dispensary/prescription reports</text:span> //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3::53:21</meta:creation-date>
    <dc:creator>Generated</dc:creator>
    <dc:date>2026-09-17T13::53:21</dc:date>
    <dc:language>en-US</dc:language>
    <meta:editing-cycles>1</meta:editing-cycles>
    <meta:editing-duration>PT0S</meta:editing-duration>
    <dc:title>reports:requisitions</dc:title>
  </office:meta>
</office:document-meta>
</file>