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7f327423a1a107901c4b823d217f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s:stocktakes"/><text:bookmark-start text:name="__RefHeading___stocktake_reports_1"/><text:bookmark-start text:name="stocktake_reports"/>13.05. Stocktake reports<text:bookmark-end text:name="__RefHeading___stocktake_reports_1"/><text:bookmark-end text:name="stocktake_reports"/></text:h>
      <text:p text:style-name="Text_20_body">Choose <text:span text:style-name="Emphasis">Report</text:span> &gt; <text:span text:style-name="Emphasis">Stocktakes…</text:span> from the menu. The report options window opens:</text:p>
      <text:p text:style-name="Text_20_body"><draw:frame draw:style-name="mediacenter" draw:name="0" text:anchor-type="paragraph" draw:z-index="0" svg:width="10.583333333333cm" svg:height="5.3148757309942cm"><draw:image xlink:href="Pictures/1b7f327423a1a107901c4b823d217ffc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From</text:span> and <text:span text:style-name="Strong_20_Emphasis">To</text:span> dates: Enter the range of dates of stocktake to include in the report. This range will be compared to the <text:span text:style-name="Emphasis">Stocktake date</text:span> of a stocktake, not its <text:span text:style-name="Emphasis">created date</text:span>. Enter the dates manually, by clicking on the calendar icons or selecting something from the quick range chooser drop down list on the right.</text:p>
        </text:list-item>
        <text:list-item>
          <text:p text:style-name="List_20_1_Content"> <text:span text:style-name="Strong_20_Emphasis">Include stocktakes with suggested (sg) status</text:span>: If this is checked then lines from stocktakes with suggested status will be included in the report.</text:p>
        </text:list-item>
        <text:list-item>
          <text:p text:style-name="List_20_1_Content_Last"> <text:span text:style-name="Strong_20_Emphasis">Include stocktakes with Finalised (fn) status</text:span>: If this is checked then lines from stocktakes with finalised status will be included in the report.</text:p>
        </text:list-item>
      </text:list>
      <text:p text:style-name="Text_20_body">When you have entered your various choices, click on the <text:span text:style-name="Strong_20_Emphasis">OK</text:span> button to run the report. The report will be created and automatically opened in you spreadsheet application. It looks like this:</text:p>
      <text:p text:style-name="Text_20_body">Stocktake reports enable you to report over multiple stocktakes. If you want detail from a single stocktake, there are several options within 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3.04. Purchasing reports</text:span> | | Next: <text:span text:style-name="Strong_20_Emphasis">13.06. Requisition repor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7:27</meta:creation-date>
    <dc:creator>Generated</dc:creator>
    <dc:date>2026-08-14T00::17:27</dc:date>
    <dc:language>en-US</dc:language>
    <meta:editing-cycles>1</meta:editing-cycles>
    <meta:editing-duration>PT0S</meta:editing-duration>
    <dc:title>reports:stocktakes</dc:title>
  </office:meta>
</office:document-meta>
</file>