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purchase_order_lines"/><text:bookmark-start text:name="__RefHeading___purchase_order_lines_1"/><text:bookmark-start text:name="purchase_order_lines"/>Purchase Order Lines<text:bookmark-end text:name="__RefHeading___purchase_order_lines_1"/><text:bookmark-end text:name="purchase_order_lines"/></text:h>
      <text:p text:style-name="Text_20_body">Back to list of main table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batch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ment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st_from_invoic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st_local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livery_date_expected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livery_date_requested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iry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D</text:span></text:p>
          </table:table-cell>
          <table:table-cell office:value-type="string" table:style-name="tablecell">
            <text:p text:style-name="tablealignleft"> The ID of purchase order line </text:p>
          </table:table-cell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tem_ID</text:span></text:p>
          </table:table-cell>
          <table:table-cell office:value-type="string" table:style-name="tablecell">
            <text:p text:style-name="tablealignleft"> The item_ID of purchase order line </text:p>
          </table:table-cell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item_name</text:p>
          </table:table-cell>
          <table:table-cell office:value-type="string" table:style-name="tablecell">
            <text:p text:style-name="tablealignleft"> The item name of the related item name </text:p>
          </table:table-cell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e_number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ation_ID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nufacturer_ID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on_stock_name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te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te_has_been_actioned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te_show_on_goods_rec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ck_units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cksize_ordered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ice_expected_after_disc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ice_extension_before_disc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ice_extension_expected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purchase_order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quan_adjusted_order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n_original_order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n_rec_to_dat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quote_line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are_estmated_cos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store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supplier_code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olume_per_pack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4:38</meta:creation-date>
    <dc:creator>Generated</dc:creator>
    <dc:date>2026-09-03T04::34:38</dc:date>
    <dc:language>en-US</dc:language>
    <meta:editing-cycles>1</meta:editing-cycles>
    <meta:editing-duration>PT0S</meta:editing-duration>
    <dc:title>tables_fields:main_tables:purchase_order_lines</dc:title>
  </office:meta>
</office:document-meta>
</file>