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be4d8109d564995559c5b7c4c2a0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 draw:name="0" text:anchor-type="as-char" draw:z-index="0" svg:width="34.395833333333cm" style:rel-width="100%" svg:height="6.746875cm" style:rel-height="scale"><draw:image xlink:href="Pictures/b2be4d8109d564995559c5b7c4c2a0f2.jpg" xlink:type="simple" xlink:show="embed" xlink:actuate="onLoad"/></draw:frame></text:p>
      <text:h text:style-name="Heading_20_1" text:outline-level="1"><text:bookmark text:name="tables_fields"/><text:bookmark-start text:name="__RefHeading___data_tables_and_fields_1"/><text:bookmark-start text:name="data_tables_and_fields"/>20. Data Tables and Fields<text:bookmark-end text:name="__RefHeading___data_tables_and_fields_1"/><text:bookmark-end text:name="data_tables_and_fields"/></text:h>
      <text:p text:style-name="Text_20_body">The following tables list the main data tables in mSupply (there are some others, but we're not telling you about those!). This information will help you if you are building your own reports.</text:p>
      <text:p text:style-name="Text_20_body">Note that if a field is indexed, finding information (querying) using that field will be very quick.
</text:p>
      <text:p text:style-name="Horizontal_20_Line"/>
      <text:p text:style-name="Text_20_body"><text:line-break/>
<text:line-break/></text:p>
      <table:table table:style-name="Table">
        <table:table-column/>
        <table:table-column/>
        <table:table-column/>
        <table:table-column/>
        <table:table-row>
          <table:table-cell office:value-type="string" table:style-name="tableheader">
            <text:p text:style-name="Table_20_Heading">Summary of table names </text:p>
          </table:table-cell>
          <table:table-cell office:value-type="string" table:style-name="tableheader">
            <text:p text:style-name="Table_20_Heading">Main Tables </text:p>
          </table:table-cell>
          <table:table-cell office:value-type="string" table:style-name="tableheader">
            <text:p text:style-name="Table_20_Heading">Other Tables </text:p>
          </table:table-cell>
          <table:table-cell office:value-type="string" table:style-name="tableheader">
            <text:p text:style-name="Table_20_Heading">Internal Table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item_store_join<text:line-break/>name_store_join<text:line-break/>name_group<text:line-break/>numbers<text:line-break/>number_re-use<text:line-break/>permissions<text:line-break/>prefs<text:line-break/>reports<text:line-break/>ship_method<text:line-break/>sync_out<text:line-break/>transaction_category<text:line-break/>transaction_notes<text:line-break/>units<text:line-break/></text:p>
          </table:table-cell>
        </table:table-row>
      </table:table>
      <text:p text:style-name="Horizontal_20_Line"/>
      <text:p text:style-name="Text_20_body"><text:line-break/></text:p>
      <table:table table:style-name="Table">
        <table:table-column/>
        <table:table-row>
          <table:table-cell office:value-type="string" table:style-name="tablecell">
            <text:p text:style-name="tablealigncenter">  <text:span text:style-name="Emphasis">  Previous topic: <text:span text:style-name="Strong_20_Emphasis">19. Integration of Other Systems with mSupply</text:span> | | Return to:  <text:span text:style-name="Strong_20_Emphasis">mSupply User Guide Home Page</text:span> | | Next topic: <text:span text:style-name="Strong_20_Emphasis">21. Technical Administ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07:27</meta:creation-date>
    <dc:creator>Generated</dc:creator>
    <dc:date>2026-08-14T00::07:27</dc:date>
    <dc:language>en-US</dc:language>
    <meta:editing-cycles>1</meta:editing-cycles>
    <meta:editing-duration>PT0S</meta:editing-duration>
    <dc:title>tables_fields</dc:title>
  </office:meta>
</office:document-meta>
</file>