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f2cb7735a7caf7bd615172d5c2fec02.png"/>
  <manifest:file-entry manifest:media-type="image/png" manifest:full-path="Pictures/a3be1a2e945d7a3a776eaf29fafc3f1f.png"/>
  <manifest:file-entry manifest:media-type="image/png" manifest:full-path="Pictures/f5476f10a598d1b96bb3b30f7cd6dc2d.png"/>
  <manifest:file-entry manifest:media-type="image/png" manifest:full-path="Pictures/9a6ec8b27a21cbcdf8f8e3ab417aafb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ender_management:choosing_and_inviting_suppliers"/><text:bookmark-start text:name="__RefHeading___adding_suppliers_to_a_tender_and_inviting_responses_1"/><text:bookmark-start text:name="adding_suppliers_to_a_tender_and_inviting_responses"/>18.03. Adding suppliers to a tender and inviting responses<text:bookmark-end text:name="__RefHeading___adding_suppliers_to_a_tender_and_inviting_responses_1"/><text:bookmark-end text:name="adding_suppliers_to_a_tender_and_inviting_responses"/></text:h>
      <text:p text:style-name="Text_20_body"><draw:frame draw:style-name="PluginODTAutoStyle_Frame_1_text_frame" draw:name="Frame1" text:anchor-type="paragraph" svg:width="433.701pt" draw:z-index="0" svg:min-height="1cm"><draw:text-box><table:table table:style-name="Table"><table:table-column table:style-name="odt_auto_style_table_column_1_1"/><table:table-row><table:table-cell office:value-type="string" table:style-name="tablecell"><text:p text:style-name="tablealignleft">Adding suppliers ot the tender can be done while the tender is at suggested or confirmed status. But it is good practice to confirm your tender after adding items and conditions, then add suppliers. After confirmation you can no longer add items or conditions to your tender.</text:p></table:table-cell></table:table-row></table:table></draw:text-box></draw:frame></text:p>
      <text:p text:style-name="Text_20_body">To add suppliers to the tender, click the <text:span text:style-name="Emphasis">Choose suppliers and enter responses</text:span> tab to open this window, where the suppliers to whom your tender will be sent may be added, or subsequently deleted:</text:p>
      <text:p text:style-name="Text_20_body"><draw:frame draw:style-name="mediacenter" draw:name="0" text:anchor-type="paragraph" draw:z-index="0" svg:width="17.197916666667cm" style:rel-width="100%" svg:height="10.579476433431cm" style:rel-height="scale"><draw:image xlink:href="Pictures/7f2cb7735a7caf7bd615172d5c2fec02.png" xlink:type="simple" xlink:show="embed" xlink:actuate="onLoad"/></draw:frame></text:p>
      <text:p text:style-name="Text_20_body">Note: The <text:span text:style-name="Emphasis">HSH Link</text:span> column in the table shows whether the selected supplier has been linked with the Health Supply Hub (checked if it has). See the 18.10. Using web tenders page for details on the remote tender module.</text:p>
      <text:p text:style-name="Text_20_body">To add suppliers to the list, click the <text:span text:style-name="Strong_20_Emphasis">Add Suppliers</text:span> button. The suppliers filter window is displayed:</text:p>
      <text:p text:style-name="Text_20_body"><draw:frame draw:style-name="mediacenter" draw:name="1" text:anchor-type="paragraph" draw:z-index="1" svg:width="9.2604166666667cm" style:rel-width="100%" svg:height="7.7339743589744cm" style:rel-height="scale"><draw:image xlink:href="Pictures/a3be1a2e945d7a3a776eaf29fafc3f1f.png" xlink:type="simple" xlink:show="embed" xlink:actuate="onLoad"/></draw:frame></text:p>
      <text:p text:style-name="Text_20_body">Set any of the filters you want to use and then click on the <text:span text:style-name="Strong_20_Emphasis">Find</text:span> button to display a list of suppliers that match your filter settings (just click on the <text:span text:style-name="Strong_20_Emphasis">Find</text:span> button without editing anything if you just want a list of all suppliers in your store):</text:p>
      <text:p text:style-name="Text_20_body"><draw:frame draw:style-name="mediacenter" draw:name="2" text:anchor-type="paragraph" draw:z-index="2" svg:width="9.2604166666667cm" style:rel-width="100%" svg:height="9.4481278153153cm" style:rel-height="scale"><draw:image xlink:href="Pictures/f5476f10a598d1b96bb3b30f7cd6dc2d.png" xlink:type="simple" xlink:show="embed" xlink:actuate="onLoad"/></draw:frame></text:p>
      <text:p text:style-name="Text_20_body">If you want to further refine this list, type something in the <text:span text:style-name="Emphasis">Type here to search field</text:span> and only suppliers with names that contain what you types will be displayed in the list.</text:p>
      <text:p text:style-name="Text_20_body">You can add multiple suppliers by holding down the control key (command key on Mac) and clicking on those suppliers you wish to add. Once you have selected a supplier or suppliers, click the <text:span text:style-name="Strong_20_Emphasis">Use</text:span> button to add them to the list. To create a new supplier, click the <text:span text:style-name="Strong_20_Emphasis">New</text:span> button.</text:p>
      <text:p text:style-name="Text_20_body"><text:span text:style-name="Strong_20_Emphasis">Note:</text:span> You cannot add suppliers more than once to a tender; you will told that a supplier is already part of the tender if you try to add it again.</text:p>
      <text:p text:style-name="Text_20_body">Once suppliers are added, they will appear in the list:</text:p>
      <text:p text:style-name="Text_20_body"><draw:frame draw:style-name="mediacenter" draw:name="3" text:anchor-type="paragraph" draw:z-index="3" svg:width="10.583333333333cm" svg:height="9.5800203873598cm"><draw:image xlink:href="Pictures/9a6ec8b27a21cbcdf8f8e3ab417aafbf.png" xlink:type="simple" xlink:show="embed" xlink:actuate="onLoad"/></draw:frame></text:p>
      <text:p text:style-name="Text_20_body">Double clicking a supplier will open a window for adding and editing quotations - see below.</text:p>
      <text:p text:style-name="Text_20_body">It there are any suppliers listed that do not have a tick in the RTM Link column and you intend to publish the tender to the web, you will need to contact mSupply Support: support@msupply.org.nz</text:p>
      <text:h text:style-name="Heading_20_5" text:outline-level="5"><text:bookmark-start text:name="__RefHeading___deleting_a_supplier_2"/><text:bookmark-start text:name="deleting_a_supplier"/>Deleting a supplier<text:bookmark-end text:name="__RefHeading___deleting_a_supplier_2"/><text:bookmark-end text:name="deleting_a_supplier"/></text:h>
      <text:p text:style-name="Text_20_body">Highlight the supplier you wish to remove from the tender, then click the <text:span text:style-name="Emphasis"> Delete supplier</text:span> button. This will remove the supplier from the tender - it will <text:span text:style-name="Emphasis"> not</text:span> delete the supplier from mSupply. Note: you cannot remove a supplier from a finalised tender, or if the supplier has quoted on one or more tender items. If you want to remove a supplier for which quotations have been entered, delete the quotations first, then you can delete the supplier.</text:p>
      <text:h text:style-name="Heading_20_2" text:outline-level="2"><text:bookmark-start text:name="__RefHeading___inviting_quotations_from_suppliers_3"/><text:bookmark-start text:name="inviting_quotations_from_suppliers"/>Inviting quotations from suppliers<text:bookmark-end text:name="__RefHeading___inviting_quotations_from_suppliers_3"/><text:bookmark-end text:name="inviting_quotations_from_suppliers"/></text:h>
      <text:h text:style-name="Heading_20_5" text:outline-level="5"><text:bookmark-start text:name="__RefHeading___print_invitation_letter_4"/><text:bookmark-start text:name="print_invitation_letter"/>Print Invitation letter<text:bookmark-end text:name="__RefHeading___print_invitation_letter_4"/><text:bookmark-end text:name="print_invitation_letter"/></text:h>
      <text:p text:style-name="Text_20_body">Clicking this button prints an “Invitation to tender” letter ready for dispatch to the highlighted supplier; the letter includes all the items, quantities, etc. as specified in the tender. The default date for a response is one month after the date of the letter, but this can be amended to a date of your choosing.</text:p>
      <text:p text:style-name="Text_20_body">If the default format of the Invitation letter does not meet your requirements, please let us know and we will customise the print format to meet your individual requirements.</text:p>
      <text:h text:style-name="Heading_20_5" text:outline-level="5"><text:bookmark-start text:name="__RefHeading___email_selected_button_5"/><text:bookmark-start text:name="email_selected_button"/>Email Selected button<text:bookmark-end text:name="__RefHeading___email_selected_button_5"/><text:bookmark-end text:name="email_selected_button"/></text:h>
      <text:p text:style-name="Text_20_body">Clicking this button produces email documents for each of the highlighted suppliers. A PDF document (the same as the printed document) is produced, attached to an email and stored in the email queue. This option will work only if you have entered email addresses for the chosen suppliers.</text:p>
      <text:p text:style-name="Text_20_body">Whichever method you choose, you will be given the option for the <text:span text:style-name="Strong_20_Emphasis">Date sent</text:span> field to be filled automatically with today's date.</text:p>
      <text:h text:style-name="Heading_20_5" text:outline-level="5"><text:bookmark-start text:name="__RefHeading___to_spreadsheet_button_6"/><text:bookmark-start text:name="to_spreadsheet_button"/>To Spreadsheet button<text:bookmark-end text:name="__RefHeading___to_spreadsheet_button_6"/><text:bookmark-end text:name="to_spreadsheet_button"/></text:h>
      <text:p text:style-name="Text_20_body">Clicking this button gives you two options:</text:p>
      <text:list text:style-name="Numbering_20_1" text:continue-numbering="false">
        <text:list-item>
          <text:p text:style-name="Numbering_20_1_Content_First"> Supplier response template</text:p>
        </text:list-item>
        <text:list-item>
          <text:p text:style-name="Numbering_20_1_Content_Last"> Tender lines with supplier response</text:p>
        </text:list-item>
      </text:list>
      <text:p text:style-name="Text_20_body">Both open a spreadsheet in you spreadsheet application. The first is used to import a supplier's quotes into the tender (see the 18.04. Adding supplier responses to a tender page for details). The second has all the items and quantities required on the tender document and any supplier responses already entered. It is useful for sending to the supplier along with the tender letter or as a record of their responses entered into the system.
<text:line-break/>
<text:line-break/></text:p>
      <table:table table:style-name="Table">
        <table:table-column/>
        <table:table-row>
          <table:table-cell office:value-type="string" table:style-name="tablecell">
            <text:p text:style-name="tablealigncenter">  <text:span text:style-name="Emphasis">  Previous:  <text:span text:style-name="Strong_20_Emphasis">18.02. Standard tender conditions</text:span> | | Next: <text:span text:style-name="Strong_20_Emphasis">18.04. Adding supplier responses to a tender</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2::31:56</meta:creation-date>
    <dc:creator>Generated</dc:creator>
    <dc:date>2026-08-13T12::31:56</dc:date>
    <dc:language>en-US</dc:language>
    <meta:editing-cycles>1</meta:editing-cycles>
    <meta:editing-duration>PT0S</meta:editing-duration>
    <dc:title>tender_management:choosing_and_inviting_suppliers</dc:title>
  </office:meta>
</office:document-meta>
</file>