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318a0c978c1d4069da9d309a15d480e.png"/>
  <manifest:file-entry manifest:media-type="image/png" manifest:full-path="Pictures/c81921408d1d9a353b66708a7973be9c.png"/>
  <manifest:file-entry manifest:media-type="image/png" manifest:full-path="Pictures/fda22acd0f57d0994e735950ca5fabfa.png"/>
  <manifest:file-entry manifest:media-type="image/png" manifest:full-path="Pictures/573ec85636a6a323b509491e8bdc0ef1.png"/>
  <manifest:file-entry manifest:media-type="image/png" manifest:full-path="Pictures/72b075dc8a9c86972ffdee76ebbed415.png"/>
  <manifest:file-entry manifest:media-type="image/png" manifest:full-path="Pictures/bf63ed931db0fa93d403920d3a66e445.png"/>
  <manifest:file-entry manifest:media-type="image/png" manifest:full-path="Pictures/65090f028ec65041e78d842d42a5480d.png"/>
  <manifest:file-entry manifest:media-type="image/png" manifest:full-path="Pictures/55350185756500dbf3bf461e1be513c2.png"/>
  <manifest:file-entry manifest:media-type="image/png" manifest:full-path="Pictures/942fc35cc1af6159dd92020c5d3249ce.png"/>
  <manifest:file-entry manifest:media-type="image/png" manifest:full-path="Pictures/22780fc0775126ef9e2550115edecd86.png"/>
  <manifest:file-entry manifest:media-type="image/png" manifest:full-path="Pictures/a2223432648da545fa771834a25287e7.png"/>
  <manifest:file-entry manifest:media-type="image/png" manifest:full-path="Pictures/aa986a3b99c8e13d598178c444cd8417.png"/>
  <manifest:file-entry manifest:media-type="image/png" manifest:full-path="Pictures/ed488a939e2f99509d02bf09bfeff117.png"/>
  <manifest:file-entry manifest:media-type="image/png" manifest:full-path="Pictures/81b83ae2b4a33e9eb97faadadcd6a03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nder_management:creating_purchase_orders"/><text:bookmark-start text:name="__RefHeading___analysing_supplier_responses_and_creating_purchase_orders_1"/><text:bookmark-start text:name="analysing_supplier_responses_and_creating_purchase_orders"/>15.07. Analysing supplier responses and creating purchase orders<text:bookmark-end text:name="__RefHeading___analysing_supplier_responses_and_creating_purchase_orders_1"/><text:bookmark-end text:name="analysing_supplier_responses_and_creating_purchase_orders"/></text:h>
      <text:h text:style-name="Heading_20_2" text:outline-level="2"><text:bookmark-start text:name="__RefHeading___review_2"/><text:bookmark-start text:name="review"/>Review<text:bookmark-end text:name="__RefHeading___review_2"/><text:bookmark-end text:name="review"/></text:h>
      <text:p text:style-name="Text_20_body">At this stage you should already have performed the following:</text:p>
      <text:list text:style-name="Numbering_20_1" text:continue-numbering="false">
        <text:list-item>
          <text:p text:style-name="Numbering_20_1_Content_First"> Created a new tender</text:p>
        </text:list-item>
        <text:list-item>
          <text:p text:style-name="Numbering_20_1_Content"> Quantified how much you need to order and added these lines and quantities to the tender</text:p>
        </text:list-item>
        <text:list-item>
          <text:p text:style-name="Numbering_20_1_Content"> Decided which suppliers should be invited to tender, and added them to the tender</text:p>
        </text:list-item>
        <text:list-item>
          <text:p text:style-name="Numbering_20_1_Content"> Sent out the tender and invitation to take part to the suppliers you selected </text:p>
        </text:list-item>
        <text:list-item>
          <text:p text:style-name="Numbering_20_1_Content_Last"> Entered responses to your tender (quotations) from suppliers</text:p>
        </text:list-item>
      </text:list>
      <text:p text:style-name="Text_20_body">Having performed these steps, your tender should be set to confirmed status and you are ready to compare the prices quoted, and decide upon a preferred supplier for each item.</text:p>
      <text:h text:style-name="Heading_20_3" text:outline-level="3"><text:bookmark-start text:name="__RefHeading___benchmark_supplier_3"/><text:bookmark-start text:name="benchmark_supplier"/>Benchmark supplier<text:bookmark-end text:name="__RefHeading___benchmark_supplier_3"/><text:bookmark-end text:name="benchmark_supplier"/></text:h>
      <text:p text:style-name="Text_20_body">Before analysing the various responses to your tender, you may wish to set one of the suppliers to be a benchmark (or maybe you had specifically added a dummy benchmark supplier to the tender and added benchmark prices in their quote). If you so this, mSupply will indicate how much higher or lower than the benchmark supplier's quote, all the other suppliers' quotes are. It can be a handy indicator to help the analysis process.</text:p>
      <text:p text:style-name="Text_20_body">To set a benchmark supplier, open the tender (choose <text:span text:style-name="Strong_20_Emphasis">Suppler &gt; Show Tenders…</text:span> from the menus and double-click on the tender in the list) and on the <text:span text:style-name="Emphasis">Tender preferences</text:span> tab, in the <text:span text:style-name="Emphasis">Benchmark supplier</text:span> section select the desired benchmark supplier in the Benchmark supplier drop down list:</text:p>
      <text:p text:style-name="Text_20_body"><draw:frame draw:style-name="mediacenter" draw:name="0" text:anchor-type="paragraph" draw:z-index="0" svg:width="19.84375cm" style:rel-width="100%" svg:height="5.4064707366297cm" style:rel-height="scale"><draw:image xlink:href="Pictures/c318a0c978c1d4069da9d309a15d480e.png" xlink:type="simple" xlink:show="embed" xlink:actuate="onLoad"/></draw:frame></text:p>
      <text:p text:style-name="Text_20_body">For more details on using benchmark price see Using benchmark prices.</text:p>
      <text:h text:style-name="Heading_20_3" text:outline-level="3"><text:bookmark-start text:name="__RefHeading___analysing_the_responses_4"/><text:bookmark-start text:name="analysing_the_responses"/>Analysing the responses<text:bookmark-end text:name="__RefHeading___analysing_the_responses_4"/><text:bookmark-end text:name="analysing_the_responses"/></text:h>
      <text:p text:style-name="Text_20_body">Once you have the tender open (choose <text:span text:style-name="Strong_20_Emphasis">Suppler &gt; Show Tenders…</text:span> from the menus and double-click on the tender in the list), select the <text:span text:style-name="Strong_20_Emphasis">Items and compare prices</text:span> tab:</text:p>
      <text:p text:style-name="Text_20_body"><draw:frame draw:style-name="mediacenter" draw:name="1" text:anchor-type="paragraph" draw:z-index="1" svg:width="18.520833333333cm" style:rel-width="100%" svg:height="11.478480538922cm" style:rel-height="scale"><draw:image xlink:href="Pictures/c81921408d1d9a353b66708a7973be9c.png" xlink:type="simple" xlink:show="embed" xlink:actuate="onLoad"/></draw:frame></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Note that mSupply will remember any changes you make to the widths of the columns on this tab. This can be very useful if you want to minimise columns you are not interested in to make room for other, more important columns over several sessions to select the winning bids.</text:p></table:table-cell></table:table-row></table:table></draw:text-box></draw:frame></text:p>
      <text:p text:style-name="Text_20_body">Then double-click the first item in the list, which in our example is Acetazolamide 250mg tablets, to bring up the <text:span text:style-name="Emphasis">Edit tender item window</text:span>, which opens at the <text:span text:style-name="Emphasis">Compare supplier responses</text:span> tab:</text:p>
      <text:p text:style-name="Text_20_body"><draw:frame draw:style-name="mediacenter" draw:name="2" text:anchor-type="paragraph" draw:z-index="2" svg:width="18.520833333333cm" style:rel-width="100%" svg:height="6.5014842400691cm" style:rel-height="scale"><draw:image xlink:href="Pictures/fda22acd0f57d0994e735950ca5fabfa.png" xlink:type="simple" xlink:show="embed" xlink:actuate="onLoad"/></draw:frame></text:p>
      <text:p text:style-name="Text_20_body">In our example, 5 suppliers have been invited to tender, and 4 have submitted tenders, one supplier having submitted prices for two different pack sizes. One supplier has not submitted a quotation, so all the entries for that supplier are zero.</text:p>
      <text:p text:style-name="Text_20_body">The important column is the <text:span text:style-name="Emphasis">Adj Cost</text:span> column, this allows you to compare prices which have been evened out to cater for differences in pack sizes, currencies and freight costs. mSupply makes it easy to identify the lowest price quoted because it appears in blue type. Clicking the <text:span text:style-name="Emphasis">Adj Cost</text:span> column header will sort the entries so that the cheapest one appears at the top of the list.</text:p>
      <text:p text:style-name="Text_20_body">If a benchmark supplier had been selected then the <text:span text:style-name="Emphasis">+/-%</text:span> column would display what percentage above or below the benchmark supplier's quote that particular quote was. A negative value indicates that the quote is below the benchmark quote, a positive value that it is above. e.g. a figure of -2.78% would mean that the quote was 2.78% less than the benchmark quote. </text:p>
      <text:p text:style-name="Text_20_body">If you want to highlight any particular line for any reason, you can change its colour by clicking on it in the list to select it then selecting the desired colour from the <text:span text:style-name="Strong_20_Emphasis">colour</text:span> drop down list (currently showing “Black” in the screenshot) in the top right hand corner.</text:p>
      <text:p text:style-name="Text_20_body">Note that if you want historical data of all previous stored quotes for an item, including those from previous tenders, this is available by choosing <text:span text:style-name="Strong_20_Emphasis">Items &gt; Show items…</text:span> from the menus, locating the item, then viewing the <text:span text:style-name="Emphasis">Quotes</text:span> tab.</text:p>
      <text:p text:style-name="Text_20_body">Before marking the supplier of the cheapest item as the preferred supplier, there are other factors to be considered, including:</text:p>
      <text:list text:style-name="Numbering_20_1" text:continue-numbering="false">
        <text:list-item>
          <text:p text:style-name="Numbering_20_1_Content_First"> Has the supplier met all the tender conditions?</text:p>
        </text:list-item>
        <text:list-item>
          <text:p text:style-name="Numbering_20_1_Content"> Is the proposed delivery schedule acceptable?</text:p>
        </text:list-item>
        <text:list-item>
          <text:p text:style-name="Numbering_20_1_Content_Last"> Is the product being supplied by a reputable manufacturer?</text:p>
        </text:list-item>
      </text:list>
      <text:p text:style-name="Text_20_body">The <text:span text:style-name="Strong_20_Emphasis">Disqualified</text:span> column allows you to disqualify the quotation from a particular supplier if required by checking the box in the relevant row.</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f you want to see more information about a particular quote line, double-click its row to open the <text:span text:style-name="Emphasis">Edit quote line</text:span> window to view all the details of the quotation (and edit it too - useful if you discover a data entry error, for example). You may want to fill out the Quote Comment to record any decisions you made e.g. reason for disqualification.</text:p></table:table-cell></table:table-row></table:table></draw:text-box></draw:frame></text:p>
      <text:p text:style-name="Text_20_body">When you have decided on a supplier for an item, check the box in the <text:span text:style-name="Strong_20_Emphasis">Preferred</text:span> column in the row for that supplier. Proceed to the next item by clicking the <text:span text:style-name="Strong_20_Emphasis">OK &amp; next</text:span> button and repeat the process. When you have finished, click the <text:span text:style-name="Strong_20_Emphasis">OK</text:span> button to return to the <text:span text:style-name="Emphasis">Edit Tender</text:span> window. </text:p>
      <text:p text:style-name="Text_20_body">It is, of course, not necessary to complete the selection of preferred suppliers at one session on the computer; it can be done in stages. Actually, you don't have to select preferred suppliers for all items before you complete the tender; you may want to wait for more favourable market conditions before purchasing some items, for example.</text:p>
      <text:p text:style-name="Text_20_body">Please also note that all changes to tender lines are logged by mSupply.</text:p>
      <text:p text:style-name="Text_20_body">Here is an example of a tender that has been partially processed, looking at the <text:span text:style-name="Emphasis">Items and Compare prices</text:span> tab:</text:p>
      <text:p text:style-name="Text_20_body"><draw:frame draw:style-name="mediacenter" draw:name="3" text:anchor-type="paragraph" draw:z-index="3" svg:width="19.84375cm" style:rel-width="100%" svg:height="12.508897352647cm" style:rel-height="scale"><draw:image xlink:href="Pictures/573ec85636a6a323b509491e8bdc0ef1.png" xlink:type="simple" xlink:show="embed" xlink:actuate="onLoad"/></draw:frame></text:p>
      <text:p text:style-name="Text_20_body">Two of the lines have been changed to a green colour and the <text:span text:style-name="Strong_20_Emphasis">Show</text:span> drop down list just above the list of items has been changed to “Not chosen” so that it displays all the items for which a preferred supplier needs ot be chosen - helpful for seeing what still has to be done!</text:p>
      <text:p text:style-name="Text_20_body">If the <text:span text:style-name="Strong_20_Emphasis">Show</text:span> drop down list is changed back to “All”, all items will be displayed in the list, with the name of the Preferred supplier column for each line shown in the <text:span text:style-name="Emphasis">Preferred Supplier</text:span> column.</text:p>
      <text:h text:style-name="Heading_20_2" text:outline-level="2"><text:bookmark-start text:name="__RefHeading___back_to_the_items_and_compare_prices_tab_5"/><text:bookmark-start text:name="back_to_the_items_and_compare_prices_tab"/>Back to the Items and compare prices tab<text:bookmark-end text:name="__RefHeading___back_to_the_items_and_compare_prices_tab_5"/><text:bookmark-end text:name="back_to_the_items_and_compare_prices_tab"/></text:h>
      <text:p text:style-name="Text_20_body">Once you have finished editing, click <text:span text:style-name="Strong_20_Emphasis">OK</text:span> (or <text:span text:style-name="Strong_20_Emphasis">Cancel</text:span> if you want to close the window without saving changes to the current tender line).</text:p>
      <text:p text:style-name="Text_20_body">The column <text:span text:style-name="Strong_20_Emphasis">Preferred Supplier</text:span> will now display either the name of the supplier you have chosen or <text:span text:style-name="Strong_20_Emphasis">Not chosen</text:span> where you have not yet processed the item.</text:p>
      <text:p text:style-name="Text_20_body">The <text:span text:style-name="Strong_20_Emphasis">Original</text:span> column will display the cost of that line if you purchase the tender quantity of that item from the preferred supplier in the currency quoted (The <text:span text:style-name="Strong_20_Emphasis">Original Local</text:span> column displays the cost in the local (default or home)currency you are using in mSupply). Note that you might end up editing the quantity on the purchase order to a different value, and then the <text:span text:style-name="Strong_20_Emphasis">PO local</text:span> column will have a different value.</text:p>
      <text:h text:style-name="Heading_20_2" text:outline-level="2"><text:bookmark-start text:name="__RefHeading___back_to_the_choose_suppliers_and_enter_responses_tab_6"/><text:bookmark-start text:name="back_to_the_choose_suppliers_and_enter_responses_tab"/>Back to the Choose suppliers and enter responses tab<text:bookmark-end text:name="__RefHeading___back_to_the_choose_suppliers_and_enter_responses_tab_6"/><text:bookmark-end text:name="back_to_the_choose_suppliers_and_enter_responses_tab"/></text:h>
      <text:p text:style-name="Text_20_body">Just before you create purchase orders for the winning suppliers you might like to see the value that each supplier has won. To do this, click on the <text:span text:style-name="Emphasis">Choose Suppliers and Enter responses</text:span> tab and the total value that each supplier has won (i.e. the total value of all the lines where they were selected as the preferred supplier) will be shown in the <text:span text:style-name="Emphasis">Tender value</text:span> column. The total amount that each supplier bid will be displayed in the <text:span text:style-name="Emphasis">Total bid</text:span> column. </text:p>
      <text:h text:style-name="Heading_20_2" text:outline-level="2"><text:bookmark-start text:name="__RefHeading___reports_7"/><text:bookmark-start text:name="reports"/>Reports<text:bookmark-end text:name="__RefHeading___reports_7"/><text:bookmark-end text:name="reports"/></text:h>
      <text:p text:style-name="Text_20_body">You might need to provide reports to a tender board, or for internal records. The tender module has several reports built in, accessed by clicking on the <text:span text:style-name="Strong_20_Emphasis">Print internal report</text:span> button on the <text:span text:style-name="Emphasis">Items and compare prices</text:span> tab of the tender details window. Clicking on the button displays this window with a drop down list of reports to choose from:</text:p>
      <text:p text:style-name="Text_20_body"><draw:frame draw:style-name="mediacenter" draw:name="4" text:anchor-type="paragraph" draw:z-index="4" svg:width="9.2604166666667cm" style:rel-width="100%" svg:height="6.1936553030303cm" style:rel-height="scale"><draw:image xlink:href="Pictures/72b075dc8a9c86972ffdee76ebbed415.png" xlink:type="simple" xlink:show="embed" xlink:actuate="onLoad"/></draw:frame></text:p>
      <text:p text:style-name="Text_20_body"><text:span text:style-name="Strong_20_Emphasis">Winning tender lines</text:span>: Shows all the items in the tender which have been allocated a preferred supplier and the costs of those lines. This is an example:</text:p>
      <text:p text:style-name="Text_20_body"><draw:frame draw:style-name="mediacenter" draw:name="5" text:anchor-type="paragraph" draw:z-index="5" svg:width="21.166666666667cm" style:rel-width="100%" svg:height="7.0776732845698cm" style:rel-height="scale"><draw:image xlink:href="Pictures/bf63ed931db0fa93d403920d3a66e445.png" xlink:type="simple" xlink:show="embed" xlink:actuate="onLoad"/></draw:frame></text:p>
      <text:p text:style-name="Text_20_body"><text:span text:style-name="Strong_20_Emphasis">Supplier quotes for each item</text:span>: Shows quotes from all suppliers for all items, grouped by item. Handy for a summary of all received quotes.</text:p>
      <text:p text:style-name="Text_20_body"><text:span text:style-name="Strong_20_Emphasis">Tender lines with predicted cost</text:span>: Can be used to give an approximate cost of the tender before choosing preferred suppliers for all items has been completed. Where items have not been allocated a preferred supplier, mSupply will use previous purchase costs as an estimate of what the cost will be in this tender.</text:p>
      <text:p text:style-name="Text_20_body"><text:span text:style-name="Strong_20_Emphasis">Tender lines: lowest price not chosen</text:span>: Shows all tender lines which have been chosen as the winning bod when their price was not the lowest. Summary detail shows how much more you will pay than choosing the cheapest lines.</text:p>
      <text:h text:style-name="Heading_20_2" text:outline-level="2"><text:bookmark-start text:name="__RefHeading___setting_up_purchase_order_po_preferences_8"/><text:bookmark-start text:name="setting_up_purchase_order_po_preferences"/>Setting up purchase order (PO) preferences<text:bookmark-end text:name="__RefHeading___setting_up_purchase_order_po_preferences_8"/><text:bookmark-end text:name="setting_up_purchase_order_po_preferences"/></text:h>
      <text:p text:style-name="Text_20_body">Once the choice of preferred supplier has been made for all the items you want to purchase in the tender, the next stage is to generate the Purchase Orders.</text:p>
      <text:p text:style-name="Text_20_body">Click on the <text:span text:style-name="Strong_20_Emphasis">Tender Preferences</text:span> tab on the <text:span text:style-name="Strong_20_Emphasis">Edit Tender</text:span> window:</text:p>
      <text:p text:style-name="Text_20_body"><draw:frame draw:style-name="mediacenter" draw:name="6" text:anchor-type="paragraph" draw:z-index="6" svg:width="18.520833333333cm" style:rel-width="100%" svg:height="4.5882426988922cm" style:rel-height="scale"><draw:image xlink:href="Pictures/65090f028ec65041e78d842d42a5480d.png" xlink:type="simple" xlink:show="embed" xlink:actuate="onLoad"/></draw:frame></text:p>
      <text:p text:style-name="Text_20_body">mSupply offers two options for creating Purchase Orders:</text:p>
      <text:p text:style-name="Text_20_body"><draw:frame draw:style-name="mediacenter" draw:name="7" text:anchor-type="paragraph" draw:z-index="7" svg:width="10.583333333333cm" svg:height="3.3747288503254cm"><draw:image xlink:href="Pictures/55350185756500dbf3bf461e1be513c2.png" xlink:type="simple" xlink:show="embed" xlink:actuate="onLoad"/></draw:frame></text:p>
      <text:list text:style-name="Numbering_20_1" text:continue-numbering="false">
        <text:list-item>
          <text:p text:style-name="Numbering_20_1_Content_First"> <text:span text:style-name="Emphasis">Recalculate PO quantity according to usage</text:span> should be chosen if you wish mSupply to take into account the usage during the period since the tender was generated; this may be significant depending on the length of that period of time.</text:p>
        </text:list-item>
        <text:list-item>
          <text:p text:style-name="Numbering_20_1_Content_Last"> <text:span text:style-name="Emphasis">Distribute Tender quantity evenly</text:span> should be chosen if you wish to make no changes to the quantities calculated at the time the tender was generated.</text:p>
        </text:list-item>
      </text:list>
      <text:p text:style-name="Text_20_body">For our example, we are choosing <text:span text:style-name="Emphasis">Distribute Tender Quantity evenly</text:span> because we are content with the quantities which mSupply has calculated and we do not want to make any adjustments. In this case, the <text:span text:style-name="Strong_20_Emphasis">Based on</text:span> field should be ignored.</text:p>
      <text:p text:style-name="Text_20_body"><text:span text:style-name="Strong_20_Emphasis">Split deliveries</text:span></text:p>
      <text:p text:style-name="Text_20_body">If you want to receive split deliveries, then mSupply will create multiple purchase orders for you, each with a different requested delivery dat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mSupply will behave differently when creating Purchase Orders depending on whether this option is checked or not.</text:p></table:table-cell></table:table-row></table:table></draw:text-box></draw:frame></text:p>
      <text:p text:style-name="Text_20_body">Note that the creation of purchase orders from tenders will be logged by mSupply.</text:p>
      <text:h text:style-name="Heading_20_3" text:outline-level="3"><text:bookmark-start text:name="__RefHeading___creating_purchase_orders_with_split_deliveries_9"/><text:bookmark-start text:name="creating_purchase_orders_with_split_deliveries"/>Creating purchase orders with split deliveries<text:bookmark-end text:name="__RefHeading___creating_purchase_orders_with_split_deliveries_9"/><text:bookmark-end text:name="creating_purchase_orders_with_split_deliveries"/></text:h>
      <text:list text:style-name="Numbering_20_1" text:continue-numbering="false">
        <text:list-item>
          <text:p text:style-name="Numbering_20_1_Content_First"> Go to the <text:span text:style-name="Strong_20_Emphasis">Purchase Orders</text:span> tab</text:p>
        </text:list-item>
        <text:list-item>
          <text:p text:style-name="Numbering_20_1_Content_Last"> If you have checked the “Split deliveries” checkbox in the preferences for this tender, the first button on the toolbar will be <text:span text:style-name="Strong_20_Emphasis">Create blank POs</text:span>.  </text:p>
        </text:list-item>
      </text:list>
      <text:p text:style-name="Text_20_body"><draw:frame draw:style-name="mediacenter" draw:name="8" text:anchor-type="paragraph" draw:z-index="8" svg:width="18.520833333333cm" style:rel-width="100%" svg:height="1.8883238928939cm" style:rel-height="scale"><draw:image xlink:href="Pictures/942fc35cc1af6159dd92020c5d3249ce.png" xlink:type="simple" xlink:show="embed" xlink:actuate="onLoad"/></draw:frame></text:p>
      <text:p text:style-name="Text_20_body">You will need to confirm that this is what you want to do by clicking the <text:span text:style-name="Strong_20_Emphasis">Yes</text:span> button on the confirmation window which appears:</text:p>
      <text:p text:style-name="Text_20_body"><draw:frame draw:style-name="mediacenter" draw:name="9" text:anchor-type="paragraph" draw:z-index="9" svg:width="11.90625cm" svg:height="5.6054972627737cm"><draw:image xlink:href="Pictures/22780fc0775126ef9e2550115edecd86.png" xlink:type="simple" xlink:show="embed" xlink:actuate="onLoad"/></draw:frame></text:p>
      <text:p text:style-name="Text_20_body">You are then shown a list of suppliers:</text:p>
      <text:p text:style-name="Text_20_body"><draw:frame draw:style-name="mediacenter" draw:name="10" text:anchor-type="paragraph" draw:z-index="10" svg:width="11.033125cm" svg:height="13.996458333333cm"><draw:image xlink:href="Pictures/a2223432648da545fa771834a25287e7.png" xlink:type="simple" xlink:show="embed" xlink:actuate="onLoad"/></draw:frame></text:p>
      <text:p text:style-name="Text_20_body">Click on the supplier(s) you want to add, and enter the requested delivery date, then click <text:span text:style-name="Strong_20_Emphasis">OK</text:span>.</text:p>
      <text:p text:style-name="Text_20_body">You will need to add each supplier twice if there are to be 2 deliveries, or 3 times for 3 deliveries (etc)
Make sure you get the delivery date right for each one.</text:p>
      <text:p text:style-name="Text_20_body">You can double-click an already entered line to change the delivery date.</text:p>
      <text:p text:style-name="Text_20_body">Use the <text:span text:style-name="Strong_20_Emphasis">Delete PO</text:span> button to remove a purchase order (highlight to one(s) to delete before clicking the button). </text:p>
      <text:h text:style-name="Heading_20_3" text:outline-level="3"><text:bookmark-start text:name="__RefHeading___creating_purchase_orders_without_split_deliveries_single_delivery_10"/><text:bookmark-start text:name="creating_purchase_orders_without_split_deliveries_single_delivery"/>Creating purchase orders without split deliveries (single delivery)<text:bookmark-end text:name="__RefHeading___creating_purchase_orders_without_split_deliveries_single_delivery_10"/><text:bookmark-end text:name="creating_purchase_orders_without_split_deliveries_single_delivery"/></text:h>
      <text:p text:style-name="Text_20_body">If you aren't creating split deliveries, the first button will be labelled <text:span text:style-name="Strong_20_Emphasis">Create PO</text:span></text:p>
      <text:list text:style-name="Numbering_20_1" text:continue-numbering="false">
        <text:list-item>
          <text:p text:style-name="Numbering_20_1_Content_First"> Click this button, and the needed Purchase orders will be created.</text:p>
        </text:list-item>
        <text:list-item>
          <text:p text:style-name="Numbering_20_1_Content"> Double-click a row to see the order.</text:p>
        </text:list-item>
        <text:list-item>
          <text:p text:style-name="Numbering_20_1_Content_Last"> Return to the “Suppliers” tab if you want to see the value of the purchase orders in total.</text:p>
        </text:list-item>
      </text:list>
      <text:h text:style-name="Heading_20_3" text:outline-level="3"><text:bookmark-start text:name="__RefHeading___viewing_tender_purchase_orders_11"/><text:bookmark-start text:name="viewing_tender_purchase_orders"/>Viewing tender purchase orders<text:bookmark-end text:name="__RefHeading___viewing_tender_purchase_orders_11"/><text:bookmark-end text:name="viewing_tender_purchase_orders"/></text:h>
      <text:p text:style-name="Text_20_body">When you have created purchase orders in a tender you can view them at any time by clicking on the <text:span text:style-name="Strong_20_Emphasis">Purchase order</text:span> tab which will look like this:</text:p>
      <text:p text:style-name="Text_20_body"><draw:frame draw:style-name="mediacenter" draw:name="11" text:anchor-type="paragraph" draw:z-index="11" svg:width="21.166666666667cm" style:rel-width="100%" svg:height="12.977182539683cm" style:rel-height="scale"><draw:image xlink:href="Pictures/aa986a3b99c8e13d598178c444cd8417.png" xlink:type="simple" xlink:show="embed" xlink:actuate="onLoad"/></draw:frame></text:p>
      <text:p text:style-name="Text_20_body">To see the details of the items on any of the purchase orders in the list, simply double-click on the purchase order's line in the table and you will be shown the details in a window which looks like this:</text:p>
      <text:p text:style-name="Text_20_body"><draw:frame draw:style-name="mediacenter" draw:name="12" text:anchor-type="paragraph" draw:z-index="12" svg:width="15.875cm" svg:height="12.504758418741cm"><draw:image xlink:href="Pictures/ed488a939e2f99509d02bf09bfeff117.png" xlink:type="simple" xlink:show="embed" xlink:actuate="onLoad"/></draw:frame></text:p>
      <text:h text:style-name="Heading_20_3" text:outline-level="3"><text:bookmark-start text:name="__RefHeading___editing_purchase_order_quantities_12"/><text:bookmark-start text:name="editing_purchase_order_quantities"/>Editing purchase order quantities<text:bookmark-end text:name="__RefHeading___editing_purchase_order_quantities_12"/><text:bookmark-end text:name="editing_purchase_order_quantities"/></text:h>
      <text:p text:style-name="Text_20_body">Once you have created Purchase orders you might want to edit some quantities (for example, you might want the first of two purchase orders for a supplier to have 60% of the total order, and the second purchase order only 40%)</text:p>
      <text:list text:style-name="Numbering_20_1" text:continue-numbering="false">
        <text:list-item>
          <text:p text:style-name="Numbering_20_1_Content_First"> Go to the “items and compare prices” tab</text:p>
        </text:list-item>
        <text:list-item>
          <text:p text:style-name="Numbering_20_1_Content"> Double-click a line to edit</text:p>
        </text:list-item>
        <text:list-item>
          <text:p text:style-name="Numbering_20_1_Content"> Go to the <text:span text:style-name="Strong_20_Emphasis">Purchase Order</text:span> tab.</text:p>
        </text:list-item>
        <text:list-item>
          <text:p text:style-name="Numbering_20_1_Content"> You will see your purchase orders for that item.</text:p>
        </text:list-item>
        <text:list-item>
          <text:p text:style-name="Numbering_20_1_Content"> To edit the first row, click once on the quantity, wait 2 seconds and click again.</text:p>
        </text:list-item>
        <text:list-item>
          <text:p text:style-name="Numbering_20_1_Content"> You can now change the quantity.</text:p>
        </text:list-item>
        <text:list-item>
          <text:p text:style-name="Numbering_20_1_Content_Last"> Use the tab key to advance to edit the quantity of the second row, etc.</text:p>
        </text:list-item>
      </text:list>
      <text:p text:style-name="Text_20_body"><draw:frame draw:style-name="mediacenter" draw:name="13" text:anchor-type="paragraph" draw:z-index="13" svg:width="19.84375cm" style:rel-width="100%" svg:height="9.8091264204545cm" style:rel-height="scale"><draw:image xlink:href="Pictures/81b83ae2b4a33e9eb97faadadcd6a036.png" xlink:type="simple" xlink:show="embed" xlink:actuate="onLoad"/></draw:frame></text:p>
      <text:h text:style-name="Heading_20_3" text:outline-level="3"><text:bookmark-start text:name="__RefHeading___converting_to_a_normal_purchase_order_13"/><text:bookmark-start text:name="converting_to_a_normal_purchase_order"/>Converting to a "normal" purchase order<text:bookmark-end text:name="__RefHeading___converting_to_a_normal_purchase_order_13"/><text:bookmark-end text:name="converting_to_a_normal_purchase_order"/></text:h>
      <text:p text:style-name="Text_20_body">While a purchase order is being created and edited inside the tender module, it has the status of “tn” and isn't visible in the same way that purchase orders created outside the tender module are. Purchase orders that are visible in the main mSupply system have a status of “sg” (or “cn” or “fn”). Once you are satisfied with your purchase order in the tender module do this:</text:p>
      <text:list text:style-name="Numbering_20_1" text:continue-numbering="false">
        <text:list-item>
          <text:p text:style-name="Numbering_20_1_Content_First"> Go to the purchase orders tab</text:p>
        </text:list-item>
        <text:list-item>
          <text:p text:style-name="Numbering_20_1_Content"> Click on a purchase order to convert (only one at a time at the moment, sorry)</text:p>
        </text:list-item>
        <text:list-item>
          <text:p text:style-name="Numbering_20_1_Content"> Click <text:span text:style-name="Strong_20_Emphasis">Convert to SG</text:span></text:p>
        </text:list-item>
        <text:list-item>
          <text:p text:style-name="Numbering_20_1_Content"> Confirm the warning window, and the purchase order will now:</text:p>
          <text:list text:style-name="Numbering_20_1">
            <text:list-item>
              <text:p text:style-name="Numbering_20_1_Content"> no longer be editable in the tender module</text:p>
            </text:list-item>
            <text:list-item>
              <text:p text:style-name="Numbering_20_1_Content"> be available using <text:span text:style-name="Strong_20_Emphasis">Suppliers &gt; Show Purchase orders</text:span> from the mSupply menu or navigator.</text:p>
            </text:list-item>
          </text:list>
        </text:list-item>
        <text:list-item>
          <text:p text:style-name="Numbering_20_1_Content_Last"> Repeat the process with other purchase orders that are ready to send to a supplier.</text:p>
        </text:list-item>
      </text:list>
      <text:p text:style-name="Text_20_body">You can now view the purchase order, confirm it, and send to a supplier - see Purchasing:  Ordering from Suppliers: Viewing a purchase order.</text:p>
      <text:h text:style-name="Heading_20_3" text:outline-level="3"><text:bookmark-start text:name="__RefHeading___finalising_a_tender_14"/><text:bookmark-start text:name="finalising_a_tender"/>Finalising a tender<text:bookmark-end text:name="__RefHeading___finalising_a_tender_14"/><text:bookmark-end text:name="finalising_a_tender"/></text:h>
      <text:p text:style-name="Text_20_body">This should be done when all processing of the tender is complete and the purchase orders have been created and sent to the suppliers. The tender will not be editable after this so PLEASE make sure you are sure that all processing is complete!</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When you finalise a tender you will be warned if there are no Purchase orders associated with it because you won't be able to create them later!</text:p></table:table-cell></table:table-row></table:table></draw:text-box></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5.06. Benchmark prices for tenders</text:span> | | Next: <text:span text:style-name="Strong_20_Emphasis">15.08. Supplier instructions for using tender submission web interface</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2::47:55</meta:creation-date>
    <dc:creator>Generated</dc:creator>
    <dc:date>2026-08-23T02::47:55</dc:date>
    <dc:language>en-US</dc:language>
    <meta:editing-cycles>1</meta:editing-cycles>
    <meta:editing-duration>PT0S</meta:editing-duration>
    <dc:title>tender_management:creating_purchase_orders</dc:title>
  </office:meta>
</office:document-meta>
</file>