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ender_management:standard_conditions"/><text:bookmark-start text:name="__RefHeading___standard_tender_conditions_1"/><text:bookmark-start text:name="standard_tender_conditions"/>15.02. Standard tender conditions<text:bookmark-end text:name="__RefHeading___standard_tender_conditions_1"/><text:bookmark-end text:name="standard_tender_conditions"/></text:h>
      <text:p text:style-name="Text_20_body">mSupply allows you to set up a list of standard tender conditions called master conditions. These are all the conditions you will apply to tenders from year to year. Each time you create a tender you can copy the master conditions you want to your tender as required - these form the standard conditions list for that one tender. These instructions cover managing master conditions and applying them to individual tenders as standard conditions.</text:p>
      <text:p text:style-name="Text_20_body">When you print your tender invitation letter, you can choose to have the list of standard conditions print (not all the master conditions!), followed by the list of items for which you are requesting prices.</text:p>
      <text:h text:style-name="Heading_20_3" text:outline-level="3"><text:bookmark-start text:name="__RefHeading___setting_up_conditions_and_their_categories_2"/><text:bookmark-start text:name="setting_up_conditions_and_their_categories"/>Setting up conditions and their categories<text:bookmark-end text:name="__RefHeading___setting_up_conditions_and_their_categories_2"/><text:bookmark-end text:name="setting_up_conditions_and_their_categories"/></text:h>
      <text:p text:style-name="Text_20_body">Choose <text:span text:style-name="Emphasis"> Suppliers &gt; Show tenders, </text:span> and open the <text:span text:style-name="Emphasis"> Master Conditions categories </text:span> tab</text:p>
      <text:p text:style-name="Text_20_body"><draw:frame draw:style-name="mediacenter" draw:name="0" text:anchor-type="paragraph" draw:z-index="0" svg:width="" svg:rel-width="100%" svg:height="0cm"><draw:image xlink:href="/home/msupply/public_html/docs/data/media/tenders/tend_mstcond_tab.png" xlink:type="simple" xlink:show="embed" xlink:actuate="onLoad"/></draw:frame></text:p>
      <text:p text:style-name="Text_20_body">Here you may define categories for your master conditions. Examples shown above are <text:span text:style-name="Emphasis"> Annual, Supplementary </text:span> and<text:span text:style-name="Emphasis"> Emergency. </text:span> Subsequently you can restrict the display to a single category by selecting that category from the <text:span text:style-name="Emphasis"> Show</text:span> drop down list.</text:p>
      <text:p text:style-name="Text_20_body">Choose <text:span text:style-name="Emphasis"> Suppliers &gt; Show tenders, </text:span> and open the <text:span text:style-name="Emphasis"> Master Conditions List </text:span> tab:</text:p>
      <text:p text:style-name="Text_20_body"><draw:frame draw:style-name="mediacenter" draw:name="1" text:anchor-type="paragraph" draw:z-index="1" svg:width="19.84375cm" style:rel-width="100%" svg:height="19.84375cm" style:rel-height="scale"><draw:image xlink:href="/home/msupply/public_html/docs/data/media/tenders/tend_mstcond_list.png" xlink:type="simple" xlink:show="embed" xlink:actuate="onLoad"/></draw:frame></text:p>
      <text:p text:style-name="Text_20_body">You can print a master condition selected in the list by clicking on the <text:span text:style-name="Emphasis">Print conditions</text:span> button. To add a new master condition, click on the <text:span text:style-name="Emphasis">New Condition</text:span> button. This window opens:</text:p>
      <text:p text:style-name="Text_20_body"><draw:frame draw:style-name="mediacenter" draw:name="2" text:anchor-type="paragraph" draw:z-index="2" svg:width="13.229166666667cm" svg:height="13.229166666667cm"><draw:image xlink:href="/home/msupply/public_html/docs/data/media/tenders/tend_newmstcond.png" xlink:type="simple" xlink:show="embed" xlink:actuate="onLoad"/></draw:frame></text:p>
      <text:p text:style-name="Text_20_body"><text:span text:style-name="Strong_20_Emphasis">Point:</text:span> The conditions will sort by their point entry when printed. We suggest you label your points 1.1, 1.2, 1.3, 2.1, 2.2 etc.</text:p>
      <text:p text:style-name="Text_20_body">Note that if you have more than 9 points in one of the levels, you should add a leading zero so that they sort properly (01.1, 01.2, etc)</text:p>
      <text:p text:style-name="Text_20_body"><text:span text:style-name="Strong_20_Emphasis">Heading:</text:span> Enter the Heading.</text:p>
      <text:p text:style-name="Text_20_body"><text:span text:style-name="Strong_20_Emphasis">Body:</text:span> The body can be as long as you like for each entry.</text:p>
      <text:p text:style-name="Text_20_body"><text:span text:style-name="Strong_20_Emphasis">Category:</text:span> If you have defined categories, they will be displayed in the drop down list, and you may select the appropriate one.</text:p>
      <text:p text:style-name="Text_20_body"><text:span text:style-name="Strong_20_Emphasis">Flag:</text:span> Say you have some entries that need changing after copying to an individual tender (e.g. a closing date). You can enter a value in the flag field to identify such entries.</text:p>
      <text:p text:style-name="Text_20_body"><text:span text:style-name="Strong_20_Emphasis">Print heading and body:</text:span> Use this drop-down list to choose what will print. Normally you'll want to print both heading and body, but near the top of a tender form you may want several headings together.</text:p>
      <text:p text:style-name="Text_20_body">Click <text:span text:style-name="Strong_20_Emphasis">OK &amp; Next</text:span> to add further conditions.</text:p>
      <text:h text:style-name="Heading_20_3" text:outline-level="3"><text:bookmark-start text:name="__RefHeading___editing_and_deleting_conditions_3"/><text:bookmark-start text:name="editing_and_deleting_conditions"/>Editing and deleting conditions<text:bookmark-end text:name="__RefHeading___editing_and_deleting_conditions_3"/><text:bookmark-end text:name="editing_and_deleting_conditions"/></text:h>
      <text:p text:style-name="Text_20_body">Double-click an entry to edit it.</text:p>
      <text:p text:style-name="Text_20_body">To delete a condition click on it to highlight it, then click the <text:span text:style-name="Emphasis"> Delete condition </text:span> button.</text:p>
      <text:h text:style-name="Heading_20_3" text:outline-level="3"><text:bookmark-start text:name="__RefHeading___copying_master_conditions_to_a_tender_4"/><text:bookmark-start text:name="copying_master_conditions_to_a_tender"/>Copying master conditions to a tender<text:bookmark-end text:name="__RefHeading___copying_master_conditions_to_a_tender_4"/><text:bookmark-end text:name="copying_master_conditions_to_a_tender"/></text:h>
      <text:p text:style-name="Text_20_body">When you enter a new tender, go to the <text:span text:style-name="Emphasis"> Standard conditions</text:span> tab.</text:p>
      <text:p text:style-name="Text_20_body"><draw:frame draw:style-name="mediacenter" draw:name="3" text:anchor-type="paragraph" draw:z-index="3" svg:width="19.84375cm" style:rel-width="100%" svg:height="19.84375cm" style:rel-height="scale"><draw:image xlink:href="/home/msupply/public_html/docs/data/media/tenders/tend_new_std_cond.png" xlink:type="simple" xlink:show="embed" xlink:actuate="onLoad"/></draw:frame></text:p>
      <text:p text:style-name="Text_20_body">Click the <text:span text:style-name="Emphasis"> Copy from master</text:span> button to copy conditions from the master list</text:p>
      <text:p text:style-name="Text_20_body">Once you have copied conditions, you can add, edit and delete them in the normal way.</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when deleting rows you can highlight multiple rows by holding down the control key (command key on Mac) as you click rows, or press control + A to highlight all rows.</text:p></table:table-cell></table:table-row></table:table></draw:text-box></draw:frame></text:p>
      <text:h text:style-name="Heading_20_3" text:outline-level="3"><text:bookmark-start text:name="__RefHeading___printing_the_standard_conditions_with_the_invitation_letter_5"/><text:bookmark-start text:name="printing_the_standard_conditions_with_the_invitation_letter"/>Printing the standard conditions with the invitation letter<text:bookmark-end text:name="__RefHeading___printing_the_standard_conditions_with_the_invitation_letter_5"/><text:bookmark-end text:name="printing_the_standard_conditions_with_the_invitation_letter"/></text:h>
      <text:p text:style-name="Text_20_body">To have the standard conditions printed at the end of the suppliers' tender invitation letters, go to the tender's <text:span text:style-name="Emphasis">Tender Preferences</text:span> tab:</text:p>
      <text:p text:style-name="Text_20_body"><draw:frame draw:style-name="mediacenter" draw:name="4" text:anchor-type="paragraph" draw:z-index="4" svg:width="18.520833333333cm" style:rel-width="100%" svg:height="18.520833333333cm" style:rel-height="scale"><draw:image xlink:href="/home/msupply/public_html/docs/data/media/tenders/tender_preferences_tab.png" xlink:type="simple" xlink:show="embed" xlink:actuate="onLoad"/></draw:frame></text:p>
      <text:p text:style-name="Text_20_body">In the <text:span text:style-name="Emphasis">Acceptance letter</text:span> section, check the <text:span text:style-name="Strong_20_Emphasis">Print tender conditions</text:span> checkbox. That's it, all done!
<text:line-break/>
<text:line-break/></text:p>
      <table:table table:style-name="Table">
        <table:table-column/>
        <table:table-row>
          <table:table-cell office:value-type="string" table:style-name="tablecell">
            <text:p text:style-name="tablealigncenter">  <text:span text:style-name="Emphasis">  Previous:  <text:span text:style-name="Strong_20_Emphasis">6.1. Introduction to tender management</text:span> | | Next: <text:span text:style-name="Strong_20_Emphasis">6.3. Adding suppliers to a tender, inviting responses</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9T12::06:31</meta:creation-date>
    <dc:creator>Generated</dc:creator>
    <dc:date>2026-09-09T12::06:31</dc:date>
    <dc:language>en-US</dc:language>
    <meta:editing-cycles>1</meta:editing-cycles>
    <meta:editing-duration>PT0S</meta:editing-duration>
    <dc:title>tender_management:standard_conditions</dc:title>
  </office:meta>
</office:document-meta>
</file>