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2bccf80457ea3bc4be310a0bdfc1fb.png"/>
  <manifest:file-entry manifest:media-type="image/png" manifest:full-path="Pictures/d8c0fd15d0efed070ab98552a9417819.png"/>
  <manifest:file-entry manifest:media-type="image/png" manifest:full-path="Pictures/5f7115108992e3354d570b3c1afc6f45.png"/>
  <manifest:file-entry manifest:media-type="image/png" manifest:full-path="Pictures/242c1a0949425031b98c89c6e58395de.png"/>
  <manifest:file-entry manifest:media-type="image/png" manifest:full-path="Pictures/6be4233ad0f8a81c100ac028ce4bd823.png"/>
  <manifest:file-entry manifest:media-type="image/png" manifest:full-path="Pictures/3e6a999d0e8ecbfed36b765247855260.png"/>
  <manifest:file-entry manifest:media-type="image/png" manifest:full-path="Pictures/170b99763ab90dd400bdc7f161c84391.png"/>
  <manifest:file-entry manifest:media-type="image/png" manifest:full-path="Pictures/eeadb513dac9f8cca4f32a3e20c68b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nder_management:supplier_responding_to_tender_via_excel"/><text:bookmark-start text:name="__RefHeading___supplier_instructions_for_submitting_tenders_via_excel_1"/><text:bookmark-start text:name="supplier_instructions_for_submitting_tenders_via_excel"/>18.10. Supplier instructions for submitting tenders via Excel<text:bookmark-end text:name="__RefHeading___supplier_instructions_for_submitting_tenders_via_excel_1"/><text:bookmark-end text:name="supplier_instructions_for_submitting_tenders_via_excel"/></text:h>
      <text:p text:style-name="Text_20_body">As a supplier, you may be invited to participate in a tender managed using mSupply. The client may send you a tender template Excel document in xlsx format, which you are expected to complete and submit for evaluatio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You must use Microsoft Excel to view and edit the tender template.  Microsoft Excel 2016 or newer has been tested to work with the tender template xlsx file. Theoretically Microsoft Excel 2007 should be fine, but this has not been tested.</text:p></table:table-cell></table:table-row></table:table></draw:text-box></draw:frame></text:p>
      <text:p text:style-name="Text_20_body">The tender template will look something like this. You can also download a reference template from here: supplier_tender_reference_template.xlsx</text:p>
      <text:p text:style-name="Text_20_body">The <text:span text:style-name="Strong_20_Emphasis">yellow</text:span> section contains the item that you may bid for. <text:span text:style-name="Strong_20_Emphasis">Do not modify any contents of the yellow section.</text:span></text:p>
      <text:p text:style-name="Text_20_body">The <text:span text:style-name="Strong_20_Emphasis">blue</text:span> section is where you can enter the price for the items you wish to bid on. </text:p>
      <text:p text:style-name="Text_20_body"><draw:frame draw:style-name="media" draw:name="0" text:anchor-type="as-char" draw:z-index="0" svg:width="19.84375cm" style:rel-width="100%" svg:height="11.612897067807cm" style:rel-height="scale"><draw:image xlink:href="Pictures/742bccf80457ea3bc4be310a0bdfc1fb.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e currency and the manufacturer column should appear as a dropdown list.
<text:a xlink:type="simple" xlink:href="#__RefHeading___currency_4" text:style-name="Local_20_link" text:visited-style-name="Visited_20_Local_20_Link">View currency pop down list</text:a>
If this doesn't work, please make sure you are using Microsoft Excel and that the version supports xlsx file format.
Contact the client if you suspect that the xlsx file is wrong.</text:p></table:table-cell></table:table-row></table:table></draw:text-box></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Do not change the cell format. If the cell is set to text or number, then it must be left as it is. Changing the cell to a different format will cause issues later with information potentially being lost.</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he Excel file has the header row frozen, allowing you to scroll down the list and enter data while still being able to view the corresponding header.</text:p></table:table-cell></table:table-row></table:table></draw:text-box></draw:frame></text:p>
      <text:h text:style-name="Heading_20_2" text:outline-level="2"><text:bookmark-start text:name="__RefHeading___the_three_worksheets_2"/><text:bookmark-start text:name="the_three_worksheets"/>The three worksheets<text:bookmark-end text:name="__RefHeading___the_three_worksheets_2"/><text:bookmark-end text:name="the_three_worksheets"/></text:h>
      <text:p text:style-name="Text_20_body">The Excel template contains three worksheets. <text:span text:style-name="Strong_20_Emphasis">Do not modify the name of the worksheets.</text:span></text:p>
      <text:list text:style-name="List_20_1" text:continue-numbering="false">
        <text:list-item>
          <text:p text:style-name="List_20_1_Content_First"> <text:span text:style-name="Strong_20_Emphasis">TenderItems:</text:span> Main worksheet containing the tender items.</text:p>
        </text:list-item>
        <text:list-item>
          <text:p text:style-name="List_20_1_Content"> <text:span text:style-name="Strong_20_Emphasis">ManufacturerList:</text:span> Contains the manufacturers that populate the <text:a xlink:type="simple" xlink:href="#__RefHeading___manufacturer_5" text:style-name="Local_20_link" text:visited-style-name="Visited_20_Local_20_Link">manufacturer dropdown list</text:a> in the main worksheet. Do not add to the list of manufacturers manually as this list needs to come from your client.</text:p>
        </text:list-item>
        <text:list-item>
          <text:p text:style-name="List_20_1_Content_Last"> <text:span text:style-name="Strong_20_Emphasis">CurrencyList:</text:span> Contains the available currencies that populate the <text:a xlink:type="simple" xlink:href="#__RefHeading___currency_4" text:style-name="Local_20_link" text:visited-style-name="Visited_20_Local_20_Link">currency dropdown list</text:a> in the main worksheet. Do not add to the list of currencies manually as this list needs to come from your client.</text:p>
        </text:list-item>
      </text:list>
      <text:h text:style-name="Heading_20_3" text:outline-level="3"><text:bookmark-start text:name="__RefHeading___supplier_tender_response_file_format_3"/><text:bookmark-start text:name="supplier_tender_response_file_format"/>Supplier Tender Response file format<text:bookmark-end text:name="__RefHeading___supplier_tender_response_file_format_3"/><text:bookmark-end text:name="supplier_tender_response_file_format"/></text:h>
      <text:p text:style-name="Text_20_body">A more detailed information regarding the tender template columns and cells is described below.</text:p>
      <table:table table:style-name="Table">
        <table:table-column/>
        <table:table-column/>
        <table:table-column/>
        <table:table-column/>
        <table:table-column/>
        <table:table-row>
          <table:table-cell office:value-type="string" table:style-name="tableheader">
            <text:p text:style-name="Table_20_Heading"> Serial number  </text:p>
          </table:table-cell>
          <table:table-cell office:value-type="string" table:style-name="tableheader">
            <text:p text:style-name="Table_20_Heading"> Column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1(D)              </text:p>
          </table:table-cell>
          <table:table-cell office:value-type="string" table:style-name="tablecell">
            <text:p text:style-name="tablealignleft"> Organization name                            </text:p>
          </table:table-cell>
          <table:table-cell office:value-type="string" table:style-name="tablecell">
            <text:p text:style-name="tablealignleft"> <text:span text:style-name="Strong_20_Emphasis">Pre-filled</text:span>. Displays the mSupply store's organization, cannot be changed.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2(D)              </text:p>
          </table:table-cell>
          <table:table-cell office:value-type="string" table:style-name="tablecell">
            <text:p text:style-name="tablealignleft"> Supplier code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3(D)              </text:p>
          </table:table-cell>
          <table:table-cell office:value-type="string" table:style-name="tablecell">
            <text:p text:style-name="tablealignleft"> Supplier Name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4              </text:p>
          </table:table-cell>
          <table:table-cell office:value-type="string" table:style-name="tablecell">
            <text:p text:style-name="tablealignleft"> 4(D)              </text:p>
          </table:table-cell>
          <table:table-cell office:value-type="string" table:style-name="tablecell">
            <text:p text:style-name="tablealignleft"> Supplier ID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5(D)              </text:p>
          </table:table-cell>
          <table:table-cell office:value-type="string" table:style-name="tablecell">
            <text:p text:style-name="tablealignleft"> Tender ID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10(A)              </text:p>
          </table:table-cell>
          <table:table-cell office:value-type="string" table:style-name="tablecell">
            <text:p text:style-name="tablealignleft"> Internal Line ID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10(B)            </text:p>
          </table:table-cell>
          <table:table-cell office:value-type="string" table:style-name="tablecell">
            <text:p text:style-name="tablealignleft"> Line #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8              </text:p>
          </table:table-cell>
          <table:table-cell office:value-type="string" table:style-name="tablecell">
            <text:p text:style-name="tablealignleft"> 10(C)              </text:p>
          </table:table-cell>
          <table:table-cell office:value-type="string" table:style-name="tablecell">
            <text:p text:style-name="tablealignleft"> Item Code#                         </text:p>
          </table:table-cell>
          <table:table-cell office:value-type="string" table:style-name="tablecell">
            <text:p text:style-name="tablealignleft"> <text:span text:style-name="Strong_20_Emphasis">Pre-filled</text:span>. Fixed by the tender, cannot be changed.                                                                                                                                                                                                                                </text:p>
          </tabl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10(D)              </text:p>
          </table:table-cell>
          <table:table-cell office:value-type="string" table:style-name="tablecell">
            <text:p text:style-name="tablealignleft"> Item Name                        </text:p>
          </table:table-cell>
          <table:table-cell office:value-type="string" table:style-name="tablecell">
            <text:p text:style-name="tablealignleft"> <text:span text:style-name="Strong_20_Emphasis">Pre-filled</text:span>. Fixed by the tender, cannot be changed.  </text:p>
          </table:table-cell>
          <table:table-cell office:value-type="string" table:style-name="tablecell"/>
        </table:table-row>
        <table:table-row>
          <table:table-cell office:value-type="string" table:style-name="tablecell">
            <text:p text:style-name="tablealignleft"> 10             </text:p>
          </table:table-cell>
          <table:table-cell office:value-type="string" table:style-name="tablecell">
            <text:p text:style-name="tablealignleft"> 10(E)              </text:p>
          </table:table-cell>
          <table:table-cell office:value-type="string" table:style-name="tablecell">
            <text:p text:style-name="tablealignleft"> Requested Number of Packs                         </text:p>
          </table:table-cell>
          <table:table-cell office:value-type="string" table:style-name="tablecell">
            <text:p text:style-name="tablealignleft"> <text:span text:style-name="Strong_20_Emphasis">Pre-filled</text:span>. Cannot be changed. 30 alphanumeric characters. </text:p>
          </table:table-cell>
          <table:table-cell office:value-type="string" table:style-name="tablecell"/>
        </table:table-row>
        <table:table-row>
          <table:table-cell office:value-type="string" table:style-name="tablecell">
            <text:p text:style-name="tablealignleft"> 11             </text:p>
          </table:table-cell>
          <table:table-cell office:value-type="string" table:style-name="tablecell">
            <text:p text:style-name="tablealignleft"> 10(F)              </text:p>
          </table:table-cell>
          <table:table-cell office:value-type="string" table:style-name="tablecell">
            <text:p text:style-name="tablealignleft"> Requested Pack size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12              </text:p>
          </table:table-cell>
          <table:table-cell office:value-type="string" table:style-name="tablecell">
            <text:p text:style-name="tablealignleft"> 10(G)              </text:p>
          </table:table-cell>
          <table:table-cell office:value-type="string" table:style-name="tablecell">
            <text:p text:style-name="tablealignleft"> Requested Total Qty                     </text:p>
          </table:table-cell>
          <table:table-cell office:value-type="string" table:style-name="tablecell">
            <text:p text:style-name="tablealignleft"> <text:span text:style-name="Strong_20_Emphasis">Pre-filled</text:span> Cannot be changed. </text:p>
          </table:table-cell>
          <table:table-cell office:value-type="string" table:style-name="tablecell"/>
        </table:table-row>
        <table:table-row>
          <table:table-cell office:value-type="string" table:style-name="tablecell">
            <text:p text:style-name="tablealignleft"> 13             </text:p>
          </table:table-cell>
          <table:table-cell office:value-type="string" table:style-name="tablecell">
            <text:p text:style-name="tablealignleft"> 10(H)              </text:p>
          </table:table-cell>
          <table:table-cell office:value-type="string" table:style-name="tablecell">
            <text:p text:style-name="tablealignleft"> Units                         </text:p>
          </table:table-cell>
          <table:table-cell office:value-type="string" table:style-name="tablecell">
            <text:p text:style-name="tablealignleft"> <text:span text:style-name="Strong_20_Emphasis">Pre-filled</text:span>. The unit the quantity is measured in e.g. tablet, mL, g, bottle, vial, ampoule </text:p>
          </table:table-cell>
          <table:table-cell office:value-type="string" table:style-name="tablecell"/>
        </table:table-row>
        <table:table-row>
          <table:table-cell office:value-type="string" table:style-name="tablecell">
            <text:p text:style-name="tablealignleft"> 14             </text:p>
          </table:table-cell>
          <table:table-cell office:value-type="string" table:style-name="tablecell">
            <text:p text:style-name="tablealignleft"> 10(I)              </text:p>
          </table:table-cell>
          <table:table-cell office:value-type="string" table:style-name="tablecell">
            <text:p text:style-name="tablealignleft"> Offered Pack Size                           </text:p>
          </table:table-cell>
          <table:table-cell office:value-type="string" table:style-name="tablecell">
            <text:p text:style-name="tablealignleft"> <text:span text:style-name="Strong_20_Emphasis">Mandatory</text:span>. Number greater than zero (default = 1).<text:line-break/>The pack size (number of units in one pack) you are offering. </text:p>
          </table:table-cell>
          <table:table-cell office:value-type="string" table:style-name="tablecell"/>
        </table:table-row>
        <table:table-row>
          <table:table-cell office:value-type="string" table:style-name="tablecell">
            <text:p text:style-name="tablealignleft"> 15             </text:p>
          </table:table-cell>
          <table:table-cell office:value-type="string" table:style-name="tablecell">
            <text:p text:style-name="tablealignleft"> 10(J)              </text:p>
          </table:table-cell>
          <table:table-cell office:value-type="string" table:style-name="tablecell">
            <text:p text:style-name="tablealignleft"> Offered Price per Pack <text:line-break/> [DAT - Deliver at Terminal] </text:p>
          </table:table-cell>
          <table:table-cell office:value-type="string" table:style-name="tablecell">
            <text:p text:style-name="tablealignleft"> <text:span text:style-name="Strong_20_Emphasis">Mandatory</text:span>. The price you are offering for each pack. </text:p>
          </table:table-cell>
          <table:table-cell office:value-type="string" table:style-name="tablecell"/>
        </table:table-row>
        <table:table-row>
          <table:table-cell office:value-type="string" table:style-name="tablecell">
            <text:p text:style-name="tablealignleft"> 16             </text:p>
          </table:table-cell>
          <table:table-cell office:value-type="string" table:style-name="tablecell">
            <text:p text:style-name="tablealignleft"> 10(K)              </text:p>
          </table:table-cell>
          <table:table-cell office:value-type="string" table:style-name="tablecell">
            <text:p text:style-name="tablealignleft"> Currency                </text:p>
          </table:table-cell>
          <table:table-cell office:value-type="string" table:style-name="tablecell">
            <text:p text:style-name="tablealignleft"> <text:span text:style-name="Strong_20_Emphasis">Mandatory</text:span>. The currency of the quoted price. <text:line-break/> Choose the required currency from the dropdown list.<text:line-break/> If the currency does not exist, enter the new currency here manually. </text:p>
          </table:table-cell>
          <table:table-cell office:value-type="string" table:style-name="tablecell"/>
        </table:table-row>
        <table:table-row>
          <table:table-cell office:value-type="string" table:style-name="tablecell">
            <text:p text:style-name="tablealignleft"> 17             </text:p>
          </table:table-cell>
          <table:table-cell office:value-type="string" table:style-name="tablecell">
            <text:p text:style-name="tablealignleft"> 10(L)              </text:p>
          </table:table-cell>
          <table:table-cell office:value-type="string" table:style-name="tablecell">
            <text:p text:style-name="tablealignleft"> Expiry Date             </text:p>
          </table:table-cell>
          <table:table-cell office:value-type="string" table:style-name="tablecell">
            <text:p text:style-name="tablealignleft"> <text:span text:style-name="Strong_20_Emphasis">Mandatory</text:span>. Expiry date of the quoted product, which can be a specific date or an expiry from delivery (e.g. 12 months). This field can be plain text. </text:p>
          </table:table-cell>
          <table:table-cell office:value-type="string" table:style-name="tablecell"/>
        </table:table-row>
        <table:table-row>
          <table:table-cell office:value-type="string" table:style-name="tablecell">
            <text:p text:style-name="tablealignleft"> 18             </text:p>
          </table:table-cell>
          <table:table-cell office:value-type="string" table:style-name="tablecell">
            <text:p text:style-name="tablealignleft"> 10(M)              </text:p>
          </table:table-cell>
          <table:table-cell office:value-type="string" table:style-name="tablecell">
            <text:p text:style-name="tablealignleft"> Delivery Time            </text:p>
          </table:table-cell>
          <table:table-cell office:value-type="string" table:style-name="tablecell">
            <text:p text:style-name="tablealignleft"> <text:span text:style-name="Strong_20_Emphasis">Mandatory</text:span>. Estimated time between the goods leaving the supplier’s premises and delivery to the customer (.e.g. 5 months). </text:p>
          </table:table-cell>
          <table:table-cell office:value-type="string" table:style-name="tablecell"/>
        </table:table-row>
        <table:table-row>
          <table:table-cell office:value-type="string" table:style-name="tablecell">
            <text:p text:style-name="tablealignleft"> 19             </text:p>
          </table:table-cell>
          <table:table-cell office:value-type="string" table:style-name="tablecell">
            <text:p text:style-name="tablealignleft"> 10(N)              </text:p>
          </table:table-cell>
          <table:table-cell office:value-type="string" table:style-name="tablecell">
            <text:p text:style-name="tablealignleft"> Supplier Item Code            </text:p>
          </table:table-cell>
          <table:table-cell office:value-type="string" table:style-name="tablecell">
            <text:p text:style-name="tablealignleft"> <text:span text:style-name="Strong_20_Emphasis">Optional</text:span>. Your supplier item code, if any. </text:p>
          </table:table-cell>
          <table:table-cell office:value-type="string" table:style-name="tablecell"/>
        </table:table-row>
        <table:table-row>
          <table:table-cell office:value-type="string" table:style-name="tablecell">
            <text:p text:style-name="tablealignleft"> 20             </text:p>
          </table:table-cell>
          <table:table-cell office:value-type="string" table:style-name="tablecell">
            <text:p text:style-name="tablealignleft"> 10(O)              </text:p>
          </table:table-cell>
          <table:table-cell office:value-type="string" table:style-name="tablecell">
            <text:p text:style-name="tablealignleft"> Manufacture Name            </text:p>
          </table:table-cell>
          <table:table-cell office:value-type="string" table:style-name="tablecell">
            <text:p text:style-name="tablealignleft"> <text:span text:style-name="Strong_20_Emphasis">Optional</text:span>. Choose the required manufacturer from the dropdown list.<text:line-break/> If the currency does not exist, enter the new manufacturer here manually. </text:p>
          </table:table-cell>
          <table:table-cell office:value-type="string" table:style-name="tablecell"/>
        </table:table-row>
        <table:table-row>
          <table:table-cell office:value-type="string" table:style-name="tablecell">
            <text:p text:style-name="tablealignleft"> 21             </text:p>
          </table:table-cell>
          <table:table-cell office:value-type="string" table:style-name="tablecell">
            <text:p text:style-name="tablealignleft"> 10(P)              </text:p>
          </table:table-cell>
          <table:table-cell office:value-type="string" table:style-name="tablecell">
            <text:p text:style-name="tablealignleft"> Comments            </text:p>
          </table:table-cell>
          <table:table-cell office:value-type="string" table:style-name="tablecell">
            <text:p text:style-name="tablealignleft"> <text:span text:style-name="Strong_20_Emphasis">Optional</text:span>. Enter any comments that should be considered in the evaluation process (e.g. brand provided, quote only applicable if all needle sizes are awarded etc.).</text:p>
          </table:table-cell>
          <table:table-cell office:value-type="string" table:style-name="tablecell"/>
        </table:table-row>
      </table:table>
      <text:h text:style-name="Heading_20_3" text:outline-level="3"><text:bookmark-start text:name="__RefHeading___currency_4"/><text:bookmark-start text:name="currency"/>Currency<text:bookmark-end text:name="__RefHeading___currency_4"/><text:bookmark-end text:name="currency"/></text:h>
      <text:p text:style-name="Text_20_body">This sets the default currency for your quote. Use the available currencies from the dropdown list.</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p text:style-name="tablealignleft">If the currency drop down list shows, the it is a good sign that your Microsoft Excel is OK.</text:p></table:table-cell></table:table-row></table:table></draw:text-box></draw:frame></text:p>
      <text:p text:style-name="Text_20_body"><draw:frame draw:style-name="media" draw:name="1" text:anchor-type="as-char" draw:z-index="1" svg:width="7.9375cm" style:rel-width="100%" svg:height="4.4097222222222cm" style:rel-height="scale"><draw:image xlink:href="Pictures/d8c0fd15d0efed070ab98552a9417819.png" xlink:type="simple" xlink:show="embed" xlink:actuate="onLoad"/></draw:frame></text:p>
      <text:p text:style-name="Text_20_body">If the currency of your choice is missing, it means that the client has never handled this currency before. You may
enter the new currency in this column using the appropriate three letter abbreviation from this link :Currency Abbreviation.</text:p>
      <text:p text:style-name="Text_20_body"><draw:frame draw:style-name="media" draw:name="2" text:anchor-type="as-char" draw:z-index="2" svg:width="10.583333333333cm" svg:height="6.6999327956989cm"><draw:image xlink:href="Pictures/5f7115108992e3354d570b3c1afc6f45.png" xlink:type="simple" xlink:show="embed" xlink:actuate="onLoad"/></draw:frame></text:p>
      <text:p text:style-name="Text_20_body">The image above shows that Canadian dollars  (CAD) is being used for the quote. The excel will present you with an alert and you may continue with the new currency.   </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7_1"/><table:table-row><table:table-cell office:value-type="string" table:style-name="tablecell"><text:p text:style-name="tablealignleft">Chances are on your next tender with the same client, you currency of choice will be present on the excel.</text:p></table:table-cell></table:table-row></table:table></draw:text-box></draw:frame></text:p>
      <text:h text:style-name="Heading_20_3" text:outline-level="3"><text:bookmark-start text:name="__RefHeading___manufacturer_5"/><text:bookmark-start text:name="manufacturer"/>Manufacturer<text:bookmark-end text:name="__RefHeading___manufacturer_5"/><text:bookmark-end text:name="manufacturer"/></text:h>
      <text:p text:style-name="Text_20_body">The name of the manufacturer can be chosen from the drop-down list. Typing the first few characters of the manufacturer's name will show a list of matching manufacturers. Click to select one. </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8_1"/><table:table-row><table:table-cell office:value-type="string" table:style-name="tablecell"><text:p text:style-name="tablealignleft">If the manufacturer drop down list shows, the it is a good sign that your Microsoft Excel is OK.</text:p></table:table-cell></table:table-row></table:table></draw:text-box></draw:frame></text:p>
      <text:p text:style-name="Text_20_body"><draw:frame draw:style-name="media" draw:name="3" text:anchor-type="as-char" draw:z-index="3" svg:width="7.9375cm" style:rel-width="100%" svg:height="7.1098933649289cm" style:rel-height="scale"><draw:image xlink:href="Pictures/242c1a0949425031b98c89c6e58395de.png" xlink:type="simple" xlink:show="embed" xlink:actuate="onLoad"/></draw:frame></text:p>
      <text:p text:style-name="Text_20_body">If the manufacturer does not exist, this means that the client has never processed drugs from the manufacturer that you wish to bid with. Similar to the currency column enter the new manufacturer name and the excel will confirm if you want to continue.</text:p>
      <text:p text:style-name="Text_20_body"><draw:frame draw:style-name="media" draw:name="4" text:anchor-type="as-char" draw:z-index="4" svg:width="10.583333333333cm" svg:height="5.5591155234657cm"><draw:image xlink:href="Pictures/6be4233ad0f8a81c100ac028ce4bd823.png" xlink:type="simple" xlink:show="embed" xlink:actuate="onLoad"/></draw:frame></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9_1"/><table:table-row><table:table-cell office:value-type="string" table:style-name="tablecell"><text:p text:style-name="tablealignleft">Chances are on your next tender with the same client, you manufacturer of choice will be present on the excel.</text:p></table:table-cell></table:table-row></table:table></draw:text-box></draw:frame></text:p>
      <text:h text:style-name="Heading_20_3" text:outline-level="3"><text:bookmark-start text:name="__RefHeading___entry_rules_6"/><text:bookmark-start text:name="entry_rules"/>Entry rules<text:bookmark-end text:name="__RefHeading___entry_rules_6"/><text:bookmark-end text:name="entry_rules"/></text:h>
      <text:list text:style-name="List_20_1" text:continue-numbering="false">
        <text:list-item>
          <text:p text:style-name="LastListParagraph_List_20_1_Content_First"> Leave the row empty / unfilled if you choose not to bid for the item.</text:p>
        </text:list-item>
      </text:list>
      <text:p text:style-name="Text_20_body"><draw:frame draw:style-name="media" draw:name="5" text:anchor-type="as-char" draw:z-index="5" svg:width="26.458333333333cm" style:rel-width="100%" svg:height="2.9166666666667cm" style:rel-height="scale"><draw:image xlink:href="Pictures/3e6a999d0e8ecbfed36b765247855260.png" xlink:type="simple" xlink:show="embed" xlink:actuate="onLoad"/></draw:frame></text:p>
      <text:list text:style-name="List_20_1" text:continue-numbering="false">
        <text:list-item>
          <text:p text:style-name="LastListParagraph_List_20_1_Content_First"> Multiple bids for the same item is allowed by copying and pasting the entire row. The “Internal Line ID” must be part of the copy as it is very important.</text:p>
        </text:list-item>
      </text:list>
      <text:p text:style-name="Text_20_body"><draw:frame draw:style-name="media" draw:name="6" text:anchor-type="as-char" draw:z-index="6" svg:width="26.458333333333cm" style:rel-width="100%" svg:height="4.6677782558807cm" style:rel-height="scale"><draw:image xlink:href="Pictures/170b99763ab90dd400bdc7f161c84391.png" xlink:type="simple" xlink:show="embed" xlink:actuate="onLoad"/></draw:frame></text:p>
      <text:list text:style-name="List_20_1" text:continue-numbering="false">
        <text:list-item>
          <text:p text:style-name="LastListParagraph_List_20_1_Content_First"> Line number is not important and doesn't need to be in any order. </text:p>
        </text:list-item>
      </text:list>
      <text:p text:style-name="Text_20_body"><draw:frame draw:style-name="media" draw:name="7" text:anchor-type="as-char" draw:z-index="7" svg:width="9.2604166666667cm" style:rel-width="100%" svg:height="5.4666330645161cm" style:rel-height="scale"><draw:image xlink:href="Pictures/eeadb513dac9f8cca4f32a3e20c68b11.png" xlink:type="simple" xlink:show="embed" xlink:actuate="onLoad"/></draw:frame></text:p>
      <text:h text:style-name="Heading_20_3" text:outline-level="3"><text:bookmark-start text:name="__RefHeading___tender_submission_7"/><text:bookmark-start text:name="tender_submission"/>Tender Submission<text:bookmark-end text:name="__RefHeading___tender_submission_7"/><text:bookmark-end text:name="tender_submission"/></text:h>
      <text:p text:style-name="Text_20_body">Enter your bid, save it and email the xlsx file to the client as gui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5::08:32</meta:creation-date>
    <dc:creator>Generated</dc:creator>
    <dc:date>2026-09-15T15::08:32</dc:date>
    <dc:language>en-US</dc:language>
    <meta:editing-cycles>1</meta:editing-cycles>
    <meta:editing-duration>PT0S</meta:editing-duration>
    <dc:title>tender_management:supplier_responding_to_tender_via_excel</dc:title>
  </office:meta>
</office:document-meta>
</file>