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nder_management:tender_web_module_for_suppliers"/><text:bookmark-start text:name="__RefHeading___supplier_instructions_for_using_tender_submission_web_interface_1"/><text:bookmark-start text:name="supplier_instructions_for_using_tender_submission_web_interface"/>18.09. Supplier instructions for using tender submission web interface<text:bookmark-end text:name="__RefHeading___supplier_instructions_for_using_tender_submission_web_interface_1"/><text:bookmark-end text:name="supplier_instructions_for_using_tender_submission_web_interface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The Remote Tender website has now been taken over by the Health Supply Hub.
Please follow the link below to participate in the tender. </text:p><text:p text:style-name="Text_20_body">Supplier instruction for submitting bids</text:p></table:table-cell></table:table-row></table:table></draw:text-box></draw:frame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18.08. Tender currencies</text:span> | | Next: <text:span text:style-name="Strong_20_Emphasis">18.10. Using web tenders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1::49:52</meta:creation-date>
    <dc:creator>Generated</dc:creator>
    <dc:date>2026-08-13T11::49:52</dc:date>
    <dc:language>en-US</dc:language>
    <meta:editing-cycles>1</meta:editing-cycles>
    <meta:editing-duration>PT0S</meta:editing-duration>
    <dc:title>tender_management:tender_web_module_for_suppliers</dc:title>
  </office:meta>
</office:document-meta>
</file>