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ips_test:magic_button"/><text:bookmark-start text:name="__RefHeading___allocating_stock_to_customers_-_the_magic_button_1"/><text:bookmark-start text:name="allocating_stock_to_customers_-_the_magic_button"/>30.2. Allocating Stock to Customers - the Magic Button<text:bookmark-end text:name="__RefHeading___allocating_stock_to_customers_-_the_magic_button_1"/><text:bookmark-end text:name="allocating_stock_to_customers_-_the_magic_button"/></text:h>
      <text:p text:style-name="Text_20_body">
<text:line-break/>
<text:line-break/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right">  //  Previous:  <text:span text:style-name="Strong_20_Emphasis">30.1. Customising Item Lists</text:span> </text:p>
          </table:table-cell>
          <table:table-cell office:value-type="string" table:style-name="tablecell"/>
          <table:table-cell office:value-type="string" table:style-name="tablecell">
            <text:p text:style-name="tablealignleft"> Next: <text:span text:style-name="Strong_20_Emphasis">30.3. Reminders</text:span> //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0::52:06</meta:creation-date>
    <dc:creator>Generated</dc:creator>
    <dc:date>2026-09-17T10::52:06</dc:date>
    <dc:language>en-US</dc:language>
    <meta:editing-cycles>1</meta:editing-cycles>
    <meta:editing-duration>PT0S</meta:editing-duration>
    <dc:title>tips_test:magic_button</dc:title>
  </office:meta>
</office:document-meta>
</file>