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3a529ddfbe0f37056548ce877684a474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left" draw:name="0" text:anchor-type="paragraph" draw:z-index="0" svg:width="7.9375cm" style:rel-width="100%" svg:height="1.9314583333333cm" style:rel-height="scale"><draw:image xlink:href="Pictures/3a529ddfbe0f37056548ce877684a474.png" xlink:type="simple" xlink:show="embed" xlink:actuate="onLoad"/></draw:frame> <text:line-break/><text:line-break/><text:line-break/><text:line-break/></text:p>
      <text:h text:style-name="Heading_20_1" text:outline-level="1"><text:bookmark text:name="training:handouts:dashboard"/><text:bookmark-start text:name="__RefHeading___training_handoutthe_dashboard_1"/><text:bookmark-start text:name="training_handoutthe_dashboard"/>Training Handout: The Dashboard<text:bookmark-end text:name="__RefHeading___training_handoutthe_dashboard_1"/><text:bookmark-end text:name="training_handoutthe_dashboard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3T04::30:59</meta:creation-date>
    <dc:creator>Generated</dc:creator>
    <dc:date>2026-09-03T04::30:59</dc:date>
    <dc:language>en-US</dc:language>
    <meta:editing-cycles>1</meta:editing-cycles>
    <meta:editing-duration>PT0S</meta:editing-duration>
    <dc:title>training:handouts:dashboard</dc:title>
  </office:meta>
</office:document-meta>
</file>