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8931ff9a32fa0ae36c907761edca711b.png"/>
  <manifest:file-entry manifest:media-type="image/png" manifest:full-path="Pictures/5a1070f57c9115a7e5b7d99059096489.png"/>
  <manifest:file-entry manifest:media-type="image/png" manifest:full-path="Pictures/2ab9e56f8f5718952fee7df0b76592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dispensing"/><text:bookmark-start text:name="__RefHeading___training_handoutdispensing_1"/><text:bookmark-start text:name="training_handoutdispensing"/>Training Handout: Dispensing<text:bookmark-end text:name="__RefHeading___training_handoutdispensing_1"/><text:bookmark-end text:name="training_handoutdispensing"/></text:h>
      <text:h text:style-name="Heading_20_2" text:outline-level="2"><text:bookmark-start text:name="__RefHeading___dispensary_mode_2"/><text:bookmark-start text:name="dispensary_mode"/>10.01. Dispensary mode<text:bookmark-end text:name="__RefHeading___dispensary_mode_2"/><text:bookmark-end text:name="dispensary_mode"/></text:h>
      <text:p text:style-name="Text_20_body">Dispensary mode allows you to issue medicines to individual patients. It is ideally suited for pharmacies, clinics, hospital dispensaries, and facilities where medicines are supplied to individual patients.</text:p>
      <text:p text:style-name="Text_20_body">In dispensary mode:</text:p>
      <text:list text:style-name="List_20_1" text:continue-numbering="false">
        <text:list-item>
          <text:p text:style-name="List_20_1_Content_First"> Prescription data can be entered into mSupply including:</text:p>
          <text:list text:style-name="List_20_1">
            <text:list-item>
              <text:p text:style-name="List_20_1_Content"> Patient details</text:p>
            </text:list-item>
            <text:list-item>
              <text:p text:style-name="List_20_1_Content"> Prescriber details</text:p>
            </text:list-item>
            <text:list-item>
              <text:p text:style-name="List_20_1_Content"> Prescribed items</text:p>
            </text:list-item>
            <text:list-item>
              <text:p text:style-name="List_20_1_Content_Last"> Item directions which can be quickly selected from standard abbreviations, and edited as necessary.  Item directions can be printed in languages other than English.</text:p>
            </text:list-item>
          </text:list>
        </text:list-item>
      </text:list>
      <text:list text:style-name="List_20_1" text:continue-numbering="false">
        <text:list-item>
          <text:p text:style-name="List_20_1_Content_First"> <text:span text:style-name="Strong_20_Emphasis">Labels</text:span> can be printed with:</text:p>
          <text:list text:style-name="List_20_1">
            <text:list-item>
              <text:p text:style-name="List_20_1_Content"> Item description and quantity issued</text:p>
            </text:list-item>
            <text:list-item>
              <text:p text:style-name="List_20_1_Content"> Patient name</text:p>
            </text:list-item>
            <text:list-item>
              <text:p text:style-name="List_20_1_Content"> Prescriber name</text:p>
            </text:list-item>
            <text:list-item>
              <text:p text:style-name="List_20_1_Content"> Directions</text:p>
            </text:list-item>
            <text:list-item>
              <text:p text:style-name="List_20_1_Content"> Institution name</text:p>
            </text:list-item>
            <text:list-item>
              <text:p text:style-name="List_20_1_Content_Last"> More…</text:p>
            </text:list-item>
          </text:list>
        </text:list-item>
      </text:list>
      <text:list text:style-name="List_20_1" text:continue-numbering="false">
        <text:list-item>
          <text:p text:style-name="List_20_1_Content_First"> Patient histories are recorded, allowing repeat prescriptions to be:</text:p>
          <text:list text:style-name="List_20_1">
            <text:list-item>
              <text:p text:style-name="List_20_1_Content"> Duplicated</text:p>
            </text:list-item>
            <text:list-item>
              <text:p text:style-name="List_20_1_Content_Last"> Repeated</text:p>
            </text:list-item>
          </text:list>
        </text:list-item>
      </text:list>
      <text:list text:style-name="List_20_1" text:continue-numbering="false">
        <text:list-item>
          <text:p text:style-name="LastListParagraph_List_20_1_Content_First"> <text:span text:style-name="Strong_20_Emphasis">Prescription payments</text:span> can be recorded</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Use of Dispensary mode depends on your mSupply registration type. Contact Sustainable Solutions if you wish to upgrade your registration.</text:p></text:list-item><text:list-item><text:p text:style-name="List_20_1_Content"> Regardless of mode, each user can only use those functions for which they have permission. </text:p></text:list-item><text:list-item><text:p text:style-name="List_20_1_Content"> In client-server versions of mSupply, different users can be logged in in different modes at the same time, allowing you to dispense to patients and supply wards, stores, clients or cost centres simultaneously.</text:p></text:list-item><text:list-item><text:p text:style-name="List_20_1_Content_Last"> Users whose permissions allow them to operate in either Store mode or Dispensary mode may change from one to the other by pressing <text:span text:style-name="Emphasis">Ctrl+2</text:span> on the keyboard. Re-entry of the user's password is not necessary.</text:p></text:list-item></text:list></table:table-cell></table:table-row></table:table></draw:text-box></draw:frame></text:p>
      <text:h text:style-name="Heading_20_3" text:outline-level="3"><text:bookmark-start text:name="__RefHeading___activating_dispensary_mode_3"/><text:bookmark-start text:name="activating_dispensary_mode"/>Activating dispensary mode<text:bookmark-end text:name="__RefHeading___activating_dispensary_mode_3"/><text:bookmark-end text:name="activating_dispensary_mode"/></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rior to version 3.5 you controlled dispensary mode for each user, and had to choose <text:span text:style-name="Strong_20_Emphasis">File &gt; Edit users…</text:span> <text:line-break/>Now it's a setting for a store.</text:p></table:table-cell></table:table-row></table:table></draw:text-box></draw:frame></text:p>
      <text:list text:style-name="Numbering_20_1" text:continue-numbering="false">
        <text:list-item>
          <text:p text:style-name="Numbering_20_1_Content_First"> Choose <text:span text:style-name="Strong_20_Emphasis">Special &gt; Show stores…</text:span> from the menus.</text:p>
        </text:list-item>
        <text:list-item>
          <text:p text:style-name="Numbering_20_1_Content"> Double-click on the store you want to set to dispensary mode.</text:p>
        </text:list-item>
        <text:list-item>
          <text:p text:style-name="Numbering_20_1_Content"> Select <text:span text:style-name="Strong_20_Emphasis">Dispensary</text:span> in the drop down list next to the store's code field. </text:p>
        </text:list-item>
        <text:list-item>
          <text:p text:style-name="Numbering_20_1_Content_Last"> Log out of the store and log in again to activate dispensary mode.</text:p>
        </text:list-item>
      </text:list>
      <text:h text:style-name="Heading_20_3" text:outline-level="3"><text:bookmark-start text:name="__RefHeading___setting_dispensary_mode_preferences_4"/><text:bookmark-start text:name="setting_dispensary_mode_preferences"/>Setting dispensary mode preferences<text:bookmark-end text:name="__RefHeading___setting_dispensary_mode_preferences_4"/><text:bookmark-end text:name="setting_dispensary_mode_preferences"/></text:h>
      <text:p text:style-name="Text_20_body">Choose <text:span text:style-name="Strong_20_Emphasis">File &gt; Preferences &gt; Dispensary mode tab</text:span> to set preferences. See the 16.01. General preferences page for details about all the preferences but here are some important preferences to consider: </text:p>
      <text:list text:style-name="List_20_1" text:continue-numbering="false">
        <text:list-item>
          <text:p text:style-name="List_20_1_Content_First"> Ensure the <text:span text:style-name="Strong_20_Emphasis">Show direction entry in dispensary</text:span> box is ticked. This allows users to enter patient directions for dispensed items.</text:p>
        </text:list-item>
        <text:list-item>
          <text:p text:style-name="List_20_1_Content"> Specify what information will be printed on <text:span text:style-name="Strong_20_Emphasis">dispensing labels</text:span>.</text:p>
        </text:list-item>
        <text:list-item>
          <text:p text:style-name="List_20_1_Content"> Specify if you want a <text:span text:style-name="Strong_20_Emphasis">receipt</text:span> to automatically print on labels.</text:p>
        </text:list-item>
        <text:list-item>
          <text:p text:style-name="List_20_1_Content"> Specify if you want mSupply to <text:span text:style-name="Strong_20_Emphasis">auto-generate patient codes</text:span> (alternatively, the user must enter a unique code for each patient).</text:p>
        </text:list-item>
        <text:list-item>
          <text:p text:style-name="List_20_1_Content"> Specify if a <text:span text:style-name="Strong_20_Emphasis">prescriber</text:span> must be entered for each prescription.</text:p>
        </text:list-item>
        <text:list-item>
          <text:p text:style-name="List_20_1_Content_Last"> Specify if you want to be able to <text:span text:style-name="Strong_20_Emphasis">receive payments</text:span> from the prescription window.</text:p>
        </text:list-item>
      </text:list>
      <text:p text:style-name="Text_20_body"><draw:frame draw:style-name="mediacenter" draw:name="1" text:anchor-type="paragraph" draw:z-index="1" svg:width="15.875cm" svg:height="10.345722087379cm"><draw:image xlink:href="Pictures/8931ff9a32fa0ae36c907761edca711b.png" xlink:type="simple" xlink:show="embed" xlink:actuate="onLoad"/></draw:frame></text:p>
      <text:h text:style-name="Heading_20_3" text:outline-level="3"><text:bookmark-start text:name="__RefHeading___what_changes_in_dispensary_mode_5"/><text:bookmark-start text:name="what_changes_in_dispensary_mode"/>What changes in dispensary mode?<text:bookmark-end text:name="__RefHeading___what_changes_in_dispensary_mode_5"/><text:bookmark-end text:name="what_changes_in_dispensary_mode"/></text:h>
      <text:p text:style-name="Text_20_body">Most of the things you can do in store mode are also available in dispensary mode. The main differences are:</text:p>
      <text:list text:style-name="List_20_1" text:continue-numbering="false">
        <text:list-item>
          <text:p text:style-name="List_20_1_Content_First"> The <text:span text:style-name="Strong_20_Emphasis">Customer</text:span> menu becomes the <text:span text:style-name="Strong_20_Emphasis">Patient</text:span> menu; and</text:p>
        </text:list-item>
        <text:list-item>
          <text:p text:style-name="List_20_1_Content"> The <text:span text:style-name="Strong_20_Emphasis">Customers</text:span> tab on the navigator becomes the <text:span text:style-name="Strong_20_Emphasis">Patients</text:span> tab, which has a slightly different selection of icons</text:p>
        </text:list-item>
        <text:list-item>
          <text:p text:style-name="List_20_1_Content_Last"> The windows displayed are appropriate for dispensing medicines to individual patients. For example, a patient's dispensing history is maintained and you can also record patient notes (e.g. allergies).</text:p>
        </text:list-item>
      </text:list>
      <text:p text:style-name="Text_20_body">Note that a facility using dispensary mode can distribute stock to both patients <text:span text:style-name="Strong_20_Emphasis">and</text:span> customers (e.g. hospital wards, outreach programs), and can still handle customer requisitions.</text:p>
      <text:p text:style-name="Text_20_body"><draw:frame draw:style-name="mediacenter" draw:name="2" text:anchor-type="paragraph" draw:z-index="2" svg:width="6.9320833333333cm" style:rel-width="100%" svg:height="5.9002083333333cm" style:rel-height="scale"><draw:image xlink:href="Pictures/5a1070f57c9115a7e5b7d99059096489.png" xlink:type="simple" xlink:show="embed" xlink:actuate="onLoad"/></draw:frame></text:p>
      <text:p text:style-name="Text_20_body"><draw:frame draw:style-name="mediacenter" draw:name="3" text:anchor-type="paragraph" draw:z-index="3" svg:width="15.875cm" svg:height="11.562635281385cm"><draw:image xlink:href="Pictures/2ab9e56f8f5718952fee7df0b765924d.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0. Dispensing Goods</text:span> | | Next: <text:span text:style-name="Strong_20_Emphasis">10.02. Prescription entry</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3::33:57</meta:creation-date>
    <dc:creator>Generated</dc:creator>
    <dc:date>2026-08-14T03::33:57</dc:date>
    <dc:language>en-US</dc:language>
    <meta:editing-cycles>1</meta:editing-cycles>
    <meta:editing-duration>PT0S</meta:editing-duration>
    <dc:title>training:handouts:dispensing</dc:title>
  </office:meta>
</office:document-meta>
</file>