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ca3065e40eea54cdfbbe0dc1f71740.png"/>
  <manifest:file-entry manifest:media-type="image/png" manifest:full-path="Pictures/4f27905befc56238506d7d4244aeebac.png"/>
  <manifest:file-entry manifest:media-type="image/png" manifest:full-path="Pictures/d70c3d67be5c406f3c1b782bfb12d9a2.png"/>
  <manifest:file-entry manifest:media-type="image/jpeg" manifest:full-path="Pictures/7e0af10aac2a81406b4d7a4daf3815ae.jpg"/>
  <manifest:file-entry manifest:media-type="image/jpeg" manifest:full-path="Pictures/4b40bd07fb63621727060e69f5a3bcb8.jpg"/>
  <manifest:file-entry manifest:media-type="image/jpeg" manifest:full-path="Pictures/9cea052988a1c127f9a22a7cc1d7c175.jpg"/>
  <manifest:file-entry manifest:media-type="image/jpeg" manifest:full-path="Pictures/bbc13e503c6bc7744cdd639c14c3be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creating_viewing_items"/><text:bookmark-start text:name="__RefHeading___creating_and_viewing_items_1"/><text:bookmark-start text:name="creating_and_viewing_items"/>3.05. Creating and viewing items<text:bookmark-end text:name="__RefHeading___creating_and_viewing_items_1"/><text:bookmark-end text:name="creating_and_viewing_items"/></text:h>
      <text:h text:style-name="Heading_20_3" text:outline-level="3"><text:bookmark-start text:name="__RefHeading___creating_a_new_item_2"/><text:bookmark-start text:name="creating_a_new_item"/>Creating a new item<text:bookmark-end text:name="__RefHeading___creating_a_new_item_2"/><text:bookmark-end text:name="creating_a_new_item"/></text:h>
      <text:p text:style-name="Text_20_body">For this section of the tutorial, we are going to add two new items to our mSupply® database.
From the Navigator's opening screen, click on <text:span text:style-name="Strong_20_Emphasis">Item</text:span>, the 3rd of the large icons near the top of the screen</text:p>
      <text:p text:style-name="Text_20_body"><draw:frame draw:style-name="mediacenter" draw:name="0" text:anchor-type="paragraph" draw:z-index="0" svg:width="13.758333333333cm" svg:height="2.0108333333333cm"><draw:image xlink:href="Pictures/0fca3065e40eea54cdfbbe0dc1f71740.png" xlink:type="simple" xlink:show="embed" xlink:actuate="onLoad"/></draw:frame></text:p>
      <text:p text:style-name="Text_20_body">and the following screen appears:</text:p>
      <text:p text:style-name="Text_20_body"><draw:frame draw:style-name="mediacenter" draw:name="1" text:anchor-type="paragraph" draw:z-index="1" svg:width="22.939375cm" style:rel-width="100%" svg:height="16.060208333333cm" style:rel-height="scale"><draw:image xlink:href="Pictures/4f27905befc56238506d7d4244aeebac.png" xlink:type="simple" xlink:show="embed" xlink:actuate="onLoad"/></draw:frame></text:p>
      <text:list text:style-name="List_20_1" text:continue-numbering="false">
        <text:list-item>
          <text:p text:style-name="List_20_1_Content_First"> Click on the <text:span text:style-name="Strong_20_Emphasis">New item</text:span> icon</text:p>
        </text:list-item>
        <text:list-item>
          <text:p text:style-name="List_20_1_Content_Last"> You are presented with a window with a number of fields to enter:</text:p>
        </text:list-item>
      </text:list>
      <text:p text:style-name="Text_20_body"><draw:frame draw:style-name="mediacenter" draw:name="2" text:anchor-type="paragraph" draw:z-index="2" svg:width="15.663333333333cm" svg:height="10.212916666667cm"><draw:image xlink:href="Pictures/d70c3d67be5c406f3c1b782bfb12d9a2.png" xlink:type="simple" xlink:show="embed" xlink:actuate="onLoad"/></draw:frame></text:p>
      <text:p text:style-name="Text_20_body">Below is a list of fields and the text to be entered into each field. Use the Tab key to advance from field to field or, using the mouse, click on the field you want to edit.</text:p>
      <text:p text:style-name="Text_20_body"><text:span text:style-name="Strong_20_Emphasis">Type: </text:span>The default entry <text:span text:style-name="Strong_20_Emphasis">normal</text:span> is shown in the drop-down list, and should not be changed.</text:p>
      <text:p text:style-name="Text_20_body"><text:span text:style-name="Strong_20_Emphasis">Item code:</text:span> Enter <text:span text:style-name="Strong_20_Emphasis">amo500c</text:span> then press the Tab key to advance to the next field.</text:p>
      <text:p text:style-name="Text_20_body"><text:span text:style-name="Strong_20_Emphasis">Item name:</text:span> Enter <text:span text:style-name="Strong_20_Emphasis">Amoxycillin 500mg tab/cap</text:span> then press the Tab key to advance to the next field</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Continue to use the <text:span text:style-name="Emphasis">Tab</text:span> key for the rest of the tutorial when you need to advance to the next field.</text:p></table:table-cell></table:table-row></table:table></draw:text-box></draw:frame></text:p>
      <text:p text:style-name="Text_20_body"><text:span text:style-name="Strong_20_Emphasis">Units: </text:span>“None” is displayed by default. The options are: <text:span text:style-name="Emphasis">unit</text:span>, <text:span text:style-name="Emphasis">ea</text:span> (for each), <text:span text:style-name="Emphasis">gm</text:span> and <text:span text:style-name="Emphasis">ml</text:span>.</text:p>
      <text:p text:style-name="Text_20_body"><text:span text:style-name="Strong_20_Emphasis">Price list: </text:span>Click in the box so a check appears in it. This means that when we export a price list, the price for this item will be included.</text:p>
      <text:p text:style-name="Text_20_body"><text:span text:style-name="Strong_20_Emphasis">Shelf location: </text:span>Enter <text:span text:style-name="Strong_20_Emphasis">a3.</text:span> Amoxycillin is stored on shelf 3 in the “a” section of our imaginary store. Note that “A” is interpreted differently from “a”, so it is recommended to be consistent and use either all upper case or all lower case letters for entering shelf locations.</text:p>
      <text:p text:style-name="Text_20_body"><text:span text:style-name="Strong_20_Emphasis">Preferred pack size: </text:span>Enter <text:span text:style-name="Strong_20_Emphasis">100</text:span>. This means we want a 100 unit pack to be our standard for comparing prices of this item.</text:p>
      <text:p text:style-name="Text_20_body"><text:span text:style-name="Strong_20_Emphasis">Category: </text:span>If a list of categories has been defined, this field allows the item which is being added to be placed in its appropriate category.</text:p>
      <text:p text:style-name="Text_20_body"><text:span text:style-name="Strong_20_Emphasis">Normal stock, Critical stock, Essential drug, ATC category, DDD value, DDD factor, Weight, Non stock item, Default customer: </text:span>For this tutorial, ignore these fields and leave them blank.</text:p>
      <text:p text:style-name="Text_20_body">Click the <text:span text:style-name="Strong_20_Emphasis">OK &amp; Next</text:span> button to add this item to mSupply®. The window's fields will clear allowing you to add a further item.</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you have no more items to add, click the <text:span text:style-name="Emphasis">OK</text:span> button to add only the item just added and exit. If you accidentally click <text:span text:style-name="Emphasis">OK &amp; Next</text:span> and then want to exit, just click the <text:span text:style-name="Emphasis">Cancel</text:span> button. The Amoxycillin 500mg tab/cap would still be entered, as it was saved when you pressed the <text:span text:style-name="Emphasis">OK &amp; Next</text:span> button.</text:p></table:table-cell></table:table-row></table:table></draw:text-box></draw:frame></text:p>
      <text:p text:style-name="Text_20_body">Proceed to add a further item with the following details:</text:p>
      <text:p text:style-name="Text_20_body">Note that if you make a mistake, you can click in a field and edit the value.</text:p>
      <table:table table:style-name="Table">
        <table:table-column/>
        <table:table-column/>
        <table:table-row>
          <table:table-cell office:value-type="string" table:style-name="tableheader">
            <text:p text:style-name="Table_20_Heading"> Field                </text:p>
          </table:table-cell>
          <table:table-cell office:value-type="string" table:style-name="tableheader">
            <text:p text:style-name="Table_20_Heading"> Enter….                      </text:p>
          </table:table-cell>
        </table:table-row>
        <table:table-row>
          <table:table-cell office:value-type="string" table:style-name="tablecell">
            <text:p text:style-name="tablealignleft"> Item code            </text:p>
          </table:table-cell>
          <table:table-cell office:value-type="string" table:style-name="tablecell">
            <text:p text:style-name="tablealignleft"> “amo125s”                      </text:p>
          </table:table-cell>
        </table:table-row>
        <table:table-row>
          <table:table-cell office:value-type="string" table:style-name="tablecell">
            <text:p text:style-name="tablealignleft"> Item name            </text:p>
          </table:table-cell>
          <table:table-cell office:value-type="string" table:style-name="tablecell">
            <text:p text:style-name="tablealignleft"> “Amoxycillin 125mg/5ml syrup”  </text:p>
          </table:table-cell>
        </table:table-row>
        <table:table-row>
          <table:table-cell office:value-type="string" table:style-name="tablecell">
            <text:p text:style-name="tablealignleft"> Units                </text:p>
          </table:table-cell>
          <table:table-cell office:value-type="string" table:style-name="tablecell">
            <text:p text:style-name="tablealignleft"> “mL”                           </text:p>
          </table:table-cell>
        </table:table-row>
        <table:table-row>
          <table:table-cell office:value-type="string" table:style-name="tablecell">
            <text:p text:style-name="tablealignleft"> Price list           </text:p>
          </table:table-cell>
          <table:table-cell office:value-type="string" table:style-name="tablecell">
            <text:p text:style-name="tablealignleft"> check the check box.           </text:p>
          </table:table-cell>
        </table:table-row>
        <table:table-row>
          <table:table-cell office:value-type="string" table:style-name="tablecell">
            <text:p text:style-name="tablealignleft"> Shelf location       </text:p>
          </table:table-cell>
          <table:table-cell office:value-type="string" table:style-name="tablecell">
            <text:p text:style-name="tablealignleft"> enter “a7”.                    </text:p>
          </table:table-cell>
        </table:table-row>
        <table:table-row>
          <table:table-cell office:value-type="string" table:style-name="tablecell">
            <text:p text:style-name="tablealignleft"> Preferred pack size  </text:p>
          </table:table-cell>
          <table:table-cell office:value-type="string" table:style-name="tablecell">
            <text:p text:style-name="tablealignleft"> enter “60”.                    </text:p>
          </table:table-cell>
        </table:table-row>
      </table:table>
      <text:p text:style-name="Text_20_body">Click <text:span text:style-name="Emphasis">OK</text:span> now that you have added the item, then click <text:span text:style-name="Emphasis">Cancel</text:span> to exit the window.</text:p>
      <text:p text:style-name="Text_20_body">Congratulations! You have now added 2 items to our example data file. Let's go and see how to find them.</text:p>
      <text:h text:style-name="Heading_20_3" text:outline-level="3"><text:bookmark-start text:name="__RefHeading___viewing_item_details_3"/><text:bookmark-start text:name="viewing_item_details"/>Viewing item details<text:bookmark-end text:name="__RefHeading___viewing_item_details_3"/><text:bookmark-end text:name="viewing_item_details"/></text:h>
      <text:p text:style-name="Text_20_body">Click on <text:span text:style-name="Strong_20_Emphasis">Show items</text:span> from the Navigator's Item screen.</text:p>
      <text:p text:style-name="Text_20_body"><draw:frame draw:style-name="mediacenter" draw:name="3" text:anchor-type="paragraph" draw:z-index="3" svg:width="22.489583333333cm" style:rel-width="100%" svg:height="15.490536803966cm" style:rel-height="scale"><draw:image xlink:href="Pictures/7e0af10aac2a81406b4d7a4daf3815ae.jpg" xlink:type="simple" xlink:show="embed" xlink:actuate="onLoad"/></draw:frame></text:p>
      <text:p text:style-name="Text_20_body">You will be presented with a window to find items:</text:p>
      <text:p text:style-name="Text_20_body"><draw:frame draw:style-name="mediacenter" draw:name="4" text:anchor-type="paragraph" draw:z-index="4" svg:width="12.567708333333cm" svg:height="7.1650383141762cm"><draw:image xlink:href="Pictures/4b40bd07fb63621727060e69f5a3bcb8.jpg" xlink:type="simple" xlink:show="embed" xlink:actuate="onLoad"/></draw:frame></text:p>
      <text:list text:style-name="List_20_1" text:continue-numbering="false">
        <text:list-item>
          <text:p text:style-name="List_20_1_Content_First"> Type “a” into the text entry area, then click the <text:span text:style-name="Emphasis"> Find</text:span> button.</text:p>
        </text:list-item>
        <text:list-item>
          <text:p text:style-name="List_20_1_Content_Last"> A list of all the items whose name or code starts with “a” is shown.</text:p>
        </text:list-item>
      </text:list>
      <text:p text:style-name="Text_20_body"><draw:frame draw:style-name="mediacenter" draw:name="5" text:anchor-type="paragraph" draw:z-index="5" svg:width="19.341041666667cm" style:rel-width="100%" svg:height="11.668125cm" style:rel-height="scale"><draw:image xlink:href="Pictures/9cea052988a1c127f9a22a7cc1d7c175.jpg" xlink:type="simple" xlink:show="embed" xlink:actuate="onLoad"/></draw:frame></text:p>
      <text:list text:style-name="List_20_1" text:continue-numbering="false">
        <text:list-item>
          <text:p text:style-name="List_20_1_Content_First"> We will choose the Amoxycillin 250mg tabs/caps - an item that was already in the example data file. To choose the item, double-click anywhere on its line in the window.</text:p>
        </text:list-item>
        <text:list-item>
          <text:p text:style-name="List_20_1_Content_Last"> You will now be presented with a window that displays a lot of information about “Amoxycillin 250mg tab/caps”. From this window you can see stock on hand, view and edit supplier quotations, view usage for this item for the last 24 months, view backorders, view, add and edit notes for this item. Phew!</text:p>
        </text:list-item>
      </text:list>
      <text:p text:style-name="Text_20_body"><draw:frame draw:style-name="mediacenter" draw:name="6" text:anchor-type="paragraph" draw:z-index="6" svg:width="19.552708333333cm" style:rel-width="100%" svg:height="12.911666666667cm" style:rel-height="scale"><draw:image xlink:href="Pictures/bbc13e503c6bc7744cdd639c14c3be0e.jpg" xlink:type="simple" xlink:show="embed" xlink:actuate="onLoad"/></draw:frame></text:p>
      <text:list text:style-name="List_20_1" text:continue-numbering="false">
        <text:list-item>
          <text:p text:style-name="List_20_1_Content_First"> At this stage, we only want to know how to view the information. For an explanation of all the information displayed see Item Edit - General Options</text:p>
        </text:list-item>
        <text:list-item>
          <text:p text:style-name="List_20_1_Content"> When you have finished viewing the information, click the<text:span text:style-name="Emphasis"> OK</text:span> button to return to the list of items.</text:p>
        </text:list-item>
        <text:list-item>
          <text:p text:style-name="List_20_1_Content_Last"> If you want to view a different item, you can double-click its line. Otherwise click the X button in the top right corner (on Windows) or the top left corner (on a Mac) to exit to the <text:span text:style-name="Strong_20_Emphasis">Navigator</text:span>.</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3.04. Navigator</text:span> | | Next: <text:span text:style-name="Strong_20_Emphasis">3.06. Customers and supplier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53:13</meta:creation-date>
    <dc:creator>Generated</dc:creator>
    <dc:date>2026-08-22T21::53:13</dc:date>
    <dc:language>en-US</dc:language>
    <meta:editing-cycles>1</meta:editing-cycles>
    <meta:editing-duration>PT0S</meta:editing-duration>
    <dc:title>tutorial:creating_viewing_items</dc:title>
  </office:meta>
</office:document-meta>
</file>