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7845df0a99a8cc3740b5e77a4db4058.png"/>
  <manifest:file-entry manifest:media-type="image/png" manifest:full-path="Pictures/c0ba779d8cec5c4c180e9b4f7c78a52f.png"/>
  <manifest:file-entry manifest:media-type="image/png" manifest:full-path="Pictures/8afac1a37755a21628bf6c0312d672d1.png"/>
  <manifest:file-entry manifest:media-type="image/png" manifest:full-path="Pictures/d43daafc7b982e0713c90bd566842aa0.png"/>
  <manifest:file-entry manifest:media-type="image/png" manifest:full-path="Pictures/020847ec550710b7bf211badeca21be9.png"/>
  <manifest:file-entry manifest:media-type="image/png" manifest:full-path="Pictures/84e6f84e4a68ea0b112f4cc852f9951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9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al:customers_suppliers_contacts"/><text:bookmark-start text:name="__RefHeading___customers_suppliers_and_contacts_1"/><text:bookmark-start text:name="customers_suppliers_and_contacts"/>3.06. Customers, suppliers, and contacts<text:bookmark-end text:name="__RefHeading___customers_suppliers_and_contacts_1"/><text:bookmark-end text:name="customers_suppliers_and_contacts"/></text:h>
      <text:h text:style-name="Heading_20_3" text:outline-level="3"><text:bookmark-start text:name="__RefHeading___adding_a_customer_or_supplier_2"/><text:bookmark-start text:name="adding_a_customer_or_supplier"/>Adding a customer or supplier<text:bookmark-end text:name="__RefHeading___adding_a_customer_or_supplier_2"/><text:bookmark-end text:name="adding_a_customer_or_supplier"/></text:h>
      <text:p text:style-name="Text_20_body">For this tutorial example, we will first add a new supplier, then add a new customer.</text:p>
      <text:h text:style-name="Heading_20_4" text:outline-level="4"><text:bookmark-start text:name="__RefHeading___adding_a_supplier_3"/><text:bookmark-start text:name="adding_a_supplier"/>Adding a supplier<text:bookmark-end text:name="__RefHeading___adding_a_supplier_3"/><text:bookmark-end text:name="adding_a_supplier"/></text:h>
      <text:p text:style-name="Text_20_body">From the Navigator's opening screen, click on the 2nd of the large icons, <text:span text:style-name="Strong_20_Emphasis">Suppliers</text:span> tab, then on the <text:span text:style-name="Strong_20_Emphasis">New Supplier</text:span></text:p>
      <text:p text:style-name="Text_20_body">You will be shown this window to enter the details:</text:p>
      <text:p text:style-name="Text_20_body"><draw:frame draw:style-name="mediacenter" draw:name="0" text:anchor-type="paragraph" draw:z-index="0" svg:width="22.489583333333cm" style:rel-width="100%" svg:height="14.683079434168cm" style:rel-height="scale"><draw:image xlink:href="Pictures/07845df0a99a8cc3740b5e77a4db4058.png" xlink:type="simple" xlink:show="embed" xlink:actuate="onLoad"/></draw:frame></text:p>
      <text:p text:style-name="Text_20_body">You can now enter the details for your new Supplier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Field                            </text:p>
          </table:table-cell>
          <table:table-cell office:value-type="string" table:style-name="tableheader">
            <text:p text:style-name="Table_20_Heading"> What to do…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ode                             </text:p>
          </table:table-cell>
          <table:table-cell office:value-type="string" table:style-name="tablecell">
            <text:p text:style-name="tablealignleft"> Enter “Acmep” to identify the Supplier (Acme Pharmaceuticals). <text:line-break/>You need to choose a unique code for each name.<text:line-break/> Try to choose a logical system, as the code is used to look up the Supplier (or Customer) when you are entering invoice data.<text:line-break/> (for example, try to start the code with at least the first three letters of the Supplier name)  </text:p>
          </table:table-cell>
        </table:table-row>
        <table:table-row>
          <table:table-cell office:value-type="string" table:style-name="tablecell">
            <text:p text:style-name="tablealignleft"> Charge to                        </text:p>
          </table:table-cell>
          <table:table-cell office:value-type="string" table:style-name="tablecell">
            <text:p text:style-name="tablealignleft"> Enter “Acmep” again. This field is only used when exporting data to an<text:line-break/> accounting program - this code must match the code<text:line-break/> you use for the supplier in your accounting program.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ame                             </text:p>
          </table:table-cell>
          <table:table-cell office:value-type="string" table:style-name="tablecell">
            <text:p text:style-name="tablealignleft"> Enter “Acme Pharmaceuticals” - the name of our supplier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aster ID                        </text:p>
          </table:table-cell>
          <table:table-cell office:value-type="string" table:style-name="tablecell">
            <text:p text:style-name="tablealignleft"> Ignore for now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 table:number-columns-spanned="2">
            <text:p text:style-name="tablealignleft"> Category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Customer check box               </text:p>
          </table:table-cell>
          <table:table-cell office:value-type="string" table:style-name="tablecell">
            <text:p text:style-name="tablealignleft"> Leave this box unchecked, as we are entering a new Supplier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upplier check box               </text:p>
          </table:table-cell>
          <table:table-cell office:value-type="string" table:style-name="tablecell">
            <text:p text:style-name="tablealignleft"> As you chose “new supplier” this box is already checked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anufacturer                     </text:p>
          </table:table-cell>
          <table:table-cell office:value-type="string" table:style-name="tablecell">
            <text:p text:style-name="tablealignleft"> Leave unchecked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enchmark                        </text:p>
          </table:table-cell>
          <table:table-cell office:value-type="string" table:style-name="tablecell">
            <text:p text:style-name="tablealignleft"> Leave unchecked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 table:number-columns-spanned="2">
            <text:p text:style-name="tablealignleft"> Contact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Email, Web site etc.             </text:p>
          </table:table-cell>
          <table:table-cell office:value-type="string" table:style-name="tablecell">
            <text:p text:style-name="tablealignleft"> Fill in with the appropriate details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 table:number-columns-spanned="2">
            <text:p text:style-name="tablealignleft"> Status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Hold checkbox                    </text:p>
          </table:table-cell>
          <table:table-cell office:value-type="string" table:style-name="tablecell">
            <text:p text:style-name="tablealignleft"> If this box is checked for supplier or customer, that particular supplier or customer can neither supply nor be supplied with items.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referred checkbox               </text:p>
          </table:table-cell>
          <table:table-cell office:value-type="string" table:style-name="tablecell">
            <text:p text:style-name="tablealignleft"> Leave unchecked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rice Category                   </text:p>
          </table:table-cell>
          <table:table-cell office:value-type="string" table:style-name="tablecell">
            <text:p text:style-name="tablealignleft"> This applies to customers. It is possible to assign multiple sell prices to customers. Leave it set to “A”.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 table:number-columns-spanned="2">
            <text:p text:style-name="tablealignleft"> Supplier details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Currency                         </text:p>
          </table:table-cell>
          <table:table-cell office:value-type="string" table:style-name="tablecell">
            <text:p text:style-name="tablealignleft"> The field is automatically filled in with “Nrs”<text:line-break/>(=Nepali rupees - the default currency in our example data).<text:line-break/> This is the currency that this supplier will use to bill us.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argin                           </text:p>
          </table:table-cell>
          <table:table-cell office:value-type="string" table:style-name="tablecell">
            <text:p text:style-name="tablealignleft"> Enter “10”. Items purchased from this supplier will have a 10% <text:line-break/>margin added to calculate the selling price.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Freight factor                   </text:p>
          </table:table-cell>
          <table:table-cell office:value-type="string" table:style-name="tablecell">
            <text:p text:style-name="tablealignleft"> Enter “1”. Acme Pharmaceuticals does not charge any freight to us.<text:line-break/>Their prices are “CIF”(Cost, Insurance &amp; Freight to named port). This field is only used for comparing quotations from suppliers <text:line-break/>- it is not used for actual invoices.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 table:number-columns-spanned="2">
            <text:p text:style-name="tablealignleft"> Other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Category 1-6                     </text:p>
          </table:table-cell>
          <table:table-cell office:value-type="string" table:style-name="tablecell">
            <text:p text:style-name="tablealignleft"> Ignore for now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ustom 1-3                       </text:p>
          </table:table-cell>
          <table:table-cell office:value-type="string" table:style-name="tablecell">
            <text:p text:style-name="tablealignleft"> Ignore for now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Flag                             </text:p>
          </table:table-cell>
          <table:table-cell office:value-type="string" table:style-name="tablecell">
            <text:p text:style-name="tablealignleft"> Ignore for now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omment                          </text:p>
          </table:table-cell>
          <table:table-cell office:value-type="string" table:style-name="tablecell">
            <text:p text:style-name="tablealignleft"> You can enter a brief note here (Ignore it for now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rint invoices                   </text:p>
          </table:table-cell>
          <table:table-cell office:value-type="string" table:style-name="tablecell">
            <text:p text:style-name="tablealignleft"> Ignore for now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 table:number-columns-spanned="2">
            <text:p text:style-name="tablealignleft"> Address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Address, Main &amp; Postal address.  </text:p>
          </table:table-cell>
          <table:table-cell office:value-type="string" table:style-name="tablecell">
            <text:p text:style-name="tablealignleft"> You can complete these with appropriate values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</table:table>
      <text:p text:style-name="Text_20_body">If you are satisfied with the details, click <text:span text:style-name="Strong_20_Emphasis">OK</text:span> . You will be returned to the mSupply® startup screen.</text:p>
      <text:h text:style-name="Heading_20_4" text:outline-level="4"><text:bookmark-start text:name="__RefHeading___adding_a_customer_4"/><text:bookmark-start text:name="adding_a_customer"/>Adding a customer<text:bookmark-end text:name="__RefHeading___adding_a_customer_4"/><text:bookmark-end text:name="adding_a_customer"/></text:h>
      <text:p text:style-name="Text_20_body">From the Navigator's opening screen, click on the 1st of the large icons, <text:span text:style-name="Emphasis"> Customers</text:span>, near the top of the screen, and then click on “New Customer” from the Navigator screen that appears. You will be presented with a window similar to the <text:span text:style-name="Emphasis">New Supplier</text:span> one above to enter the details:</text:p>
      <text:p text:style-name="Text_20_body">Fill in the fields as follows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                  Field                     </text:p>
          </table:table-cell>
          <table:table-cell office:value-type="string" table:style-name="tableheader">
            <text:p text:style-name="Table_20_Heading">                                                                What to do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ode                                         </text:p>
          </table:table-cell>
          <table:table-cell office:value-type="string" table:style-name="tablecell">
            <text:p text:style-name="tablealignleft"> Enter “bluec”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harge to                                    </text:p>
          </table:table-cell>
          <table:table-cell office:value-type="string" table:style-name="tablecell">
            <text:p text:style-name="tablealignleft"> Enter “bluec”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ame                                         </text:p>
          </table:table-cell>
          <table:table-cell office:value-type="string" table:style-name="tablecell">
            <text:p text:style-name="tablealignleft"> Enter “Blue Cross Hospital” - the name of our customer.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aster ID                                    </text:p>
          </table:table-cell>
          <table:table-cell office:value-type="string" table:style-name="tablecell">
            <text:p text:style-name="tablealignleft"> Ignore for now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 table:number-columns-spanned="2">
            <text:p text:style-name="tablealignleft"> Category                                                                                                                                      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Customer check box                           </text:p>
          </table:table-cell>
          <table:table-cell office:value-type="string" table:style-name="tablecell">
            <text:p text:style-name="tablealignleft"> As you chose “new customer” this box is already checked.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upplier check box                           </text:p>
          </table:table-cell>
          <table:table-cell office:value-type="string" table:style-name="tablecell">
            <text:p text:style-name="tablealignleft"> Leave this box unchecked, as we are not entering a new Supplier.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anufacturer, Benchmark check boxes          </text:p>
          </table:table-cell>
          <table:table-cell office:value-type="string" table:style-name="tablecell">
            <text:p text:style-name="tablealignleft"> Leave these unchecked too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 table:number-columns-spanned="2">
            <text:p text:style-name="tablealignleft"> Status                                                                                                                                        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Hold checkbox                                </text:p>
          </table:table-cell>
          <table:table-cell office:value-type="string" table:style-name="tablecell">
            <text:p text:style-name="tablealignleft"> If this box is checked for supplier or customer,<text:line-break/> that particular supplier or customer can neither supply nor be supplied with items.  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rice Category                               </text:p>
          </table:table-cell>
          <table:table-cell office:value-type="string" table:style-name="tablecell">
            <text:p text:style-name="tablealignleft"> This applies to customers. It is possible to assign multiple sell prices to customers. Leave it set to “A”.                              </text:p>
          </table:table-cell>
        </table:table-row>
        <table:table-row>
          <table:table-cell office:value-type="string" table:style-name="tablecell" table:number-columns-spanned="2">
            <text:p text:style-name="tablealignleft"> Contact                                                                                                                                       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email, web site, etc.                        </text:p>
          </table:table-cell>
          <table:table-cell office:value-type="string" table:style-name="tablecell">
            <text:p text:style-name="tablealignleft"> You can complete these with appropriate values.                                                                                          </text:p>
          </table:table-cell>
        </table:table-row>
        <table:table-row>
          <table:table-cell office:value-type="string" table:style-name="tablecell" table:number-columns-spanned="2">
            <text:p text:style-name="tablealignleft"> Other                                                                                                                                         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Category 1-6                                 </text:p>
          </table:table-cell>
          <table:table-cell office:value-type="string" table:style-name="tablecell">
            <text:p text:style-name="tablealignleft"> Ignore for now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ustom 1-3                                   </text:p>
          </table:table-cell>
          <table:table-cell office:value-type="string" table:style-name="tablecell">
            <text:p text:style-name="tablealignleft"> Ignore for now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Flag                                         </text:p>
          </table:table-cell>
          <table:table-cell office:value-type="string" table:style-name="tablecell">
            <text:p text:style-name="tablealignleft"> Ignore for now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omment                                      </text:p>
          </table:table-cell>
          <table:table-cell office:value-type="string" table:style-name="tablecell">
            <text:p text:style-name="tablealignleft"> You can enter a brief note here (Ignore it for now)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rint invoices                               </text:p>
          </table:table-cell>
          <table:table-cell office:value-type="string" table:style-name="tablecell">
            <text:p text:style-name="tablealignleft"> Ignore for now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 table:number-columns-spanned="2">
            <text:p text:style-name="tablealignleft"> Addresses                                                                                                                                     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Address, Main, Postal and Shipping address.  </text:p>
          </table:table-cell>
          <table:table-cell office:value-type="string" table:style-name="tablecell">
            <text:p text:style-name="tablealignleft"> You can complete these with appropriate values.                                                                                          </text:p>
          </table:table-cell>
        </table:table-row>
      </table:table>
      <text:p text:style-name="Text_20_body">Click the <text:span text:style-name="Emphasis"> OK</text:span> button to save the details and exit the window.</text:p>
      <text:h text:style-name="Heading_20_3" text:outline-level="3"><text:bookmark-start text:name="__RefHeading___editing_a_customer_or_supplier_5"/><text:bookmark-start text:name="editing_a_customer_or_supplier"/>Editing a customer or supplier<text:bookmark-end text:name="__RefHeading___editing_a_customer_or_supplier_5"/><text:bookmark-end text:name="editing_a_customer_or_supplier"/></text:h>
      <text:p text:style-name="Text_20_body">Let's now look up “Acme Pharmaceuticals”</text:p>
      <text:list text:style-name="List_20_1" text:continue-numbering="false">
        <text:list-item>
          <text:p text:style-name="LastListParagraph_List_20_1_Content_First"> Choose <text:span text:style-name="Emphasis"> Show suppliers</text:span> … from the Navigator's <text:span text:style-name="Emphasis"> Supplier</text:span> screen. You are presented with a window to enter as much of the Supplier name or the code as you know. </text:p>
        </text:list-item>
      </text:list>
      <text:p text:style-name="Text_20_body"><draw:frame draw:style-name="mediacenter" draw:name="1" text:anchor-type="paragraph" draw:z-index="1" svg:width="11.90625cm" svg:height="11.064393939394cm"><draw:image xlink:href="Pictures/c0ba779d8cec5c4c180e9b4f7c78a52f.png" xlink:type="simple" xlink:show="embed" xlink:actuate="onLoad"/></draw:frame></text:p>
      <text:p text:style-name="Text_20_body">For this tutorial, just click the <text:span text:style-name="Emphasis">Find</text:span> button - you will get a full list of all suppliers.
<text:line-break/></text:p>
      <text:p text:style-name="Text_20_body"><draw:frame draw:style-name="PluginODTAutoStyle_Frame_1_text_frame" draw:name="Frame1" text:anchor-type="paragraph" svg:width="433.701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For information on the Normal - Fuzzy slider, see Editing a Customer, Supplier or Manufacturer</text:p></table:table-cell></table:table-row></table:table></draw:text-box></draw:frame></text:p>
      <text:p text:style-name="Text_20_body"><text:line-break/>
<text:line-break/>
<draw:frame draw:style-name="mediacenter" draw:name="2" text:anchor-type="paragraph" draw:z-index="2" svg:width="22.489583333333cm" style:rel-width="100%" svg:height="15.838463751438cm" style:rel-height="scale"><draw:image xlink:href="Pictures/8afac1a37755a21628bf6c0312d672d1.png" xlink:type="simple" xlink:show="embed" xlink:actuate="onLoad"/></draw:frame></text:p>
      <text:list text:style-name="List_20_1" text:continue-numbering="false">
        <text:list-item>
          <text:p text:style-name="LastListParagraph_List_20_1_Content_First"> Double-click the “Acme Pharmaceuticals” entry in the list. You will be shown a window the same as you used to enter “Acme Pharmaceuticals” as a new supplier.</text:p>
        </text:list-item>
      </text:list>
      <text:p text:style-name="Text_20_body"><draw:frame draw:style-name="mediacenter" draw:name="3" text:anchor-type="paragraph" draw:z-index="3" svg:width="22.489583333333cm" style:rel-width="100%" svg:height="12.632136093074cm" style:rel-height="scale"><draw:image xlink:href="Pictures/d43daafc7b982e0713c90bd566842aa0.png" xlink:type="simple" xlink:show="embed" xlink:actuate="onLoad"/></draw:frame></text:p>
      <text:list text:style-name="List_20_1" text:continue-numbering="false">
        <text:list-item>
          <text:p text:style-name="List_20_1_Content_First"> Note the window has “Tabs” down the left side in the sidebar: “General”,“Invoices”, “Backorders”, “Quotes” and “Notes”, etc. Let's add a note for Acme pharmaceuticals:</text:p>
        </text:list-item>
        <text:list-item>
          <text:p text:style-name="List_20_1_Content_Last"> Click on the “Notes” tab.</text:p>
        </text:list-item>
      </text:list>
      <text:p text:style-name="Text_20_body"><draw:frame draw:style-name="mediacenter" draw:name="4" text:anchor-type="paragraph" draw:z-index="4" svg:width="7.9375cm" style:rel-width="100%" svg:height="6.9367836676218cm" style:rel-height="scale"><draw:image xlink:href="Pictures/020847ec550710b7bf211badeca21be9.png" xlink:type="simple" xlink:show="embed" xlink:actuate="onLoad"/></draw:frame></text:p>
      <text:list text:style-name="List_20_1" text:continue-numbering="false">
        <text:list-item>
          <text:p text:style-name="List_20_1_Content_First"> Click on the <text:span text:style-name="Emphasis"> New Note</text:span> button. Today's date is entered automatically and highlighted. Click inside the Note Entry field.</text:p>
        </text:list-item>
        <text:list-item>
          <text:p text:style-name="List_20_1_Content_Last"> Enter “This is a test note” then click the <text:span text:style-name="Emphasis"> OK</text:span> button.</text:p>
        </text:list-item>
      </text:list>
      <text:p text:style-name="Text_20_body"><draw:frame draw:style-name="mediacenter" draw:name="5" text:anchor-type="paragraph" draw:z-index="5" svg:width="13.229166666667cm" svg:height="8.9782433056325cm"><draw:image xlink:href="Pictures/84e6f84e4a68ea0b112f4cc852f99511.png" xlink:type="simple" xlink:show="embed" xlink:actuate="onLoad"/></draw:frame></text:p>
      <text:list text:style-name="List_20_1" text:continue-numbering="false">
        <text:list-item>
          <text:p text:style-name="List_20_1_Content_First"> The first line of your note text will appear in the list of notes.</text:p>
        </text:list-item>
        <text:list-item>
          <text:p text:style-name="List_20_1_Content_Last"> Click <text:span text:style-name="Emphasis"> OK</text:span> to exit viewing/editing the supplier, then click <text:span text:style-name="Emphasis"> OK</text:span> again to exit the list of suppliers.</text:p>
        </text:list-item>
      </text:list>
      <text:p text:style-name="Text_20_body"><text:line-break/>
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  Previous:  <text:span text:style-name="Strong_20_Emphasis">3.05. Creating and viewing items</text:span> | | Next: <text:span text:style-name="Strong_20_Emphasis">3.07. Viewing location in Google Maps</text:span> 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9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04::54:43</meta:creation-date>
    <dc:creator>Generated</dc:creator>
    <dc:date>2026-09-04T04::54:43</dc:date>
    <dc:language>en-US</dc:language>
    <meta:editing-cycles>1</meta:editing-cycles>
    <meta:editing-duration>PT0S</meta:editing-duration>
    <dc:title>tutorial:customers_suppliers_contacts</dc:title>
  </office:meta>
</office:document-meta>
</file>